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73ff07eb35e8172ab4e9b7741ebcdf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:magtest:createcategories"/><text:bookmark-start text:name="__RefHeading___manage_categories_1"/><text:bookmark-start text:name="manage_categories"/>Manage categories<text:bookmark-end text:name="__RefHeading___manage_categories_1"/><text:bookmark-end text:name="manage_categories"/></text:h>
      <text:h text:style-name="Heading_20_2" text:outline-level="2"><text:bookmark-start text:name="__RefHeading___magtest_multitrack_test_2"/><text:bookmark-start text:name="magtest_multitrack_test"/>Magtest multitrack test<text:bookmark-end text:name="__RefHeading___magtest_multitrack_test_2"/><text:bookmark-end text:name="magtest_multitrack_test"/></text:h>
      <text:p text:style-name="Text_20_body">Multitrack test is based on output categories. Each output category is a scoring track by itself. When setting up a magest instance you first need to create at least 2 output categories. Categories will also provide some feedback to the user when a dominating score is calculated.</text:p>
      <text:p text:style-name="Text_20_body">When students choose an answer for each question, the weight of the answer (defaulting to 1) is added to the category score the answer is associated to.</text:p>
      <text:p text:style-name="Text_20_body"><draw:frame draw:style-name="media" draw:name="0" text:anchor-type="as-char" draw:z-index="0" svg:width="13.229166666667cm" svg:height="4.5911348452883cm"><draw:image xlink:href="Pictures/173ff07eb35e8172ab4e9b7741ebcdfc.png" xlink:type="simple" xlink:show="embed" xlink:actuate="onLoad"/></draw:frame></text:p>
      <text:p text:style-name="Text_20_body">From the category list, you can add one or three categories per action.</text:p>
      <text:h text:style-name="Heading_20_3" text:outline-level="3"><text:bookmark-start text:name="__RefHeading___adding_categories_3"/><text:bookmark-start text:name="adding_categories"/>Adding categories<text:bookmark-end text:name="__RefHeading___adding_categories_3"/><text:bookmark-end text:name="adding_categories"/></text:h>
      <text:p text:style-name="Text_20_body"><text:a xlink:type="simple" xlink:href="https://docsen.activeprolearn.com/doku.php?id=mod:magtest:userguide" text:style-name="Internet_20_link" text:visited-style-name="Visited_20_Internet_20_Link">Return to the user guide summar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7::56:36</meta:creation-date>
    <dc:creator>Generated</dc:creator>
    <dc:date>2026-09-09T17::56:36</dc:date>
    <dc:language>en-US</dc:language>
    <meta:editing-cycles>1</meta:editing-cycles>
    <meta:editing-duration>PT0S</meta:editing-duration>
    <dc:title>mod:magtest:createcategories</dc:title>
  </office:meta>
</office:document-meta>
</file>