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173efb9dc2e704394f13e9f8cc86c0.png"/>
  <manifest:file-entry manifest:media-type="image/png" manifest:full-path="Pictures/583807175b17ad520835f916ae586d2f.png"/>
  <manifest:file-entry manifest:media-type="image/png" manifest:full-path="Pictures/52c6fc7bb1bb668903ae01d3e10e7dce.png"/>
  <manifest:file-entry manifest:media-type="image/svg+xml" manifest:full-path="Pictures/6429eebfcbd2dcc1a1ba79c7f50ee4e4.svg"/>
  <manifest:file-entry manifest:media-type="image/png" manifest:full-path="Pictures/816a42c0a9d404fd20fa83ed960ece93.png"/>
  <manifest:file-entry manifest:media-type="image/png" manifest:full-path="Pictures/25f5b5c4f8f3ac009f54f46a77c936ef.png"/>
  <manifest:file-entry manifest:media-type="image/png" manifest:full-path="Pictures/be5feb206fe296c50e309c0a58be7a19.png"/>
  <manifest:file-entry manifest:media-type="image/png" manifest:full-path="Pictures/3da2b282cb08d5ae6cd8a8fb3269fdb8.png"/>
  <manifest:file-entry manifest:media-type="image/png" manifest:full-path="Pictures/5866c266a7c0515c96e0658eb3d6556a.png"/>
  <manifest:file-entry manifest:media-type="image/png" manifest:full-path="Pictures/34a2e8e1b84eae1109e15654413ea1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userguide-reglages"/><text:bookmark-start text:name="__RefHeading___mod_learning_time_checkuser_guide_specific_settings_1"/><text:bookmark-start text:name="mod_learning_time_checkuser_guide_specific_settings"/>Mod Learning Time Check  : User guide, specific settings<text:bookmark-end text:name="__RefHeading___mod_learning_time_checkuser_guide_specific_settings_1"/><text:bookmark-end text:name="mod_learning_time_checkuser_guide_specific_settings"/></text:h>
      <text:p text:style-name="Text_20_body">
<draw:frame draw:style-name="mediaright" draw:name="0" text:anchor-type="paragraph" draw:z-index="0" svg:width="3.175cm" style:rel-width="100%" svg:height="3.175cm" style:rel-height="scale"><draw:image xlink:href="Pictures/b5173efb9dc2e704394f13e9f8cc86c0.png" xlink:type="simple" xlink:show="embed" xlink:actuate="onLoad"/></draw:frame>
</text:p>
      <text:p text:style-name="Text_20_body"><text:span text:style-name="Strong_20_Emphasis">Enter activity to choose your settings  : </text:span></text:p>
      <text:h text:style-name="Heading_20_3" text:outline-level="3"><text:bookmark-start text:name="__RefHeading___preview_for_the_checklist_2"/><text:bookmark-start text:name="preview_for_the_checklist"/>Preview for the checklist<text:bookmark-end text:name="__RefHeading___preview_for_the_checklist_2"/><text:bookmark-end text:name="preview_for_the_checklist"/></text:h>
      <text:p text:style-name="Text_20_body">Ce menu permet de visualiser la liste des items “capturés” par le composant, et les temps pédagogiques affectés, le cas échéant :</text:p>
      <text:list text:style-name="List_20_1" text:continue-numbering="false">
        <text:list-item>
          <text:p text:style-name="List_20_1_Content_First"> Si un temps pédagogique est affecté il apparaît en regard de la ressource ou de l'activité.</text:p>
        </text:list-item>
        <text:list-item>
          <text:p text:style-name="List_20_1_Content_Last"> Si aucun temps n'est affecté le LTC sert juste pour un suivi de type fait/non fait. </text:p>
        </text:list-item>
      </text:list>
      <text:list text:style-name="List_20_1" text:continue-numbering="false">
        <text:list-item>
          <text:p text:style-name="List_20_1_Content_First"> Les items facultatifs apparaissent sous la forme d' un cercle noir.</text:p>
        </text:list-item>
        <text:list-item>
          <text:p text:style-name="List_20_1_Content"> Les items obligatoires apparaissent sous la forme d' un cercle rouge.</text:p>
        </text:list-item>
        <text:list-item>
          <text:p text:style-name="List_20_1_Content_Last"> Quand un item est marqué le cercle coloré est plein.</text:p>
        </text:list-item>
      </text:list>
      <table:table table:style-name="Table">
        <table:table-column/>
        <table:table-column/>
        <table:table-row>
          <table:table-cell office:value-type="string" table:style-name="tablecell">
            <text:p text:style-name="tablealignleft"><draw:frame draw:style-name="mediacenter" draw:name="1" text:anchor-type="paragraph" draw:z-index="1" svg:width="21.166666666667cm" style:rel-width="100%" svg:height="11.927092987334cm" style:rel-height="scale"><draw:image xlink:href="Pictures/583807175b17ad520835f916ae586d2f.png" xlink:type="simple" xlink:show="embed" xlink:actuate="onLoad"/></draw:frame></text:p>
          </table:table-cell>
          <table:table-cell office:value-type="string" table:style-name="tablecell">
            <text:p text:style-name="tablealignleft"><draw:frame draw:style-name="mediacenter" draw:name="2" text:anchor-type="paragraph" draw:z-index="2" svg:width="13.255625cm" svg:height="14.102291666667cm"><draw:image xlink:href="Pictures/52c6fc7bb1bb668903ae01d3e10e7dce.png" xlink:type="simple" xlink:show="embed" xlink:actuate="onLoad"/></draw:frame></text:p>
          </table:table-cell>
        </table:table-row>
      </table:table>
      <text:h text:style-name="Heading_20_3" text:outline-level="3"><text:bookmark-start text:name="__RefHeading___view_progress_3"/><text:bookmark-start text:name="view_progress"/>View progress<text:bookmark-end text:name="__RefHeading___view_progress_3"/><text:bookmark-end text:name="view_progress"/></text:h>
      <text:h text:style-name="Heading_20_4" text:outline-level="4"><text:bookmark-start text:name="__RefHeading___introduction_4"/><text:bookmark-start text:name="introduction"/>Introduction<text:bookmark-end text:name="__RefHeading___introduction_4"/><text:bookmark-end text:name="introduction"/></text:h>
      <text:p text:style-name="Text_20_body">Ce menu permet un affichage complet de la progression, et présente différentes informations, affichées sur l'interface, et des options accessibles via les différents boutons dont :</text:p>
      <text:list text:style-name="List_20_1" text:continue-numbering="false">
        <text:list-item>
          <text:p text:style-name="List_20_1_Content_First"> Button + : filtrage des utilisateurs : Pour appliquer un ou plusieurs filtres</text:p>
        </text:list-item>
        <text:list-item>
          <text:p text:style-name="List_20_1_Content"> Button changer mes options : Pour modifier les options d'affichage.</text:p>
        </text:list-item>
        <text:list-item>
          <text:p text:style-name="List_20_1_Content"> Button collapse title : Pour masquer le détail des titres des activités. (cours format standards)</text:p>
        </text:list-item>
        <text:list-item>
          <text:p text:style-name="List_20_1_Content"> Button see bar progress  : Pour un affichage des progressions sous forme de barres</text:p>
        </text:list-item>
        <text:list-item>
          <text:p text:style-name="List_20_1_Content"> Button  vélocity  : Pour un affichage histographique (la librairie vflibs doit être installée)</text:p>
        </text:list-item>
        <text:list-item>
          <text:p text:style-name="List_20_1_Content"> Button Export as XLS: Export feuille Excel</text:p>
        </text:list-item>
        <text:list-item>
          <text:p text:style-name="List_20_1_Content_Last"> Button Export as PDF : Sortie format PDF des rapports.</text:p>
        </text:list-item>
      </text:list>
      <text:p text:style-name="Text_20_body"> <draw:frame draw:style-name="media" draw:name="3" text:anchor-type="as-char" draw:z-index="3" svg:width="" svg:rel-width="100%" svg:height="0cm"><draw:image xlink:href="Pictures/6429eebfcbd2dcc1a1ba79c7f50ee4e4.svg" xlink:type="simple" xlink:show="embed" xlink:actuate="onLoad"/></draw:frame> Notice mod LTC had his own block LTC you can add to course, to see student progress and student dropout.( (longtimenosee)) <text:a xlink:type="simple" xlink:href="https://docsen.activeprolearn.com/doku.php?id=blocks:learningtimecheck" text:style-name="Internet_20_link" text:visited-style-name="Visited_20_Internet_20_Link">See block LTC</text:a></text:p>
      <text:p text:style-name="Text_20_body"><draw:frame draw:style-name="mediacenter" draw:name="4" text:anchor-type="paragraph" draw:z-index="4" svg:width="36.67125cm" style:rel-width="100%" svg:height="11.482916666667cm" style:rel-height="scale"><draw:image xlink:href="Pictures/816a42c0a9d404fd20fa83ed960ece93.png" xlink:type="simple" xlink:show="embed" xlink:actuate="onLoad"/></draw:frame></text:p>
      <text:h text:style-name="Heading_20_4" text:outline-level="4"><text:bookmark-start text:name="__RefHeading___outpout_filtering_5"/><text:bookmark-start text:name="outpout_filtering"/>Outpout filtering<text:bookmark-end text:name="__RefHeading___outpout_filtering_5"/><text:bookmark-end text:name="outpout_filtering"/></text:h>
      <text:p text:style-name="Text_20_body">You have the ability to filter the display, and you can combine many filters, that is to say, deploy several according to the possible choices shown below.</text:p>
      <text:list text:style-name="List_20_1" text:continue-numbering="false">
        <text:list-item>
          <text:p text:style-name="List_20_1_Content_First"> To use the filter menu, click on the + next to the “Outpout Filtering” </text:p>
        </text:list-item>
        <text:list-item>
          <text:p text:style-name="List_20_1_Content"> To add a filter click on the small + in the green circle</text:p>
        </text:list-item>
        <text:list-item>
          <text:p text:style-name="List_20_1_Content_Last"> Répeat operation To add another filter</text:p>
        </text:list-item>
      </text:list>
      <text:p text:style-name="Text_20_body"><draw:frame draw:style-name="mediacenter" draw:name="5" text:anchor-type="paragraph" draw:z-index="5" svg:width="36.327291666667cm" style:rel-width="100%" svg:height="8.41375cm" style:rel-height="scale"><draw:image xlink:href="Pictures/25f5b5c4f8f3ac009f54f46a77c936ef.png" xlink:type="simple" xlink:show="embed" xlink:actuate="onLoad"/></draw:frame></text:p>
      <text:h text:style-name="Heading_20_4" text:outline-level="4"><text:bookmark-start text:name="__RefHeading___display_options_6"/><text:bookmark-start text:name="display_options"/>Display options<text:bookmark-end text:name="__RefHeading___display_options_6"/><text:bookmark-end text:name="display_options"/></text:h>
      <text:p text:style-name="Text_20_body">Sous les filtrages possibles,  vous trouvez les options d'affichages actives pour votre compte, symbolisées par des icônes, que vous pouvez modifier en cliquant sur le bouton changer mes options.</text:p>
      <text:list text:style-name="List_20_1" text:continue-numbering="false">
        <text:list-item>
          <text:p text:style-name="List_20_1_Content_First"> <text:span text:style-name="Strong_20_Emphasis">Time Range Filter :</text:span> Period to compile for display</text:p>
        </text:list-item>
        <text:list-item>
          <text:p text:style-name="List_20_1_Content"> <text:span text:style-name="Strong_20_Emphasis">Hide id numbers :</text:span> the user ID will not be displayed.</text:p>
        </text:list-item>
        <text:list-item>
          <text:p text:style-name="List_20_1_Content"> <text:span text:style-name="Strong_20_Emphasis">Hide groups :</text:span> Groups name will not be displayed</text:p>
        </text:list-item>
        <text:list-item>
          <text:p text:style-name="List_20_1_Content"> <text:span text:style-name="Strong_20_Emphasis">Collapse/expand header : </text:span>  Activities header will not be displayed.</text:p>
        </text:list-item>
        <text:list-item>
          <text:p text:style-name="List_20_1_Content"> <text:span text:style-name="Strong_20_Emphasis">Hide unmarked chekcs:</text:span> unmarked chekcs (completion) will not be displayed.</text:p>
        </text:list-item>
        <text:list-item>
          <text:p text:style-name="List_20_1_Content"> <text:span text:style-name="Strong_20_Emphasis">Hide uncredited items : </text:span> uncredited items (time)  will not be displayed.</text:p>
        </text:list-item>
        <text:list-item>
          <text:p text:style-name="List_20_1_Content"> <text:span text:style-name="Strong_20_Emphasis">Progress bar :</text:span> By items , by time , ot both. if you choose both Les  barres apparaitront superposées pour la progression en items en haut et en temps en dessous.</text:p>
        </text:list-item>
        <text:list-item>
          <text:p text:style-name="List_20_1_Content_Last"> <text:span text:style-name="Strong_20_Emphasis">Sort reports  :</text:span> by name (asc) ou by achievement (desc).</text:p>
        </text:list-item>
      </text:list>
      <text:p text:style-name="Text_20_body"><draw:frame draw:style-name="mediacenter" draw:name="6" text:anchor-type="paragraph" draw:z-index="6" svg:width="16.139583333333cm" svg:height="1.9314583333333cm"><draw:image xlink:href="Pictures/be5feb206fe296c50e309c0a58be7a19.png" xlink:type="simple" xlink:show="embed" xlink:actuate="onLoad"/></draw:frame></text:p>
      <text:h text:style-name="Heading_20_4" text:outline-level="4"><text:bookmark-start text:name="__RefHeading___general_information_displayed_7"/><text:bookmark-start text:name="general_information_displayed"/>General information displayed<text:bookmark-end text:name="__RefHeading___general_information_displayed_7"/><text:bookmark-end text:name="general_information_displayed"/></text:h>
      <text:list text:style-name="List_20_1" text:continue-numbering="false">
        <text:list-item>
          <text:p text:style-name="List_20_1_Content_First"> <text:span text:style-name="Strong_20_Emphasis">Module time :</text:span> The total time that was pedagogically allocated to cover the module.</text:p>
        </text:list-item>
        <text:list-item>
          <text:p text:style-name="List_20_1_Content"> <text:span text:style-name="Strong_20_Emphasis">Couverture du cours en temps :</text:span>  Cet item indique le % de couverture du LTC exprimé en temps en rapport à la globalité du cours. Donc si aucun temps n'est affecté, le résultat affiché sera 0%</text:p>
        </text:list-item>
        <text:list-item>
          <text:p text:style-name="List_20_1_Content"> <text:span text:style-name="Strong_20_Emphasis">Temps cours  :</text:span> le temps total qui a été affecté sur le plan pédagogique pour couvrir le cours.</text:p>
        </text:list-item>
        <text:list-item>
          <text:p text:style-name="List_20_1_Content_Last"> <text:span text:style-name="Strong_20_Emphasis">Total items du cours :</text:span> Total des items obligatoires du cours</text:p>
        </text:list-item>
      </text:list>
      <text:p text:style-name="Text_20_body"><draw:frame draw:style-name="mediacenter" draw:name="7" text:anchor-type="paragraph" draw:z-index="7" svg:width="21.378333333333cm" style:rel-width="100%" svg:height="2.460625cm" style:rel-height="scale"><draw:image xlink:href="Pictures/3da2b282cb08d5ae6cd8a8fb3269fdb8.png" xlink:type="simple" xlink:show="embed" xlink:actuate="onLoad"/></draw:frame></text:p>
      <text:p text:style-name="Text_20_body"><text:span text:style-name="Emphasis">Cas d'usage : </text:span>
 Si plusieurs LTC sont mis en place, l' affichage de couverture du cours en temps sera particulièrement pertinent. (Par exemple avec un module d'activité par page avec le format de cours page, pour un suivi individuel d'une partie du cours.)</text:p>
      <text:p text:style-name="Text_20_body"><text:span text:style-name="Emphasis">Autre cas d'usage :</text:span>
 Si vous ne souhaitez suivre qu'une partie des activités et ressources mises à disposition  via le LTC, et que le calibrage de couverture est important pédagogiquement.</text:p>
      <text:p text:style-name="Text_20_body"><text:span text:style-name="Emphasis">Nota : les en-têtes et pieds de page des rapports se règlent via les réglages du plugin au niveau système.</text:span></text:p>
      <text:h text:style-name="Heading_20_3" text:outline-level="3"><text:bookmark-start text:name="__RefHeading___edit_checks_8"/><text:bookmark-start text:name="edit_checks"/>Edit checks<text:bookmark-end text:name="__RefHeading___edit_checks_8"/><text:bookmark-end text:name="edit_checks"/></text:h>
      <text:h text:style-name="Heading_20_4" text:outline-level="4"><text:bookmark-start text:name="__RefHeading___introduction_9"/><text:bookmark-start text:name="introduction1"/>Introduction<text:bookmark-end text:name="__RefHeading___introduction_9"/><text:bookmark-end text:name="introduction1"/></text:h>
      <text:p text:style-name="Text_20_body">Choose activities and/or resources you want to check as mandatory or optional, and you can also assign pedagogical times to activities and/or resources.</text:p>
      <text:p text:style-name="Text_20_body">For example, you are a teacher and define that for a resource (pdf, for example), the average reading time is 1 hour, and this is the value you will assign to the item concerned.</text:p>
      <text:h text:style-name="Heading_20_4" text:outline-level="4"><text:bookmark-start text:name="__RefHeading___settings_options_10"/><text:bookmark-start text:name="settings_options"/>Settings Options<text:bookmark-end text:name="__RefHeading___settings_options_10"/><text:bookmark-end text:name="settings_options"/></text:h>
      <text:list text:style-name="List_20_1" text:continue-numbering="false">
        <text:list-item>
          <text:p text:style-name="List_20_1_Content_First"> <text:span text:style-name="Strong_20_Emphasis">Case checked / unchecked (left side) :</text:span> Mandatory/optionnal activity or resource.</text:p>
        </text:list-item>
        <text:list-item>
          <text:p text:style-name="List_20_1_Content"> <text:span text:style-name="Strong_20_Emphasis">Close eye (right side) :</text:span> activity or resource you don't want to check (disabled).</text:p>
        </text:list-item>
        <text:list-item>
          <text:p text:style-name="List_20_1_Content"> <text:span text:style-name="Emphasis"><text:span text:style-name="Strong_20_Emphasis">Column 1 :</text:span></text:span> <text:span text:style-name="Strong_20_Emphasis">Credit time :</text:span>  credit time for an activity or resource (drop-down list).</text:p>
        </text:list-item>
        <text:list-item>
          <text:p text:style-name="List_20_1_Content_Last"> <text:span text:style-name="Emphasis"><text:span text:style-name="Strong_20_Emphasis">Column 2 :</text:span></text:span> <text:span text:style-name="Strong_20_Emphasis">Is declarative :</text:span> No (default). Suivi marques étudiantes/enseignants/les deux (drop-down list).  Permet de basculer en déclaratif explicite : l'étudiant (ou le professeur) ou les deux, déclare son temps lui-même. </text:p>
        </text:list-item>
      </text:list>
      <text:p text:style-name="Text_20_body"><text:span text:style-name="Strong_20_Emphasis">If “is declarative” mode is activated, 3 possibles choices :</text:span></text:p>
      <text:list text:style-name="Numbering_20_1" text:continue-numbering="false">
        <text:list-item>
          <text:p text:style-name="Numbering_20_1_Content_First">  <text:span text:style-name="Strong_20_Emphasis">Students :</text:span> The student has to ticks the box next to his activity or his resource on the course.</text:p>
        </text:list-item>
        <text:list-item>
          <text:p text:style-name="Numbering_20_1_Content">  <text:span text:style-name="Strong_20_Emphasis">Teachers :</text:span> The student has to ticks the box next to his activity or his resource on the course to mark the completion, and when teacher ticks as well, credit time is allocated.</text:p>
        </text:list-item>
        <text:list-item>
          <text:p text:style-name="Numbering_20_1_Content_Last">  <text:span text:style-name="Strong_20_Emphasis">Both  :</text:span> The student OR the teacher has to ticks the box next to activity or resource.</text:p>
        </text:list-item>
      </text:list>
      <text:list text:style-name="List_20_1" text:continue-numbering="false">
        <text:list-item>
          <text:p text:style-name="List_20_1_Content_First"> <text:span text:style-name="Emphasis"><text:span text:style-name="Strong_20_Emphasis">Column 3 :</text:span></text:span><text:span text:style-name="Strong_20_Emphasis">Temps tutoral par activité :</text:span> temps tutoral estimé (provision globale) pour une activité ou ressource donnée (suivi forum, mise à jour de ressource par l'enseignant) indépendamment du nombre d'apprenants.(Choix via liste déroulante).</text:p>
        </text:list-item>
        <text:list-item>
          <text:p text:style-name="List_20_1_Content"> <text:span text:style-name="Emphasis"><text:span text:style-name="Strong_20_Emphasis">Column 4 :</text:span></text:span> <text:span text:style-name="Strong_20_Emphasis">Temps tutoral par étudiant :</text:span> Temps de tutorat estimé par apprenant.(Comme par exemple les réponses personnalisées aux étudiants dans un forum)(Choix via liste déroulante).</text:p>
        </text:list-item>
        <text:list-item>
          <text:p text:style-name="List_20_1_Content_Last"> <text:span text:style-name="Strong_20_Emphasis">“Enable Credit time report” :</text:span> Dans le rapport de session Moodle (<text:a xlink:type="simple" xlink:href="https://docsen.activeprolearn.com/doku.php?id=report:trainingsessions" text:style-name="Internet_20_link" text:visited-style-name="Visited_20_Internet_20_Link">TrainingSessions (Rapport de Sessions de formation en fr)</text:a>: Report des crédit temps du LTC sur le rapport du training sessions . (Remplace alors le temps mesuré par la session).</text:p>
        </text:list-item>
      </text:list>
      <text:h text:style-name="Heading_20_4" text:outline-level="4"><text:bookmark-start text:name="__RefHeading___illustrated_exemples_11"/><text:bookmark-start text:name="illustrated_exemples"/>Illustrated Exemples<text:bookmark-end text:name="__RefHeading___illustrated_exemples_11"/><text:bookmark-end text:name="illustrated_exemples"/></text:h>
      <text:p text:style-name="Text_20_body"><text:span text:style-name="Strong_20_Emphasis">Setting an activity as optional, an activity as mandatory with assigned time of 15 minutes, and a disabled activity </text:span></text:p>
      <text:p text:style-name="Text_20_body"><draw:frame draw:style-name="mediacenter" draw:name="8" text:anchor-type="paragraph" draw:z-index="8" svg:width="22.489583333333cm" style:rel-width="100%" svg:height="13.358474310777cm" style:rel-height="scale"><draw:image xlink:href="Pictures/5866c266a7c0515c96e0658eb3d6556a.png" xlink:type="simple" xlink:show="embed" xlink:actuate="onLoad"/></draw:frame></text:p>
      <text:p text:style-name="Text_20_body"><text:span text:style-name="Strong_20_Emphasis">Exemple de temps déclaré par l'étudiant en suivant le lien vers le composant “Avancement et temps pédagogiques”</text:span> ( Avec option mode déclaratif activé dans “modifier les marques”).</text:p>
      <text:p text:style-name="Text_20_body"><draw:frame draw:style-name="mediacenter" draw:name="9" text:anchor-type="paragraph" draw:z-index="9" svg:width="17.197916666667cm" style:rel-width="100%" svg:height="16.693806369786cm" style:rel-height="scale"><draw:image xlink:href="Pictures/34a2e8e1b84eae1109e15654413ea127.png" xlink:type="simple" xlink:show="embed" xlink:actuate="onLoad"/></draw:frame></text:p>
      <text:h text:style-name="Heading_20_4" text:outline-level="4"><text:bookmark-start text:name="__RefHeading___imposer_les_temps_forfaitaires_12"/><text:bookmark-start text:name="imposer_les_temps_forfaitaires"/>Imposer les  temps forfaitaires<text:bookmark-end text:name="__RefHeading___imposer_les_temps_forfaitaires_12"/><text:bookmark-end text:name="imposer_les_temps_forfaitaires"/></text:h>
      <text:p text:style-name="Text_20_body">Notez que les <text:a xlink:type="simple" xlink:href="https://docsen.activeprolearn.com/doku.php?id=mod:learningtimecheck:userguide-rapports" text:style-name="Internet_20_link" text:visited-style-name="Visited_20_Internet_20_Link">rapports</text:a>, quelque soit le temps déclaré par les utilisateurs feront apparaitre les crédits temps affectés, et n'afficheront donc pas les temps déclaratif étudiant si vous avez activé la case à cocher “imposer le temps forfaitaires”  située sous les items capturés par le LTC.</text:p>
      <text:p text:style-name="Text_20_body">Nous vous conseillons donc de bien restituer aux apprenants et enseignants vos choix de contrats pédagogiques sur votre interface de cours, afin que les usagers sachent ce qui est attendu de leur part sur ces sujets.</text:p>
      <text:h text:style-name="Heading_20_4" text:outline-level="4"><text:bookmark-start text:name="__RefHeading___credits_13"/><text:bookmark-start text:name="credits"/>Credits<text:bookmark-end text:name="__RefHeading___credits_13"/><text:bookmark-end text:name="credits"/></text:h>
      <text:list text:style-name="List_20_1" text:continue-numbering="false">
        <text:list-item>
          <text:p text:style-name="List_20_1_Content_First"> Valéry Frémaux (valery@activeprolearn.com)- Conception, developments, tests</text:p>
        </text:list-item>
        <text:list-item>
          <text:p text:style-name="List_20_1_Content_Last"> Florence Labord (florence@activeprolearn.com) : Documentation, tests, fonctionnal review</text:p>
        </text:list-item>
      </text:list>
      <text:p text:style-name="Text_20_body">———-
</text:p>
      <text:p text:style-name="Text_20_body"><text:a xlink:type="simple" xlink:href="https://docsen.activeprolearn.com/doku.php?id=mod:learningtimecheck:userguide-rapports" text:style-name="Internet_20_link" text:visited-style-name="Visited_20_Internet_20_Link">LTC user guide reports</text:a> - 
<text:a xlink:type="simple" xlink:href="https://docsen.activeprolearn.com/doku.php?id=mod:learningtimecheck:userguide" text:style-name="Internet_20_link" text:visited-style-name="Visited_20_Internet_20_Link">User guide</text:a> - 
<text:a xlink:type="simple" xlink:href="https://docsen.activeprolearn.com/doku.php?id=mod:learningtimecheck" text:style-name="Internet_20_link" text:visited-style-name="Visited_20_Internet_20_Link">LTC Component index</text:a> - <text:a xlink:type="simple" xlink:href="https://docsen.activeprolearn.com/doku.php?id=plugins" text:style-name="Internet_20_link" text:visited-style-name="Visited_20_Internet_20_Link">Plugins index </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1::36:03</meta:creation-date>
    <dc:creator>Generated</dc:creator>
    <dc:date>2026-09-05T01::36:03</dc:date>
    <dc:language>en-US</dc:language>
    <meta:editing-cycles>1</meta:editing-cycles>
    <meta:editing-duration>PT0S</meta:editing-duration>
    <dc:title>mod:learningtimecheck:userguide-reglages</dc:title>
  </office:meta>
</office:document-meta>
</file>