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70b3122612d09c6738db537d7fc1dbe.png"/>
  <manifest:file-entry manifest:media-type="image/png" manifest:full-path="Pictures/2cbfaf8859505c39c715431b3e07e3ba.png"/>
  <manifest:file-entry manifest:media-type="image/png" manifest:full-path="Pictures/221d8ec6d86b99ae6dfadd8a0c107f5c.png"/>
  <manifest:file-entry manifest:media-type="image/png" manifest:full-path="Pictures/bc9a309ccefb88c97aedb7fd773a0d4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learningtimecheck:installguide"/><text:bookmark-start text:name="__RefHeading___learningtimechecktemps_d_apprentissage_installation_1"/><text:bookmark-start text:name="learningtimechecktemps_d_apprentissage_installation"/>LearningTimecheck : Temps d'apprentissage (Installation)<text:bookmark-end text:name="__RefHeading___learningtimechecktemps_d_apprentissage_installation_1"/><text:bookmark-end text:name="learningtimechecktemps_d_apprentissage_installation"/></text:h>
      <text:p text:style-name="Text_20_body">Ce module nécessite l'installation conjointe des composants suivants : </text:p>
      <text:list text:style-name="List_20_1" text:continue-numbering="false">
        <text:list-item>
          <text:p text:style-name="List_20_1_Content_First"> Le module LearningTimeCheck (Temps d'apprentissage) (ce module)</text:p>
        </text:list-item>
        <text:list-item>
          <text:p text:style-name="List_20_1_Content"> Le rapport des “Temps d'apprentissage” (les rapports consolidés sur les cours, utilisateurs ou cohortes)</text:p>
        </text:list-item>
        <text:list-item>
          <text:p text:style-name="List_20_1_Content_Last"> Le bloc “Temps d'apprentissage”</text:p>
        </text:list-item>
      </text:list>
      <text:p text:style-name="Text_20_body">Il existe également un plugin d'export de notes dédié à ce sous-ensemble. Il est actuellement implémenté mais n'a jamais été exploité dans des conditions réelles.</text:p>
      <text:p text:style-name="Text_20_body">Une fois l'installation réalisée, il faut apporter un certain soin à la configuration des différents modules. Les demandes de organismes financeurs de formation sont en constante mutation et sont non homogènes en fonction du territoire ou du secteur professionnel. Les configurations proposées ont été accumulées de plusieurs cas d'usage réels pour s'adapter aux différentes situations rencontrées. </text:p>
      <text:h text:style-name="Heading_20_2" text:outline-level="2"><text:bookmark-start text:name="__RefHeading___installation_2"/><text:bookmark-start text:name="installation"/>Installation<text:bookmark-end text:name="__RefHeading___installation_2"/><text:bookmark-end text:name="installation"/></text:h>
      <text:p text:style-name="Text_20_body">L'installation des différentes briques suit la procédure standard d'installation dans Moodle. vous trouverez les instructions correspondant à chaque élément dans leur documentation respective.</text:p>
      <text:list text:style-name="Numbering_20_1" text:continue-numbering="false">
        <text:list-item>
          <text:p text:style-name="Numbering_20_1_Content_First"> Déployez l'archive dans le répertoire /mod de votre installation Moodle.</text:p>
        </text:list-item>
        <text:list-item>
          <text:p text:style-name="Numbering_20_1_Content"> Déployez les autres composants dans les répertoires indiqués.</text:p>
        </text:list-item>
        <text:list-item>
          <text:p text:style-name="Numbering_20_1_Content_Last"> Naviguez enfin vers les notifications d'administration pour terminer l'installation logique des composants.</text:p>
        </text:list-item>
      </text:list>
      <text:h text:style-name="Heading_20_2" text:outline-level="2"><text:bookmark-start text:name="__RefHeading___configuration_3"/><text:bookmark-start text:name="configuration"/>Configuration<text:bookmark-end text:name="__RefHeading___configuration_3"/><text:bookmark-end text:name="configuration"/></text:h>
      <text:h text:style-name="Heading_20_3" text:outline-level="3"><text:bookmark-start text:name="__RefHeading___configuration_generale_4"/><text:bookmark-start text:name="configuration_generale"/>Configuration générale<text:bookmark-end text:name="__RefHeading___configuration_generale_4"/><text:bookmark-end text:name="configuration_generale"/></text:h>
      <text:p text:style-name="Text_20_body"><draw:frame draw:style-name="mediacenter" draw:name="0" text:anchor-type="paragraph" draw:z-index="0" svg:width="43.232916666667cm" style:rel-width="100%" svg:height="11.059583333333cm" style:rel-height="scale"><draw:image xlink:href="Pictures/d70b3122612d09c6738db537d7fc1dbe.png" xlink:type="simple" xlink:show="embed" xlink:actuate="onLoad"/></draw:frame></text:p>
      <text:list text:style-name="List_20_1" text:continue-numbering="false">
        <text:list-item>
          <text:p text:style-name="LastListParagraph_List_20_1_Content_First"> <text:span text:style-name="Strong_20_Emphasis">Initialement obligatoire :</text:span> Les activités et ressources capturées pra le LearningTimeCheck peuvent faire partie d'un contrat pédagogique obligatoire ou être déclarées comme facultatives. Si cette option est activée, tous les items sont initialement marqués comme obligatoire.</text:p>
        </text:list-item>
      </text:list>
      <text:list text:style-name="List_20_1" text:continue-numbering="false">
        <text:list-item>
          <text:p text:style-name="LastListParagraph_List_20_1_Content_First"> <text:span text:style-name="Strong_20_Emphasis">Temps forfaitaires activés :</text:span> Si cette option est active, alors toute nouvelle instance de LTC créée dans Moodle aura les temps forfaitaires activés. </text:p>
        </text:list-item>
      </text:list>
      <text:list text:style-name="List_20_1" text:continue-numbering="false">
        <text:list-item>
          <text:p text:style-name="LastListParagraph_List_20_1_Content_First"> <text:span text:style-name="Strong_20_Emphasis">Couplage crédit/obligatoire :</text:span> si ce réglage est actif, alors toute attribution d'un crédit temps étudiant à un item rend cet item obligatoire dans le contrat pédagogique.</text:p>
        </text:list-item>
      </text:list>
      <text:list text:style-name="List_20_1" text:continue-numbering="false">
        <text:list-item>
          <text:p text:style-name="LastListParagraph_List_20_1_Content_First"> <text:span text:style-name="Strong_20_Emphasis">Autocapture initiale :</text:span> Ce paramètre permet de régler le mode de capture par défaut pour tout nouveau LTC créé dans Moodle. Seuls les modes communs a tous les formats de cours peuvent être choisis ici. (Le format de cours au moment de la création de l'instance ne peut être connu ici).</text:p>
        </text:list-item>
      </text:list>
      <text:list text:style-name="List_20_1" text:continue-numbering="false">
        <text:list-item>
          <text:p text:style-name="LastListParagraph_List_20_1_Content_First"> <text:span text:style-name="Strong_20_Emphasis">Date de dernière compilation du cron :</text:span> Ce réglage permet de redéfinir la date de référence des compilations incrémentales des marques.</text:p>
        </text:list-item>
      </text:list>
      <text:h text:style-name="Heading_20_3" text:outline-level="3"><text:bookmark-start text:name="__RefHeading___affichage_dans_les_vues_d_ensemble_des_cours_5"/><text:bookmark-start text:name="affichage_dans_les_vues_d_ensemble_des_cours"/>Affichage dans les vues d'ensemble des cours<text:bookmark-end text:name="__RefHeading___affichage_dans_les_vues_d_ensemble_des_cours_5"/><text:bookmark-end text:name="affichage_dans_les_vues_d_ensemble_des_cours"/></text:h>
      <text:p text:style-name="Text_20_body"><draw:frame draw:style-name="mediaright" draw:name="1" text:anchor-type="paragraph" draw:z-index="1" svg:width="41.11625cm" style:rel-width="100%" svg:height="5.87375cm" style:rel-height="scale"><draw:image xlink:href="Pictures/2cbfaf8859505c39c715431b3e07e3ba.png" xlink:type="simple" xlink:show="embed" xlink:actuate="onLoad"/></draw:frame></text:p>
      <text:list text:style-name="List_20_1" text:continue-numbering="false">
        <text:list-item>
          <text:p text:style-name="LastListParagraph_List_20_1_Content_First"> <text:span text:style-name="Strong_20_Emphasis">Montrer les listes d'avancement sur les pages personnalisées :</text:span> Si cette option est activée, alors les listes de progression et leurs barres ne seront pas visible dans les pages personnalisées (MY - tableau de bord)</text:p>
        </text:list-item>
      </text:list>
      <text:list text:style-name="List_20_1" text:continue-numbering="false">
        <text:list-item>
          <text:p text:style-name="LastListParagraph_List_20_1_Content_First"> <text:span text:style-name="Strong_20_Emphasis">Montrer les listes d'avancement complétées sur les pages personnalisées :</text:span>  Similaire à la précédente, mais désactive l'affichage des instances complètes si cette option est décochée.</text:p>
        </text:list-item>
      </text:list>
      <text:h text:style-name="Heading_20_3" text:outline-level="3"><text:bookmark-start text:name="__RefHeading___csv_6"/><text:bookmark-start text:name="csv"/>CSV<text:bookmark-end text:name="__RefHeading___csv_6"/><text:bookmark-end text:name="csv"/></text:h>
      <text:p text:style-name="Text_20_body"><draw:frame draw:style-name="mediacenter" draw:name="2" text:anchor-type="paragraph" draw:z-index="2" svg:width="40.9575cm" style:rel-width="100%" svg:height="7.858125cm" style:rel-height="scale"><draw:image xlink:href="Pictures/221d8ec6d86b99ae6dfadd8a0c107f5c.png" xlink:type="simple" xlink:show="embed" xlink:actuate="onLoad"/></draw:frame></text:p>
      <text:h text:style-name="Heading_20_5" text:outline-level="5"><text:bookmark-start text:name="__RefHeading___separateur_de_champ_csv_7"/><text:bookmark-start text:name="separateur_de_champ_csv"/>8. Séparateur de champ CSV<text:bookmark-end text:name="__RefHeading___separateur_de_champ_csv_7"/><text:bookmark-end text:name="separateur_de_champ_csv"/></text:h>
      <text:p text:style-name="Text_20_body">Définit le séparateur de champs pour les générations CSV.</text:p>
      <text:h text:style-name="Heading_20_5" text:outline-level="5"><text:bookmark-start text:name="__RefHeading___fin_de_ligne_csv_8"/><text:bookmark-start text:name="fin_de_ligne_csv"/>9. Fin de ligne CSV<text:bookmark-end text:name="__RefHeading___fin_de_ligne_csv_8"/><text:bookmark-end text:name="fin_de_ligne_csv"/></text:h>
      <text:p text:style-name="Text_20_body">Définit la fin de ligne pour les générations CSV.</text:p>
      <text:h text:style-name="Heading_20_5" text:outline-level="5"><text:bookmark-start text:name="__RefHeading___encodage_csv_9"/><text:bookmark-start text:name="encodage_csv"/>10. Encodage CSV<text:bookmark-end text:name="__RefHeading___encodage_csv_9"/><text:bookmark-end text:name="encodage_csv"/></text:h>
      <text:p text:style-name="Text_20_body">Définit l'encodage des jeux de caractères pour les générations CSV.</text:p>
      <text:p text:style-name="Text_20_body"><draw:frame draw:style-name="mediacenter" draw:name="3" text:anchor-type="paragraph" draw:z-index="3" svg:width="27.119791666667cm" style:rel-width="100%" svg:height="5.5297916666667cm" style:rel-height="scale"><draw:image xlink:href="Pictures/bc9a309ccefb88c97aedb7fd773a0d49.png" xlink:type="simple" xlink:show="embed" xlink:actuate="onLoad"/></draw:frame></text:p>
      <text:h text:style-name="Heading_20_5" text:outline-level="5"><text:bookmark-start text:name="__RefHeading___report_des_temps_au_reel_dans_les_rapports_non_implemente_10"/><text:bookmark-start text:name="report_des_temps_au_reel_dans_les_rapports_non_implemente"/>11. Report des temps "au réel" dans les rapports (non implémenté)<text:bookmark-end text:name="__RefHeading___report_des_temps_au_reel_dans_les_rapports_non_implemente_10"/><text:bookmark-end text:name="report_des_temps_au_reel_dans_les_rapports_non_implemente"/></text:h>
      <text:p text:style-name="Text_20_body">Si ce réglage est activé, alors il est possible de choisir de reporter le temps “constaté par la plate-forme” pour certain items, plutot que le temps forfaitaire. Ce réglage nécessite l'installation du bloc <text:a xlink:type="simple" xlink:href="https://docsen.activeprolearn.com/doku.php?id=blocks:usestats" text:style-name="Internet_20_link" text:visited-style-name="Visited_20_Internet_20_Link">Mesure d'activité</text:a>.</text:p>
      <text:h text:style-name="Heading_20_5" text:outline-level="5"><text:bookmark-start text:name="__RefHeading___permettre_la_surcharge_des_rapports_de_session_11"/><text:bookmark-start text:name="permettre_la_surcharge_des_rapports_de_session"/>12. Permettre la surcharge des rapports de session<text:bookmark-end text:name="__RefHeading___permettre_la_surcharge_des_rapports_de_session_11"/><text:bookmark-end text:name="permettre_la_surcharge_des_rapports_de_session"/></text:h>
      <text:p text:style-name="Text_20_body">Si ce réglage est activé, alors il est possible de choisir de “pousser” le temps forfaitaire prévu pour une activité dans les rapports de Session de formation au lieu du temps “constaté par la plate-forme” pour certain items. Ce réglage nécessite l'installation du bloc <text:a xlink:type="simple" xlink:href="https://docsen.activeprolearn.com/doku.php?id=blocks:usestats" text:style-name="Internet_20_link" text:visited-style-name="Visited_20_Internet_20_Link">Mesure d'activité</text:a> et du rapport <text:a xlink:type="simple" xlink:href="https://docsen.activeprolearn.com/doku.php?id=report:trainingsessions" text:style-name="Internet_20_link" text:visited-style-name="Visited_20_Internet_20_Link">Sessions de formation</text:a>. Dans ce cas, une case à cocher supplémentaire est visible dans le formulaire de configuration des marques. </text:p>
      <text:p text:style-name="Text_20_body"><text:a xlink:type="simple" xlink:href="https://docsen.activeprolearn.com/doku.php?id=mod:learningtimecheck" text:style-name="Internet_20_link" text:visited-style-name="Visited_20_Internet_20_Link">Retour à l'index du modu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2::59:40</meta:creation-date>
    <dc:creator>Generated</dc:creator>
    <dc:date>2026-08-31T12::59:40</dc:date>
    <dc:language>en-US</dc:language>
    <meta:editing-cycles>1</meta:editing-cycles>
    <meta:editing-duration>PT0S</meta:editing-duration>
    <dc:title>mod:learningtimecheck:installguide</dc:title>
  </office:meta>
</office:document-meta>
</file>