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install"/><text:bookmark-start text:name="__RefHeading___guide_d_installation_1"/><text:bookmark-start text:name="guide_d_installation"/>Guide d'installation<text:bookmark-end text:name="__RefHeading___guide_d_installation_1"/><text:bookmark-end text:name="guide_d_installation"/></text:h>
      <text:h text:style-name="Heading_20_2" text:outline-level="2"><text:bookmark-start text:name="__RefHeading___learningtimechecktemps_d_apprentissage_contractuels_2"/><text:bookmark-start text:name="learningtimechecktemps_d_apprentissage_contractuels"/>LearningTimecheck : Temps d'apprentissage contractuels<text:bookmark-end text:name="__RefHeading___learningtimechecktemps_d_apprentissage_contractuels_2"/><text:bookmark-end text:name="learningtimechecktemps_d_apprentissage_contractuels"/></text:h>
      <text:p text:style-name="Text_20_body">Ce module nécessite l'installation conjointe des composants suivants : </text:p>
      <text:list text:style-name="List_20_1" text:continue-numbering="false">
        <text:list-item>
          <text:p text:style-name="List_20_1_Content_First"> Le module LearningTimeCheck (Temps d'apprentissage) (ce module)</text:p>
        </text:list-item>
        <text:list-item>
          <text:p text:style-name="List_20_1_Content"> Le rapport des “Temps d'apprentissage” (les rapports consolidés sur les cours, utilisateurs ou cohortes)</text:p>
        </text:list-item>
        <text:list-item>
          <text:p text:style-name="List_20_1_Content_Last"> Le bloc “Temps d'apprentissage”</text:p>
        </text:list-item>
      </text:list>
      <text:p text:style-name="Text_20_body">Il existe également un plugin d'export de notes dédié à ce sous-ensemble. Il est actuellement implémenté mais n'a jamais été exploité dans des conditions réelles.</text:p>
      <text:p text:style-name="Text_20_body">Une fois l'installation réalisée, il faut apporter un certain soin à la configuration des différents modules. Les demandes de organismes financeurs de formation sont en constante mutation et sont non homogènes en fonction du territoire ou du secteur professionnel. Les configurations proposées ont été accumulées de plusieurs cas d'usage réels pour s'adapter aux différentes situations rencontrées. </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L'installation des différentes briques suit la procédure standard d'installation dans Moodle. vous trouverez les instructions correspondant à chaque élément dans leur documentation respective.</text:p>
      <text:list text:style-name="Numbering_20_1" text:continue-numbering="false">
        <text:list-item>
          <text:p text:style-name="Numbering_20_1_Content_First"> Déployez l'archive dans le répertoire /mod de votre installation Moodle.</text:p>
        </text:list-item>
        <text:list-item>
          <text:p text:style-name="Numbering_20_1_Content"> Déployez les autres composants dans les répertoires indiqués.</text:p>
        </text:list-item>
        <text:list-item>
          <text:p text:style-name="Numbering_20_1_Content_Last"> Naviguez enfin vers les notifications d'administration pour terminer l'installation logique des composants.</text:p>
        </text:list-item>
      </text:list>
      <text:h text:style-name="Heading_20_3" text:outline-level="3"><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Les paramètres globaux de configuration sont accessibles via le menu **Administration du site &gt; Plugins &gt; Modules d'activité &gt; Avancement et temps pédagogiques</text:p>
      <text:h text:style-name="Heading_20_4" text:outline-level="4"><text:bookmark-start text:name="__RefHeading___initialement_obligatoire_5"/><text:bookmark-start text:name="initialement_obligatoire"/>Initialement obligatoire<text:bookmark-end text:name="__RefHeading___initialement_obligatoire_5"/><text:bookmark-end text:name="initialement_obligatoire"/></text:h>
      <text:p text:style-name="Text_20_body">Si activé, alors tous les items capturés dans le cours pour alimenter le LTC sont initialement des items obligatoires. Sinon, alors ces items seront par défaut facultatifs. Le changement de ce paramètre n'affecte pas les instances antérieures.</text:p>
      <text:h text:style-name="Heading_20_4" text:outline-level="4"><text:bookmark-start text:name="__RefHeading___temps_forfaitaire_actives_initiallement_6"/><text:bookmark-start text:name="temps_forfaitaire_actives_initiallement"/>Temps forfaitaire activés initiallement<text:bookmark-end text:name="__RefHeading___temps_forfaitaire_actives_initiallement_6"/><text:bookmark-end text:name="temps_forfaitaire_actives_initiallement"/></text:h>
      <text:p text:style-name="Text_20_body">Si activé, alors les temps forfaitaires seront par défaut activés pour toute nouvelle instance de LTC ajoutée à un cours. Le changement de ce paramètre n'affecte pas les instances antérieures. </text:p>
      <text:h text:style-name="Heading_20_4" text:outline-level="4"><text:bookmark-start text:name="__RefHeading___autocapture_initiale_7"/><text:bookmark-start text:name="autocapture_initiale"/>Autocapture initiale<text:bookmark-end text:name="__RefHeading___autocapture_initiale_7"/><text:bookmark-end text:name="autocapture_initiale"/></text:h>
      <text:p text:style-name="Text_20_body"><text:a xlink:type="simple" xlink:href="https://docsen.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56:03</meta:creation-date>
    <dc:creator>Generated</dc:creator>
    <dc:date>2026-09-01T07::56:03</dc:date>
    <dc:language>en-US</dc:language>
    <meta:editing-cycles>1</meta:editing-cycles>
    <meta:editing-duration>PT0S</meta:editing-duration>
    <dc:title>mod:learningtimecheck:install</dc:title>
  </office:meta>
</office:document-meta>
</file>