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d89ea6dd475a314c4606a438a7f0e3.png"/>
  <manifest:file-entry manifest:media-type="image/png" manifest:full-path="Pictures/c4ec00094a4608cac74ff38ebeea8362.png"/>
  <manifest:file-entry manifest:media-type="image/png" manifest:full-path="Pictures/c480485912990bdfffd857d42ea5aa0e.png"/>
  <manifest:file-entry manifest:media-type="image/svg+xml" manifest:full-path="Pictures/6429eebfcbd2dcc1a1ba79c7f50ee4e4.svg"/>
  <manifest:file-entry manifest:media-type="image/png" manifest:full-path="Pictures/98d0694e9e25adf641f0dc8d91e555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flashcard:setupinstance"/><text:bookmark-start text:name="__RefHeading___mise_en_place_de_l_activite_flashcard_1"/><text:bookmark-start text:name="mise_en_place_de_l_activite_flashcard"/>Mise en place de l'activité FlashCard<text:bookmark-end text:name="__RefHeading___mise_en_place_de_l_activite_flashcard_1"/><text:bookmark-end text:name="mise_en_place_de_l_activite_flashcard"/></text:h>
      <text:h text:style-name="Heading_20_3" text:outline-level="3"><text:bookmark-start text:name="__RefHeading___ajouter_une_question_sur_l_arriere_de_la_carte_et_une_reponse_sur_le_dessus_de_la_carte_2"/><text:bookmark-start text:name="ajouter_une_question_sur_l_arriere_de_la_carte_et_une_reponse_sur_le_dessus_de_la_carte"/>Ajouter une question (sur l'arrière de la carte) et une réponse (sur le dessus de la carte)<text:bookmark-end text:name="__RefHeading___ajouter_une_question_sur_l_arriere_de_la_carte_et_une_reponse_sur_le_dessus_de_la_carte_2"/><text:bookmark-end text:name="ajouter_une_question_sur_l_arriere_de_la_carte_et_une_reponse_sur_le_dessus_de_la_carte"/></text:h>
      <text:p text:style-name="Text_20_body">Aller dans l'onglet “Modifier les cartes” &gt; Cliquer sur “Ajouter une question”</text:p>
      <text:p text:style-name="Text_20_body"><draw:frame draw:style-name="media" draw:name="0" text:anchor-type="as-char" draw:z-index="0" svg:width="13.229166666667cm" svg:height="4.0834214235377cm"><draw:image xlink:href="Pictures/e1d89ea6dd475a314c4606a438a7f0e3.png" xlink:type="simple" xlink:show="embed" xlink:actuate="onLoad"/></draw:frame></text:p>
      <text:p text:style-name="Text_20_body">Ce que vous rédigez dans l'espace de gauche apparaitra au dos de la carte. 
Ex : “Quelle est la capitale de la Norvège?”</text:p>
      <text:p text:style-name="Text_20_body">Ce que vous rédigez dans l'espace de droite apparaitra sur le dessus de la carte.
Ex : “Oslo”</text:p>
      <text:h text:style-name="Heading_20_3" text:outline-level="3"><text:bookmark-start text:name="__RefHeading___vue_d_ensemble_des_differentes_cartes_de_mon_jeu_3"/><text:bookmark-start text:name="vue_d_ensemble_des_differentes_cartes_de_mon_jeu"/>Vue d'ensemble des différentes cartes de mon jeu<text:bookmark-end text:name="__RefHeading___vue_d_ensemble_des_differentes_cartes_de_mon_jeu_3"/><text:bookmark-end text:name="vue_d_ensemble_des_differentes_cartes_de_mon_jeu"/></text:h>
      <text:p text:style-name="Text_20_body"><draw:frame draw:style-name="media" draw:name="1" text:anchor-type="as-char" draw:z-index="1" svg:width="13.229166666667cm" svg:height="2.8886471518987cm"><draw:image xlink:href="Pictures/c4ec00094a4608cac74ff38ebeea8362.png" xlink:type="simple" xlink:show="embed" xlink:actuate="onLoad"/></draw:frame></text:p>
      <text:p text:style-name="Text_20_body">Les différentes cartes peuvent être modifiées en cliquant sur la roue crantée ou supprimées à l'aide de la petite croix à droite de chaque “ligne” correspondant à une carte. </text:p>
      <text:h text:style-name="Heading_20_3" text:outline-level="3"><text:bookmark-start text:name="__RefHeading___importer_des_questions_4"/><text:bookmark-start text:name="importer_des_questions"/>Importer des questions<text:bookmark-end text:name="__RefHeading___importer_des_questions_4"/><text:bookmark-end text:name="importer_des_questions"/></text:h>
      <text:p text:style-name="Text_20_body"><draw:frame draw:style-name="media" draw:name="2" text:anchor-type="as-char" draw:z-index="2" svg:width="13.229166666667cm" svg:height="8.0007012305465cm"><draw:image xlink:href="Pictures/c480485912990bdfffd857d42ea5aa0e.png" xlink:type="simple" xlink:show="embed" xlink:actuate="onLoad"/></draw:frame></text:p>
      <text:p text:style-name="Text_20_body">Cet écran permet d'intégrer simplement des questions et des réponses. Si vous disposez déjà d'un fichier texte contenant questions et réponses, il vous suffit de copier/coller le contenu du fichier dans l'espace.
:!:Il est nécessaire de vérifier quel séparateur de champs vous avez utilisé. </text:p>
      <text:p text:style-name="Text_20_body">Dans l'exemple ci-dessus, le séparateur de champs choisi est “,”. Chaque ligne correspond à une carte avec la question, le séparateur de champs“,” et la réponse. </text:p>
      <text:p text:style-name="Text_20_body"><draw:frame draw:style-name="media" draw:name="3" text:anchor-type="as-char" draw:z-index="3" svg:width="" svg:rel-width="100%" svg:height="0cm"><draw:image xlink:href="Pictures/6429eebfcbd2dcc1a1ba79c7f50ee4e4.svg" xlink:type="simple" xlink:show="embed" xlink:actuate="onLoad"/></draw:frame> Si vous choisissez ce mode d'import, toutes les questions inscrites manuellement au préalable seront <text:span text:style-name="Strong_20_Emphasis">supprimées et remplacées par l'import que vous effectuez.</text:span></text:p>
      <text:h text:style-name="Heading_20_3" text:outline-level="3"><text:bookmark-start text:name="__RefHeading___apercu_des_cartes_5"/><text:bookmark-start text:name="apercu_des_cartes"/>Aperçu des cartes<text:bookmark-end text:name="__RefHeading___apercu_des_cartes_5"/><text:bookmark-end text:name="apercu_des_cartes"/></text:h>
      <text:p text:style-name="Text_20_body"><draw:frame draw:style-name="media" draw:name="4" text:anchor-type="as-char" draw:z-index="4" svg:width="13.229166666667cm" svg:height="4.1437389770723cm"><draw:image xlink:href="Pictures/98d0694e9e25adf641f0dc8d91e555b8.png" xlink:type="simple" xlink:show="embed" xlink:actuate="onLoad"/></draw:frame></text:p>
      <text:p text:style-name="Text_20_body">Cet écran permet de visualiser la mise en place de l'activité. Si vous cliquez sur la carte, la réponse s'affiche. Cet exercice est de l'autoévaluation donc chaque apprenant doit trouver la réponse à la question par lui-même. Une fois qu'il pense avoir trouvé la réponse, l'apprenant peut cliquer sur la carte pour confirmer ou non la validité de la réponse qu'il a trouvé par lui-même. </text:p>
      <text:p text:style-name="Text_20_body"><text:a xlink:type="simple" xlink:href="https://docsen.activeprolearn.com/doku.php?id=mod:flashcard:modflashcarduse" text:style-name="Internet_20_link" text:visited-style-name="Visited_20_Internet_20_Link">Retour au guide d'utilisation</text:a> - <text:a xlink:type="simple" xlink:href="https://docsen.activeprolearn.com/doku.php?id=mod:flashcard:modflashcard" text:style-name="Internet_20_link" text:visited-style-name="Visited_20_Internet_20_Link">Retour à l'index du module Flashcard</text:a> - <text:a xlink:type="simple" xlink:href="https://docsen.activeprolearn.com/doku.php?id=mod:flashcard:plugins" text:style-name="Internet_20_link" text:visited-style-name="Visited_20_Internet_20_Link">Revenir à l'index des plugins</text:a> - <text:a xlink:type="simple" xlink:href="https://docsen.activeprolearn.com/doku.php?id=mod:flashcar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38:46</meta:creation-date>
    <dc:creator>Generated</dc:creator>
    <dc:date>2026-09-01T07::38:46</dc:date>
    <dc:language>en-US</dc:language>
    <meta:editing-cycles>1</meta:editing-cycles>
    <meta:editing-duration>PT0S</meta:editing-duration>
    <dc:title>mod:flashcard:setupinstance</dc:title>
  </office:meta>
</office:document-meta>
</file>