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pedagogicadvice"/><text:bookmark-start text:name="__RefHeading___elements_de_coursnote_pedagogique_1"/><text:bookmark-start text:name="elements_de_coursnote_pedagogique"/>Eléments de cours : Note pédagogique<text:bookmark-end text:name="__RefHeading___elements_de_coursnote_pedagogique_1"/><text:bookmark-end text:name="elements_de_coursnote_pedagogique"/></text:h>
      <text:p text:style-name="Text_20_body">La Note pédagogique s'adresse à des acteurs spécifique de la chaîne pédagogique. Elles ont pour but de permettre l'édition d'un “meta-contenu” à destination des pédagogues (resp. des auteurs).</text:p>
      <text:p text:style-name="Text_20_body">Utilisée par des auteurs (ou éventuellement l'ingénierie pédagogique), pour donner des indications pédagogiques aux exploitants du contenu (conducteurs/opérateurs de formation)</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draw:frame draw:style-name="mediacenter" draw:name="0" text:anchor-type="paragraph" draw:z-index="0" svg:width="" svg:rel-width="100%" svg:height="0cm"><draw:image xlink:href="/var/www/docsen.activeprolearn.com-librarian/data/media/mod/customlabels/note-pedago.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Note pédagogique”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pédagogues ont bien pris note de la Note pédagogique affichée.</text:p>
        </text:list-item>
      </text:list>
      <text:h text:style-name="Heading_20_3" text:outline-level="3"><text:bookmark-start text:name="__RefHeading___formulaire_de_configuration_8"/><text:bookmark-start text:name="formulaire_de_configuration"/>Formulaire de configuration<text:bookmark-end text:name="__RefHeading___formulaire_de_configuration_8"/><text:bookmark-end text:name="formulaire_de_configuration"/></text:h>
      <text:p text:style-name="Text_20_body"><text:a xlink:type="simple" xlink:href="https://docsen.activeprolearn.com/doku.php?id=mod:customlabels:userguide" text:style-name="Internet_20_link" text:visited-style-name="Visited_20_Internet_20_Link">Index guide d'utilisation éléments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0::24:16</meta:creation-date>
    <dc:creator>Generated</dc:creator>
    <dc:date>2026-09-12T20::24:16</dc:date>
    <dc:language>en-US</dc:language>
    <meta:editing-cycles>1</meta:editing-cycles>
    <meta:editing-duration>PT0S</meta:editing-duration>
    <dc:title>mod:customlabels:pedagogicadvice</dc:title>
  </office:meta>
</office:document-meta>
</file>