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localgoals"/><text:bookmark-start text:name="__RefHeading___element_de_coursobjectifs_1"/><text:bookmark-start text:name="element_de_coursobjectifs"/>Elément de cours : Objectifs<text:bookmark-end text:name="__RefHeading___element_de_coursobjectifs_1"/><text:bookmark-end text:name="element_de_coursobjectifs"/></text:h>
      <text:p text:style-name="Text_20_body">Les objectifs peuvent apparaître en début de séquence d'apprentissage ou comme virgules entre différentes phases de travail.</text:p>
      <text:p text:style-name="Text_20_body">Les objectifs peuvent être compris comme :</text:p>
      <text:list text:style-name="List_20_1" text:continue-numbering="false">
        <text:list-item>
          <text:p text:style-name="List_20_1_Content_First">     Les objectifs de l'apprenant</text:p>
        </text:list-item>
        <text:list-item>
          <text:p text:style-name="List_20_1_Content_Last">     Les objectifs du formateur/concepteur projetés sur l'apprentissage de l'apprenant.</text:p>
        </text:list-item>
      </text:list>
      <text:p text:style-name="Text_20_body">En général, c'est cette deuxième vision qui prévaut. Les objectifs de l'apprenant doivent plutôt être rédigés comme des “instructions” dans un élément de cours de type “consignes”</text:p>
      <text:h text:style-name="Heading_20_3" text:outline-level="3"><text:bookmark-start text:name="__RefHeading___rendu_sur_le_cours_2"/><text:bookmark-start text:name="rendu_sur_le_cours"/>Rendu sur le cours<text:bookmark-end text:name="__RefHeading___rendu_sur_le_cours_2"/><text:bookmark-end text:name="rendu_sur_le_cours"/></text:h>
      <text:p text:style-name="Text_20_body">imag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Objectifs”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pédagogues ont bien pris note de(s) objectif(s).</text:p>
        </text:list-item>
      </text:list>
      <text:h text:style-name="Heading_20_3" text:outline-level="3"><text:bookmark-start text:name="__RefHeading___formulaire_de_configuration_8"/><text:bookmark-start text:name="formulaire_de_configuration"/>Formulaire de configuration<text:bookmark-end text:name="__RefHeading___formulaire_de_configuration_8"/><text:bookmark-end text:name="formulaire_de_configuration"/></text:h>
      <text:p text:style-name="Text_20_body"><text:a xlink:type="simple" xlink:href="https://docsen.activeprolearn.com/doku.php?id=mod:customlabels:userguide" text:style-name="Internet_20_link" text:visited-style-name="Visited_20_Internet_20_Link">Index guide d'utilisation éléments de c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9::12:03</meta:creation-date>
    <dc:creator>Generated</dc:creator>
    <dc:date>2026-09-05T09::12:03</dc:date>
    <dc:language>en-US</dc:language>
    <meta:editing-cycles>1</meta:editing-cycles>
    <meta:editing-duration>PT0S</meta:editing-duration>
    <dc:title>mod:customlabel:localgoals</dc:title>
  </office:meta>
</office:document-meta>
</file>