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2ee96a36b84dcd545103f091b02244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courseinfo"/><text:bookmark-start text:name="__RefHeading___course_element_subtypeinformation_about_course_1"/><text:bookmark-start text:name="course_element_subtypeinformation_about_course"/>Course element subtype : Information about course<text:bookmark-end text:name="__RefHeading___course_element_subtypeinformation_about_course_1"/><text:bookmark-end text:name="course_element_subtypeinformation_about_course"/></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L'élément de cours “Informations sur le cours” permet de préciser les éléments d'informations globales sur un cours donné. Vous choisissez librement les items que vous voulez afficher au moment de compléter le formulaire pour renseigner cet élément de cours :</text:p>
      <text:p text:style-name="Text_20_body"><text:span text:style-name="Strong_20_Emphasis">Objectifs :</text:span></text:p>
      <text:p text:style-name="Text_20_body">Ici on précise les objectifs pédagogiques dans le cadre du cours. Ils peuvent préciser si une attestation, un certificat ou un diplôme sera délivré en fin de cursus.</text:p>
      <text:p text:style-name="Text_20_body"><text:span text:style-name="Strong_20_Emphasis">Acquisitions:</text:span></text:p>
      <text:p text:style-name="Text_20_body">On précise les connaissances/compétences qui seront acquises. On peut également y détailler le programme pédagogique.</text:p>
      <text:p text:style-name="Text_20_body"><text:span text:style-name="Strong_20_Emphasis">Concepts :</text:span></text:p>
      <text:p text:style-name="Text_20_body">Quels seront les concepts clés que l'apprenant appréhendera à l'issue du cours ? </text:p>
      <text:p text:style-name="Text_20_body">Vous pouvez détailler sous forme textuelle, ou, comme dans l'exemple en bas de page, indiquer une succession de mots clés faisant références aux différents concepts abordés.</text:p>
      <text:p text:style-name="Text_20_body"><text:span text:style-name="Strong_20_Emphasis">Organisation de l'enseignement :</text:span></text:p>
      <text:p text:style-name="Text_20_body">On peut préciser les modalités d'accès à la formation, comme par exemple full e-learning, blended learning, Mooc, <text:span text:style-name="Emphasis">en salle</text:span> etc.</text:p>
      <text:p text:style-name="Text_20_body"><text:span text:style-name="Emphasis">En effet vous pouvez mettre en œuvre une présentation de cours qui aura lieu en présentiel, tout ou partie, cet élément de cours ne servira dans ce cas qu'à alimenter des informations sur votre offre globale de formation.</text:span></text:p>
      <text:p text:style-name="Text_20_body"><text:span text:style-name="Strong_20_Emphasis">Pré requis :</text:span></text:p>
      <text:p text:style-name="Text_20_body">Quels sont les préalables au suivi du cours ? Au niveau connaissances/compétences, mais encore au niveau matériel, comme par exemple disposer d'un casque micro.</text:p>
      <text:p text:style-name="Text_20_body"><text:span text:style-name="Strong_20_Emphasis">Cours suivants :</text:span></text:p>
      <text:p text:style-name="Text_20_body">Post formation, quel sont les cours possibles que l'étudiant/apprenant peut ou doit suivre ?
Si vous utilisez un <text:a xlink:type="simple" xlink:href="https://docsen.activeprolearn.com/doku.php?id=format:page" text:style-name="Internet_20_link" text:visited-style-name="Visited_20_Internet_20_Link">format de cours page</text:a>, vous pouvez mettre un lien vers la page de garde du ou des cours suivants, que dans ce cas vous publierez avec une visibilité totale.</text:p>
      <text:h text:style-name="Heading_20_3" text:outline-level="3"><text:bookmark-start text:name="__RefHeading___element_instance_configuration_3"/><text:bookmark-start text:name="element_instance_configuration"/>Element instance configuration<text:bookmark-end text:name="__RefHeading___element_instance_configuration_3"/><text:bookmark-end text:name="element_instance_configuration"/></text:h>
      <text:h text:style-name="Heading_20_4" text:outline-level="4"><text:bookmark-start text:name="__RefHeading___general_settings_element_specific_4"/><text:bookmark-start text:name="general_settings_element_specific"/>General settings (element specific)<text:bookmark-end text:name="__RefHeading___general_settings_element_specific_4"/><text:bookmark-end text:name="general_settings_element_specific"/></text:h>
      <text:list text:style-name="List_20_1" text:continue-numbering="false">
        <text:list-item>
          <text:p text:style-name="List_20_1_Content_First">  Choose “Course Information” as label subtype. (If element previously had content, an alert will appear).</text:p>
        </text:list-item>
        <text:list-item>
          <text:p text:style-name="List_20_1_Content">  A new default name will be computed for the element if empty.</text:p>
        </text:list-item>
        <text:list-item>
          <text:p text:style-name="List_20_1_Content_Last">  Input the topics content text as relevant.</text:p>
        </text:list-item>
      </text:list>
      <text:h text:style-name="Heading_20_4" text:outline-level="4"><text:bookmark-start text:name="__RefHeading___other_settings_5"/><text:bookmark-start text:name="other_settings"/>Other settings<text:bookmark-end text:name="__RefHeading___other_settings_5"/><text:bookmark-end text:name="other_settings"/></text:h>
      <text:p text:style-name="Text_20_body">The other settings sections are Moodle standard settings for all activities and resources. </text:p>
      <text:h text:style-name="Heading_20_3" text:outline-level="3"><text:bookmark-start text:name="__RefHeading___rendering_examplespoc_course_information_6"/><text:bookmark-start text:name="rendering_examplespoc_course_information"/>Rendering example : SPOC course information<text:bookmark-end text:name="__RefHeading___rendering_examplespoc_course_information_6"/><text:bookmark-end text:name="rendering_examplespoc_course_information"/></text:h>
      <text:p text:style-name="Text_20_body"><draw:frame draw:style-name="mediacenter" draw:name="0" text:anchor-type="paragraph" draw:z-index="0" svg:width="20.743333333333cm" style:rel-width="100%" svg:height="20.240625cm" style:rel-height="scale"><draw:image xlink:href="Pictures/42ee96a36b84dcd545103f091b022445.png" xlink:type="simple" xlink:show="embed" xlink:actuate="onLoad"/></draw:frame></text:p>
      <text:p text:style-name="Text_20_body"><text:a xlink:type="simple" xlink:href="https://docsen.activeprolearn.com/doku.php?id=mod:customlabel:userguide" text:style-name="Internet_20_link" text:visited-style-name="Visited_20_Internet_20_Link">Return to the user guide index</text:a></text:p>
      <text:p text:style-name="Text_20_body"><text:a xlink:type="simple" xlink:href="https://docsen.activeprolearn.com/doku.php?id=mod:customlabel" text:style-name="Internet_20_link" text:visited-style-name="Visited_20_Internet_20_Link">Return to the component index</text:a> - <text:a xlink:type="simple" xlink:href="https://docsen.activeprolearn.com/doku.php?id=plugins" text:style-name="Internet_20_link" text:visited-style-name="Visited_20_Internet_20_Link">Return to the general plugin index</text:a> - <text:a xlink:type="simple" xlink:href="https://docsen.activeprolearn.com/doku.php?id=start" text:style-name="Internet_20_link" text:visited-style-name="Visited_20_Internet_20_Link">Back to hom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1::05:21</meta:creation-date>
    <dc:creator>Generated</dc:creator>
    <dc:date>2026-09-14T01::05:21</dc:date>
    <dc:language>en-US</dc:language>
    <meta:editing-cycles>1</meta:editing-cycles>
    <meta:editing-duration>PT0S</meta:editing-duration>
    <dc:title>mod:customlabel:courseinfo</dc:title>
  </office:meta>
</office:document-meta>
</file>