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3a76f2a56bed6f3f5f33a1eeb57a21.png"/>
  <manifest:file-entry manifest:media-type="image/png" manifest:full-path="Pictures/37794706639c07d15d68dd63ed6aa0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customlabel:courseheading"/><text:bookmark-start text:name="__RefHeading___course_element_suptypecourse_heading_1"/><text:bookmark-start text:name="course_element_suptypecourse_heading"/>Course Element Suptype : Course Heading<text:bookmark-end text:name="__RefHeading___course_element_suptypecourse_heading_1"/><text:bookmark-end text:name="course_element_suptypecourse_heading"/></text:h>
      <text:p text:style-name="Text_20_body">Cet élément met en forme de manière explicite et visuelle la “tétière” de cours. </text:p>
      <text:p text:style-name="Text_20_body">Il met donc en place automatiquement une série d'identifiants de style qui permettront aux concepteurs graphiques de contrôler et d'ajuster globalement le rendu de la tétière de cours. </text:p>
      <text:h text:style-name="Heading_20_3" text:outline-level="3"><text:bookmark-start text:name="__RefHeading___exemple_de_rendu_sur_un_cours_2"/><text:bookmark-start text:name="exemple_de_rendu_sur_un_cours"/>Exemple de rendu sur un cours<text:bookmark-end text:name="__RefHeading___exemple_de_rendu_sur_un_cours_2"/><text:bookmark-end text:name="exemple_de_rendu_sur_un_cours"/></text:h>
      <text:p text:style-name="Text_20_body"><draw:frame draw:style-name="mediacenter" draw:name="0" text:anchor-type="paragraph" draw:z-index="0" svg:width="20.6375cm" style:rel-width="100%" svg:height="13.229166666667cm" style:rel-height="scale"><draw:image xlink:href="Pictures/573a76f2a56bed6f3f5f33a1eeb57a21.png" xlink:type="simple" xlink:show="embed" xlink:actuate="onLoad"/></draw:frame></text:p>
      <text:h text:style-name="Heading_20_3" text:outline-level="3"><text:bookmark-start text:name="__RefHeading___element_instance_configuration_3"/><text:bookmark-start text:name="element_instance_configuration"/>Element instance configuration<text:bookmark-end text:name="__RefHeading___element_instance_configuration_3"/><text:bookmark-end text:name="element_instance_configuration"/></text:h>
      <text:h text:style-name="Heading_20_4" text:outline-level="4"><text:bookmark-start text:name="__RefHeading___general_settings_element_specific_4"/><text:bookmark-start text:name="general_settings_element_specific"/>General settings (element specific)<text:bookmark-end text:name="__RefHeading___general_settings_element_specific_4"/><text:bookmark-end text:name="general_settings_element_specific"/></text:h>
      <text:h text:style-name="Heading_20_4" text:outline-level="4"><text:bookmark-start text:name="__RefHeading___general_settigns_subtype_specific_5"/><text:bookmark-start text:name="general_settigns_subtype_specific"/>General settigns (subtype specific)<text:bookmark-end text:name="__RefHeading___general_settigns_subtype_specific_5"/><text:bookmark-end text:name="general_settigns_subtype_specific"/></text:h>
      <text:list text:style-name="List_20_1" text:continue-numbering="false">
        <text:list-item>
          <text:p text:style-name="List_20_1_Content_First">  Sélectionner “En-tête de cours” dans le type d'étiquette.</text:p>
        </text:list-item>
        <text:list-item>
          <text:p text:style-name="List_20_1_Content">  Le nom de l'élément s'affiche par défaut. (Chaque élément de cours son nom propre.Il ne s'affiche pas sur le cours)</text:p>
        </text:list-item>
        <text:list-item>
          <text:p text:style-name="List_20_1_Content_Last">  Afficher la description : Si coché renseignera les éléments indiqués dans le descriptif du cours (accessibles via l' administration du cours)</text:p>
        </text:list-item>
      </text:list>
      <text:p text:style-name="Text_20_body">*  Afficher le nom court : Si coché renseignera le nom abrégé (shortname) du cours
*  Afficher le numéro d'identification du cours : Si coché renseignera le numéro d'identification du cours
*  Afficher la catégorie : Si coché renseignera la catégorie ou est rangé le cours
*  Vignette du cours : Faire glisser une image pour illustrer votre cours
*  Label sur image : Un texte qui apparaitra sur l'image
*  Position de l' image : Au choix droite, gauche ou pas d'image
*  Type de module : Permet de renseigner une typologie de cours, de type : cursus, module, démonstrateur, tutoriel ou la typologie de votre choix</text:p>
      <text:p text:style-name="Text_20_body"><draw:frame draw:style-name="mediacenter" draw:name="1" text:anchor-type="paragraph" draw:z-index="1" svg:width="23.230416666667cm" style:rel-width="100%" svg:height="18.467916666667cm" style:rel-height="scale"><draw:image xlink:href="Pictures/37794706639c07d15d68dd63ed6aa064.png" xlink:type="simple" xlink:show="embed" xlink:actuate="onLoad"/></draw:frame></text:p>
      <text:p text:style-name="Text_20_body"><text:a xlink:type="simple" xlink:href="https://docsen.activeprolearn.com/doku.php?id=mod:customlabel:userguide" text:style-name="Internet_20_link" text:visited-style-name="Visited_20_Internet_20_Link">Return to the user guide index</text:a></text:p>
      <text:p text:style-name="Text_20_body"><text:a xlink:type="simple" xlink:href="https://docsen.activeprolearn.com/doku.php?id=mod:customlabel" text:style-name="Internet_20_link" text:visited-style-name="Visited_20_Internet_20_Link">Return to the component index</text:a> - <text:a xlink:type="simple" xlink:href="https://docsen.activeprolearn.com/doku.php?id=plugins" text:style-name="Internet_20_link" text:visited-style-name="Visited_20_Internet_20_Link">Return to the common plugins index</text:a> - <text:a xlink:type="simple" xlink:href="https://docsen.activeprolearn.com/doku.php?id=start" text:style-name="Internet_20_link" text:visited-style-name="Visited_20_Internet_20_Link">Back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7::55:14</meta:creation-date>
    <dc:creator>Generated</dc:creator>
    <dc:date>2026-08-31T17::55:14</dc:date>
    <dc:language>en-US</dc:language>
    <meta:editing-cycles>1</meta:editing-cycles>
    <meta:editing-duration>PT0S</meta:editing-duration>
    <dc:title>mod:customlabel:courseheading</dc:title>
  </office:meta>
</office:document-meta>
</file>