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bf8c16f973a55998522c8651b1d372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:customlabel:coursedata"/><text:bookmark-start text:name="__RefHeading___elements_de_coursen-tete_de_cours_1"/><text:bookmark-start text:name="elements_de_coursen-tete_de_cours"/>Eléments de cours : En-tête de cours<text:bookmark-end text:name="__RefHeading___elements_de_coursen-tete_de_cours_1"/><text:bookmark-end text:name="elements_de_coursen-tete_de_cours"/></text:h>
      <text:p text:style-name="Text_20_body">PAGE A SUPPRIMER</text:p>
      <text:h text:style-name="Heading_20_3" text:outline-level="3"><text:bookmark-start text:name="__RefHeading___rendu_2"/><text:bookmark-start text:name="rendu"/>Rendu<text:bookmark-end text:name="__RefHeading___rendu_2"/><text:bookmark-end text:name="rendu"/></text:h>
      <text:p text:style-name="Text_20_body"><draw:frame draw:style-name="media" draw:name="0" text:anchor-type="as-char" draw:z-index="0" svg:width="13.229166666667cm" svg:height="10.195727176221cm"><draw:image xlink:href="Pictures/cbf8c16f973a55998522c8651b1d3722.png" xlink:type="simple" xlink:show="embed" xlink:actuate="onLoad"/></draw:frame></text:p>
      <text:h text:style-name="Heading_20_3" text:outline-level="3"><text:bookmark-start text:name="__RefHeading___formulaire_de_configuration_3"/><text:bookmark-start text:name="formulaire_de_configuration"/>Formulaire de configuration<text:bookmark-end text:name="__RefHeading___formulaire_de_configuration_3"/><text:bookmark-end text:name="formulaire_de_configuration"/></text:h>
      <text:p text:style-name="Text_20_body"><text:a xlink:type="simple" xlink:href="https://docsen.activeprolearn.com/doku.php?id=mod:customlabels:userguide" text:style-name="Internet_20_link" text:visited-style-name="Visited_20_Internet_20_Link">Index guide d'utilisation éléments de cour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09::06:22</meta:creation-date>
    <dc:creator>Generated</dc:creator>
    <dc:date>2026-09-05T09::06:22</dc:date>
    <dc:language>en-US</dc:language>
    <meta:editing-cycles>1</meta:editing-cycles>
    <meta:editing-duration>PT0S</meta:editing-duration>
    <dc:title>mod:customlabel:coursedata</dc:title>
  </office:meta>
</office:document-meta>
</file>