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vmoodle"/><text:bookmark-start text:name="__RefHeading___vmoodlevirtualisation_de_moodle_multi-tenant_1"/><text:bookmark-start text:name="vmoodlevirtualisation_de_moodle_multi-tenant"/>VMoodle : Virtualisation de Moodle multi-tenant<text:bookmark-end text:name="__RefHeading___vmoodlevirtualisation_de_moodle_multi-tenant_1"/><text:bookmark-end text:name="vmoodlevirtualisation_de_moodle_multi-tenant"/></text:h>
      <text:list text:style-name="Numbering_20_1" text:continue-numbering="false">
        <text:list-item>
          <text:p text:style-name="Numbering_20_1_Content_First"> <text:span text:style-name="Strong_20_Emphasis">Type de composant :</text:span> Local</text:p>
        </text:list-item>
        <text:list-item>
          <text:p text:style-name="Numbering_20_1_Content"> <text:span text:style-name="Strong_20_Emphasis">Nom :</text:span> VMoodle</text:p>
        </text:list-item>
        <text:list-item>
          <text:p text:style-name="Numbering_20_1_Content"> <text:span text:style-name="Strong_20_Emphasis">Concept :</text:span> ADMINISTRATION</text:p>
        </text:list-item>
        <text:list-item>
          <text:p text:style-name="Numbering_20_1_Content"> <text:span text:style-name="Strong_20_Emphasis">Famille fonctionnelle :</text:span> Urbanisation technique</text:p>
        </text:list-item>
        <text:list-item>
          <text:p text:style-name="Numbering_20_1_Content"> <text:span text:style-name="Strong_20_Emphasis">Versions :</text:span> 2.8, 2.9</text:p>
        </text:list-item>
        <text:list-item>
          <text:p text:style-name="Numbering_20_1_Content"> <text:span text:style-name="Strong_20_Emphasis">Distribution :</text:span> Publique</text:p>
        </text:list-item>
        <text:list-item>
          <text:p text:style-name="Numbering_20_1_Content_Last"> <text:span text:style-name="Strong_20_Emphasis">Disponibilité :</text:span> Beta</text:p>
        </text:list-item>
      </text:list>
      <text:p text:style-name="Text_20_body">VMoodle est une infrastructure non standard permettant de mettre en place et de piloter un déploiement multiple de Moodle multi-tenant par virtualisation et sur une seule base de code physique.</text:p>
      <text:p text:style-name="Text_20_body">Son utilisation est adéquate pour simplifier la maintenance d'un grand nombre de plates-formes d'équipement similaire ou très proches.</text:p>
      <text:p text:style-name="Text_20_body">Le procédé de virtualisation rend la configuration technique initiale de Moodle dynamique, afin de pouvoir commuter automatiquement de base de données et le répertoire de stockage de fichiers selon le nom de domaine d'accès à la plate-forme.</text:p>
      <text:p text:style-name="Text_20_body">Les plates-formes virtualisées par ce mode sont totalement indépendantes en gestion et ne partagent aucune données. Il est par contre tout à fait possible d'urbaniser un groupe de telles plates-formes en utilisant le réseau Moodle (MNET) pour obtenir un ensemble cohérent de sites servant une grande institution. </text:p>
      <text:p text:style-name="Text_20_body"><text:a xlink:type="simple" xlink:href="https://docsen.activeprolearn.com/doku.php?id=start" text:style-name="Internet_20_link" text:visited-style-name="Visited_20_Internet_20_Link">Revenir à l'index d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2::05:17</meta:creation-date>
    <dc:creator>Generated</dc:creator>
    <dc:date>2026-08-31T12::05:17</dc:date>
    <dc:language>en-US</dc:language>
    <meta:editing-cycles>1</meta:editing-cycles>
    <meta:editing-duration>PT0S</meta:editing-duration>
    <dc:title>localvmoodle</dc:title>
  </office:meta>
</office:document-meta>
</file>