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ldapadditionsinstall"/><text:bookmark-start text:name="__RefHeading___local_ldap_additionsinstallation_et_mise_en_oeuvre_1"/><text:bookmark-start text:name="local_ldap_additionsinstallation_et_mise_en_oeuvre"/>Local Ldap Additions : Installation et mise en oeuvre<text:bookmark-end text:name="__RefHeading___local_ldap_additionsinstallation_et_mise_en_oeuvre_1"/><text:bookmark-end text:name="local_ldap_additionsinstallation_et_mise_en_oeuvre"/></text:h>
      <text:h text:style-name="Heading_20_3" text:outline-level="3"><text:bookmark-start text:name="__RefHeading___installation_2"/><text:bookmark-start text:name="installation"/>Installation<text:bookmark-end text:name="__RefHeading___installation_2"/><text:bookmark-end text:name="installation"/></text:h>
      <text:p text:style-name="Text_20_body">Ce plugin s'installe de la manière standard : </text:p>
      <text:list text:style-name="Numbering_20_1" text:continue-numbering="false">
        <text:list-item>
          <text:p text:style-name="Numbering_20_1_Content_First"> Déployez le zip dans le répertoire /local de votre distributrion Moodle</text:p>
        </text:list-item>
        <text:list-item>
          <text:p text:style-name="Numbering_20_1_Content_Last"> Naviguez vers les notifications d'administration pour temriner l'installation logique du plugin</text:p>
        </text:list-item>
      </text:list>
      <text:h text:style-name="Heading_20_3" text:outline-level="3"><text:bookmark-start text:name="__RefHeading___configuration_3"/><text:bookmark-start text:name="configuration"/>Configuration<text:bookmark-end text:name="__RefHeading___configuration_3"/><text:bookmark-end text:name="configuration"/></text:h>
      <text:p text:style-name="Text_20_body">La configuration générale se trouve dans le menu :</text:p>
      <text:p text:style-name="Preformatted_20_Text"> Administration &gt; Plugins &gt; Authentification<text:line-break/> </text:p>
      <text:p text:style-name="Text_20_body">dans la page :</text:p>
      <text:p text:style-name="Preformatted_20_Text"> Additions à la synchronisation LDAP</text:p>
      <text:p text:style-name="Text_20_body">La page de configuration permet de régler :</text:p>
      <text:list text:style-name="List_20_1" text:continue-numbering="false">
        <text:list-item>
          <text:p text:style-name="List_20_1_Content_First"> Le protocole d'authentification effectif des comptes créés par la synchronisation</text:p>
        </text:list-item>
        <text:list-item>
          <text:p text:style-name="List_20_1_Content"> Le filtrage des utilisateurs dans une synchronisation différentielle</text:p>
        </text:list-item>
        <text:list-item>
          <text:p text:style-name="List_20_1_Content"> L'alimentation des cohortes</text:p>
        </text:list-item>
        <text:list-item>
          <text:p text:style-name="List_20_1_Content_Last"> L'alimentation des champs de profil</text:p>
        </text:list-item>
      </text:list>
      <text:h text:style-name="Heading_20_4" text:outline-level="4"><text:bookmark-start text:name="__RefHeading___authentification_4"/><text:bookmark-start text:name="authentification"/>Authentification<text:bookmark-end text:name="__RefHeading___authentification_4"/><text:bookmark-end text:name="authentification"/></text:h>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Authentification </text:p>
          </table:table-cell>
          <table:table-cell office:value-type="string" table:style-name="tablecell">
            <text:p text:style-name="tablealignleft"> ldap,saml,shibboleth,cas </text:p>
          </table:table-cell>
          <table:table-cell office:value-type="string" table:style-name="tablecell">
            <text:p text:style-name="tablealignleft"> Permet de choisir le plan d'authentification attribué aux comptes créés par la synchronisation </text:p>
          </table:table-cell>
        </table:table-row>
      </table:table>
      <text:h text:style-name="Heading_20_4" text:outline-level="4"><text:bookmark-start text:name="__RefHeading___filtrage_de_la_liste_entrante_mise_a_jour_differentielle_5"/><text:bookmark-start text:name="filtrage_de_la_liste_entrante_mise_a_jour_differentielle"/>Filtrage de la liste entrante (mise à jour différentielle)<text:bookmark-end text:name="__RefHeading___filtrage_de_la_liste_entrante_mise_a_jour_differentielle_5"/><text:bookmark-end text:name="filtrage_de_la_liste_entrante_mise_a_jour_differentielle"/></text:h>
      <text:p text:style-name="Text_20_body">Afin d'optimiser le processus de synchronisation sur des très grandes quantités de comptes, un procédé différentiel peut être activé si le LDAP contient une information permettant de coder la date de dernière mise à jour du profil ldiff de l'utilisateur. Ce champ peut être alors indiqué au module Ldap Additions pour ne requêter que les utilisateurs nouvellement créés ou fraîchement modifiés.</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Champ ldap d'utilisateur modifié </text:p>
          </table:table-cell>
          <table:table-cell office:value-type="string" table:style-name="tablecell">
            <text:p text:style-name="tablealignleft"> timestamp ou temps interprétable par strtotime() </text:p>
          </table:table-cell>
          <table:table-cell office:value-type="string" table:style-name="tablecell">
            <text:p text:style-name="tablealignleft"> Indique quel attribut du LDAP contient la date de dernière modification de l'utilisateur </text:p>
          </table:table-cell>
        </table:table-row>
        <table:table-row>
          <table:table-cell office:value-type="string" table:style-name="tablecell">
            <text:p text:style-name="tablealignleft"> Format du champ de temps </text:p>
          </table:table-cell>
          <table:table-cell office:value-type="string" table:style-name="tablecell">
            <text:p text:style-name="tablealignleft"> (timestamp, texte) </text:p>
          </table:table-cell>
          <table:table-cell office:value-type="string" table:style-name="tablecell">
            <text:p text:style-name="tablealignleft"> Si la valeur désigne une forme texte de la date, la fonction strtotime() sera appliquée à la valeur. </text:p>
          </table:table-cell>
        </table:table-row>
      </table:table>
      <text:h text:style-name="Heading_20_4" text:outline-level="4"><text:bookmark-start text:name="__RefHeading___cohortes_6"/><text:bookmark-start text:name="cohortes"/>Cohortes<text:bookmark-end text:name="__RefHeading___cohortes_6"/><text:bookmark-end text:name="cohortes"/></text:h>
      <text:p text:style-name="Text_20_body">Il faut, pour pouvoir utiiser cette fonction,, qu'un champ du LDAP soit dédié à mentionner la cohorte d'inscription. La valeur de ce champ peut être :</text:p>
      <text:list text:style-name="List_20_1" text:continue-numbering="false">
        <text:list-item>
          <text:p text:style-name="List_20_1_Content_First"> Une valeur texte simple</text:p>
        </text:list-item>
        <text:list-item>
          <text:p text:style-name="List_20_1_Content_Last"> Une liste de valeurs ou expressions séparées par des virgules</text:p>
        </text:list-item>
      </text:list>
      <text:p text:style-name="Text_20_body">NON SUPPORTE : </text:p>
      <text:list text:style-name="List_20_1" text:continue-numbering="false">
        <text:list-item>
          <text:p text:style-name="LastListParagraph_List_20_1_Content_First"> Dans la version actuelle, un attribut mutliple du LDAP (résultant sur un tableau) n'est pas supporté.</text:p>
        </text:list-item>
      </text:list>
      <text:p text:style-name="Text_20_body">Toutes les cohortes générées le sont dans le contexte “système”.</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Champ ldap de cohorte </text:p>
          </table:table-cell>
          <table:table-cell office:value-type="string" table:style-name="tablecell">
            <text:p text:style-name="tablealignleft"> texte ou liste à virgules </text:p>
          </table:table-cell>
          <table:table-cell office:value-type="string" table:style-name="tablecell">
            <text:p text:style-name="tablealignleft"> Le nom de l'attribut LDAP qui fournit la ou les cohortes </text:p>
          </table:table-cell>
        </table:table-row>
        <table:table-row>
          <table:table-cell office:value-type="string" table:style-name="tablecell">
            <text:p text:style-name="tablealignleft"> Champ ldap des identifiants de cohorte </text:p>
          </table:table-cell>
          <table:table-cell office:value-type="string" table:style-name="tablecell">
            <text:p text:style-name="tablealignleft"> texte ou liste à virgules </text:p>
          </table:table-cell>
          <table:table-cell office:value-type="string" table:style-name="tablecell">
            <text:p text:style-name="tablealignleft"> Le nom de l'attribut LDAP qui fournit la ou les identifiants externes de cohortes </text:p>
          </table:table-cell>
        </table:table-row>
        <table:table-row>
          <table:table-cell office:value-type="string" table:style-name="tablecell">
            <text:p text:style-name="tablealignleft"> Préfixe de cohorte </text:p>
          </table:table-cell>
          <table:table-cell office:value-type="string" table:style-name="tablecell">
            <text:p text:style-name="tablealignleft"> texte </text:p>
          </table:table-cell>
          <table:table-cell office:value-type="string" table:style-name="tablecell">
            <text:p text:style-name="tablealignleft"> Un préfixe à ajouter devant la valeur extraite de cohorte* </text:p>
          </table:table-cell>
        </table:table-row>
        <table:table-row>
          <table:table-cell office:value-type="string" table:style-name="tablecell">
            <text:p text:style-name="tablealignleft"> Filtre d'extraction du nom </text:p>
          </table:table-cell>
          <table:table-cell office:value-type="string" table:style-name="tablecell">
            <text:p text:style-name="tablealignleft"> REGEXP </text:p>
          </table:table-cell>
          <table:table-cell office:value-type="string" table:style-name="tablecell">
            <text:p text:style-name="tablealignleft"> Cette expression est appliquée à la valeur du champ ou de l'élément de liste de l'attribut porteur des cohortes pour en extraire le nom. Par défaut, la valeur de ce filtre est "^(.*)$" </text:p>
          </table:table-cell>
        </table:table-row>
      </table:table>
      <text:p text:style-name="Text_20_body">(*) Voir paragraphe : Isolement des cohortes généréres / Passage d'années</text:p>
      <text:h text:style-name="Heading_20_4" text:outline-level="4"><text:bookmark-start text:name="__RefHeading___champs_customises_du_profil_7"/><text:bookmark-start text:name="champs_customises_du_profil"/>champs customisés du profil<text:bookmark-end text:name="__RefHeading___champs_customises_du_profil_7"/><text:bookmark-end text:name="champs_customises_du_profil"/></text:h>
      <text:p text:style-name="Text_20_body">5 champs customisés du profil peut être alimentés à partir du LDAP. chaque champ est défini par un couple de paramètres :</text:p>
      <table:table table:style-name="Table">
        <table:table-column/>
        <table:table-column/>
        <table:table-column/>
        <table:table-row>
          <table:table-cell office:value-type="string" table:style-name="tableheader">
            <text:p text:style-name="Table_20_Heading"> Réglage </text:p>
          </table:table-cell>
          <table:table-cell office:value-type="string" table:style-name="tableheader">
            <text:p text:style-name="Table_20_Heading"> Valeurs </text:p>
          </table:table-cell>
          <table:table-cell office:value-type="string" table:style-name="tableheader">
            <text:p text:style-name="Table_20_Heading"> Commentaire </text:p>
          </table:table-cell>
        </table:table-row>
        <table:table-row>
          <table:table-cell office:value-type="string" table:style-name="tablecell">
            <text:p text:style-name="tablealignleft"> Attribut ldap du champ de profil </text:p>
          </table:table-cell>
          <table:table-cell office:value-type="string" table:style-name="tablecell">
            <text:p text:style-name="tablealignleft"> texte </text:p>
          </table:table-cell>
          <table:table-cell office:value-type="string" table:style-name="tablecell">
            <text:p text:style-name="tablealignleft"> Le nom de l'attribut LDAP qui fournit la donnée pour ce champ de profil </text:p>
          </table:table-cell>
        </table:table-row>
        <table:table-row>
          <table:table-cell office:value-type="string" table:style-name="tablecell">
            <text:p text:style-name="tablealignleft"> Champ Moodle de profil </text:p>
          </table:table-cell>
          <table:table-cell office:value-type="string" table:style-name="tablecell">
            <text:p text:style-name="tablealignleft"> texte </text:p>
          </table:table-cell>
          <table:table-cell office:value-type="string" table:style-name="tablecell">
            <text:p text:style-name="tablealignleft"> Le nom du champ de profil à créer dans Moodle </text:p>
          </table:table-cell>
        </table:table-row>
      </table:table>
      <text:p text:style-name="Text_20_body">Note 1 : Les champs de profil manquants sont automatiquement créés dans Moodle avec les caractéristiques suivantes : </text:p>
      <text:list text:style-name="List_20_1" text:continue-numbering="false">
        <text:list-item>
          <text:p text:style-name="List_20_1_Content_First"> Pas de catégorie</text:p>
        </text:list-item>
        <text:list-item>
          <text:p text:style-name="List_20_1_Content"> Champ caché</text:p>
        </text:list-item>
        <text:list-item>
          <text:p text:style-name="List_20_1_Content"> Vérouillé</text:p>
        </text:list-item>
        <text:list-item>
          <text:p text:style-name="List_20_1_Content"> Non obligatoire</text:p>
        </text:list-item>
        <text:list-item>
          <text:p text:style-name="List_20_1_Content"> Non visible sur le formulaire de création de compte</text:p>
        </text:list-item>
        <text:list-item>
          <text:p text:style-name="List_20_1_Content_Last"> Non unique</text:p>
        </text:list-item>
      </text:list>
      <text:h text:style-name="Heading_20_3" text:outline-level="3"><text:bookmark-start text:name="__RefHeading___isolement_des_cohortes_generees_problematique_de_passage_d_annees_8"/><text:bookmark-start text:name="isolement_des_cohortes_generees_problematique_de_passage_d_annees"/>Isolement des cohortes générées / Problématique de passage d'années<text:bookmark-end text:name="__RefHeading___isolement_des_cohortes_generees_problematique_de_passage_d_annees_8"/><text:bookmark-end text:name="isolement_des_cohortes_generees_problematique_de_passage_d_annees"/></text:h>
      <text:p text:style-name="Text_20_body"><text:a xlink:type="simple" xlink:href="https://docsen.activeprolearn.com/doku.php?id=localldapadditions" text:style-name="Internet_20_link" text:visited-style-name="Visited_20_Internet_20_Link">Revenir à l'index du plug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7::22:18</meta:creation-date>
    <dc:creator>Generated</dc:creator>
    <dc:date>2026-09-07T07::22:18</dc:date>
    <dc:language>en-US</dc:language>
    <meta:editing-cycles>1</meta:editing-cycles>
    <meta:editing-duration>PT0S</meta:editing-duration>
    <dc:title>localldapadditionsinstall</dc:title>
  </office:meta>
</office:document-meta>
</file>