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7009a3a026297a3d26b24ac005f60a.png"/>
  <manifest:file-entry manifest:media-type="image/png" manifest:full-path="Pictures/677147bc6b6ed387c21faff63dda3d0b.png"/>
  <manifest:file-entry manifest:media-type="image/png" manifest:full-path="Pictures/0f4e81d1c2db08a791cb193e7840a1ca.png"/>
  <manifest:file-entry manifest:media-type="image/png" manifest:full-path="Pictures/80ae41fb60cb1746c2463b8ea2756a79.png"/>
  <manifest:file-entry manifest:media-type="image/png" manifest:full-path="Pictures/41fe6ee682f98ba39ba0fb002be16fbe.png"/>
  <manifest:file-entry manifest:media-type="image/png" manifest:full-path="Pictures/bf9f1239dd94524cd397752e23c13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137009a3a026297a3d26b24ac005f60a.png" xlink:type="simple" xlink:show="embed" xlink:actuate="onLoad"/></draw:frame></text:p>
      <text:h text:style-name="Heading_20_2" text:outline-level="2"><text:bookmark text:name="local_retained:vmoodle:userguide:cdesplugins"/><text:bookmark-start text:name="__RefHeading___moodle_localuser_guideplugins_commands_lms_equipments_1"/><text:bookmark-start text:name="moodle_localuser_guideplugins_commands_lms_equipments"/>Moodle (local) : User guide  : Plugins commands (LMS equipments)<text:bookmark-end text:name="__RefHeading___moodle_localuser_guideplugins_commands_lms_equipments_1"/><text:bookmark-end text:name="moodle_localuser_guideplugins_commands_lms_equipments"/></text:h>
      <text:p text:style-name="Text_20_body"><draw:frame draw:style-name="mediaright" draw:name="1" text:anchor-type="paragraph" draw:z-index="1" svg:width="3.175cm" style:rel-width="100%" svg:height="3.175cm" style:rel-height="scale"><draw:image xlink:href="Pictures/677147bc6b6ed387c21faff63dda3d0b.png" xlink:type="simple" xlink:show="embed" xlink:actuate="onLoad"/></draw:frame></text:p>
      <text:h text:style-name="Heading_20_3" text:outline-level="3"><text:bookmark-start text:name="__RefHeading___activate_desactivate_plugins_2"/><text:bookmark-start text:name="activate_desactivate_plugins"/>Activate/desactivate plugins<text:bookmark-end text:name="__RefHeading___activate_desactivate_plugins_2"/><text:bookmark-end text:name="activate_desactivate_plugins"/></text:h>
      <text:p text:style-name="Text_20_body">Menu Administration du site/Serveur/Onglet super administration/Commandes relatives aux plugin</text:p>
      <text:list text:style-name="Numbering_20_1" text:continue-numbering="false">
        <text:list-item>
          <text:p text:style-name="Numbering_20_1_Content_First"> Choisir le plugin concerné dans la liste déroulante</text:p>
        </text:list-item>
        <text:list-item>
          <text:p text:style-name="Numbering_20_1_Content"> Choisir la commande (Activer ou Désactiver)</text:p>
        </text:list-item>
        <text:list-item>
          <text:p text:style-name="Numbering_20_1_Content_Last"> Cliquez sur le bouton continuer</text:p>
        </text:list-item>
      </text:list>
      <text:p text:style-name="Text_20_body"><text:span text:style-name="Strong_20_Emphasis">Vous arrivez à la section du formulaire “Plates-formes virtuelles” qui permet de choisir les instances cibles :</text:span></text:p>
      <text:list text:style-name="Numbering_20_1" text:continue-numbering="false">
        <text:list-item>
          <text:p text:style-name="Numbering_20_1_Content_First"> Choisir dans la liste de gauche toutes les instances concernées</text:p>
        </text:list-item>
        <text:list-item>
          <text:p text:style-name="Numbering_20_1_Content"> Choisir le bouton menu : Tout ajouter pour sélectionner toutes les instances, Ajouter à la sélection pour une sélection multiple sur les instances de votre choix (avec touches CTROL)</text:p>
        </text:list-item>
        <text:list-item>
          <text:p text:style-name="Numbering_20_1_Content"> Cliquer sur le bouton Continuer pour lancer la commande</text:p>
        </text:list-item>
        <text:list-item>
          <text:p text:style-name="Numbering_20_1_Content_Last"> Le résultat pour chaque instance apparait :</text:p>
        </text:list-item>
      </text:list>
      <text:p text:style-name="Text_20_body"><draw:frame draw:style-name="mediacenter" draw:name="2" text:anchor-type="paragraph" draw:z-index="2" svg:width="10.583333333333cm" svg:height="12.568662818663cm"><draw:image xlink:href="Pictures/0f4e81d1c2db08a791cb193e7840a1ca.png" xlink:type="simple" xlink:show="embed" xlink:actuate="onLoad"/></draw:frame></text:p>
      <text:p text:style-name="Text_20_body">A l'issue d'une commande voici les choix qui s'offrent à vous :</text:p>
      <text:p text:style-name="Text_20_body"><draw:frame draw:style-name="mediacenter" draw:name="3" text:anchor-type="paragraph" draw:z-index="3" svg:width="11.641666666667cm" svg:height="4.7095833333333cm"><draw:image xlink:href="Pictures/80ae41fb60cb1746c2463b8ea2756a79.png" xlink:type="simple" xlink:show="embed" xlink:actuate="onLoad"/></draw:frame></text:p>
      <text:h text:style-name="Heading_20_3" text:outline-level="3"><text:bookmark-start text:name="__RefHeading___synchronisation_des_plugins_3"/><text:bookmark-start text:name="synchronisation_des_plugins"/>Synchronisation des plugins<text:bookmark-end text:name="__RefHeading___synchronisation_des_plugins_3"/><text:bookmark-end text:name="synchronisation_des_plugins"/></text:h>
      <text:p text:style-name="Text_20_body">Menu Administration du site/Serveur/Onglet super administration/Commandes relatives aux plugin</text:p>
      <text:list text:style-name="Numbering_20_1" text:continue-numbering="false">
        <text:list-item>
          <text:p text:style-name="Numbering_20_1_Content_First"> Choisir la plate-forme source du rôle à copier, à savoir celle qui sert de source au type de plugins à synchroniser</text:p>
        </text:list-item>
        <text:list-item>
          <text:p text:style-name="Numbering_20_1_Content"> Choisir dans la liste le type de plugin à synchroniser :</text:p>
        </text:list-item>
        <text:list-item/>
      </text:list>
      <text:p text:style-name="Text_20_body"><draw:frame draw:style-name="mediacenter" draw:name="4" text:anchor-type="paragraph" draw:z-index="4" svg:width="23.759583333333cm" style:rel-width="100%" svg:height="8.7047916666667cm" style:rel-height="scale"><draw:image xlink:href="Pictures/41fe6ee682f98ba39ba0fb002be16fbe.png" xlink:type="simple" xlink:show="embed" xlink:actuate="onLoad"/></draw:frame></text:p>
      <text:p text:style-name="Text_20_body">Vous arrivez à la section du formulaire <text:span text:style-name="Strong_20_Emphasis">“Plates-formes virtuelles”</text:span> qui permet de choisir les instances cibles : Suivez la procédure décrite au chapitre concernant la <text:span text:style-name="Strong_20_Emphasis">section du formulaire “Plates-formes virtuelles”</text:span></text:p>
      <text:h text:style-name="Heading_20_3" text:outline-level="3"><text:bookmark-start text:name="__RefHeading___comparaison_de_plugins_4"/><text:bookmark-start text:name="comparaison_de_plugins"/>Comparaison de plugins<text:bookmark-end text:name="__RefHeading___comparaison_de_plugins_4"/><text:bookmark-end text:name="comparaison_de_plugins"/></text:h>
      <text:p text:style-name="Text_20_body">Ce menu permet de comparer l'équipement en plugins entre les instances de son choix</text:p>
      <text:p text:style-name="Text_20_body"><draw:frame draw:style-name="mediacenter" draw:name="5" text:anchor-type="paragraph" draw:z-index="5" svg:width="23.759583333333cm" style:rel-width="100%" svg:height="8.7047916666667cm" style:rel-height="scale"><draw:image xlink:href="Pictures/bf9f1239dd94524cd397752e23c13582.png" xlink:type="simple" xlink:show="embed" xlink:actuate="onLoad"/></draw:frame></text:p>
      <text:p text:style-name="Text_20_body">Vous arrivez à la section du formulaire <text:span text:style-name="Strong_20_Emphasis">“Plates-formes virtuelles”</text:span> qui permet de choisir les instances cibles : Suivez la procédure décrite en haut chapitre concernant la <text:span text:style-name="Strong_20_Emphasis">section du formulaire “Plates-formes virtuelles”</text:span></text:p>
      <text:p text:style-name="Horizontal_20_Line"/>
      <text:p text:style-name="Text_20_body"><text:a xlink:type="simple" xlink:href="https://docsen.activeprolearn.com/doku.php?id=local:vmoodle:userguide" text:style-name="Internet_20_link" text:visited-style-name="Visited_20_Internet_20_Link">Back to Vmoodle user guide</text:a> - <text:a xlink:type="simple" xlink:href="https://docsen.activeprolearn.com/doku.php?id=local:vmoodle" text:style-name="Internet_20_link" text:visited-style-name="Visited_20_Internet_20_Link">back to VMoodle component index</text:a> - <text:a xlink:type="simple" xlink:href="https://docsen.activeprolearn.com/doku.php?id=plugins" text:style-name="Internet_20_link" text:visited-style-name="Visited_20_Internet_20_Link">Back to plugins</text:a> - <text:a xlink:type="simple" xlink:href="https://docsen.activeprolearn.com/doku.php?id=start" text:style-name="Internet_20_link" text:visited-style-name="Visited_20_Internet_20_Link">Back to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04::24:14</meta:creation-date>
    <dc:creator>Generated</dc:creator>
    <dc:date>2026-09-01T04::24:14</dc:date>
    <dc:language>en-US</dc:language>
    <meta:editing-cycles>1</meta:editing-cycles>
    <meta:editing-duration>PT0S</meta:editing-duration>
    <dc:title>local_retained:vmoodle:userguide:cdesplugins</dc:title>
  </office:meta>
</office:document-meta>
</file>