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69bfd5021ec18d148e5af0d5f025fd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cal_retained:tabbedquickform:installguide"/><text:bookmark-start text:name="__RefHeading___install_guide_1"/><text:bookmark-start text:name="install_guide"/>Install Guide<text:bookmark-end text:name="__RefHeading___install_guide_1"/><text:bookmark-end text:name="install_guide"/></text:h>
      <text:h text:style-name="Heading_20_2" text:outline-level="2"><text:bookmark-start text:name="__RefHeading___tabbed_and_filtered_quickforms_2"/><text:bookmark-start text:name="tabbed_and_filtered_quickforms"/>Tabbed and filtered QuickForms<text:bookmark-end text:name="__RefHeading___tabbed_and_filtered_quickforms_2"/><text:bookmark-end text:name="tabbed_and_filtered_quickforms"/></text:h>
      <text:h text:style-name="Heading_20_4" text:outline-level="4"><text:bookmark-start text:name="__RefHeading___install_the_plugin_3"/><text:bookmark-start text:name="install_the_plugin"/>Install the plugin<text:bookmark-end text:name="__RefHeading___install_the_plugin_3"/><text:bookmark-end text:name="install_the_plugin"/></text:h>
      <text:p text:style-name="Text_20_body">Two steps install: </text:p>
      <text:list text:style-name="List_20_1" text:continue-numbering="false">
        <text:list-item>
          <text:p text:style-name="List_20_1_Content_First"> First install the plugin as usual as a local plugin: </text:p>
          <text:list text:style-name="List_20_1">
            <text:list-item>
              <text:p text:style-name="List_20_1_Content"> Unzip archive into the /local directory of your moodle</text:p>
            </text:list-item>
            <text:list-item>
              <text:p text:style-name="List_20_1_Content"> Browse to the Site Administration / Notifications to finish the install.</text:p>
            </text:list-item>
          </text:list>
        </text:list-item>
        <text:list-item>
          <text:p text:style-name="List_20_1_Content_Last"> Then you need add the essential unique patch into the file lib/formslib.php. This will replace the standard form renderer.</text:p>
        </text:list-item>
      </text:list>
      <text:p text:style-name="Text_20_body">You'll find patch and core reference into respectively the <text:span text:style-name="underline">patch and </text:span>reference metadirs of the plugin. Reference file is given to facilitate automatic patch detection and integration into automated assembling procedures. Check the patch marked by “<text:span text:style-name="Emphasis"> PATCH+” and “</text:span> PATCH-” and report into the corresponding location.</text:p>
      <text:p text:style-name="Text_20_body">This change will affect ALL QuickForms in the whole Moodle. See next chapter to see how to exclude some local forms from the change. </text:p>
      <text:h text:style-name="Heading_20_3" text:outline-level="3"><text:bookmark-start text:name="__RefHeading___configure_4"/><text:bookmark-start text:name="configure"/>Configure<text:bookmark-end text:name="__RefHeading___configure_4"/><text:bookmark-end text:name="configure"/></text:h>
      <text:p text:style-name="Text_20_body">Four settings need attention for configuring the TabbedQuickform plugin. Browse to: </text:p>
      <text:p text:style-name="Preformatted_20_Text"> Site Administration &gt; Plugins &gt; Local plugins &gt; Tabbed quickforms</text:p>
      <text:p text:style-name="Text_20_body"><draw:frame draw:style-name="mediacenter" draw:name="0" text:anchor-type="paragraph" draw:z-index="0" svg:width="17.118541666667cm" style:rel-width="100%" svg:height="11.324166666667cm" style:rel-height="scale"><draw:image xlink:href="Pictures/869bfd5021ec18d148e5af0d5f025fd1.jpg" xlink:type="simple" xlink:show="embed" xlink:actuate="onLoad"/></draw:frame></text:p>
      <text:h text:style-name="Heading_20_4" text:outline-level="4"><text:bookmark-start text:name="__RefHeading___enabling_tabs_renderer_5"/><text:bookmark-start text:name="enabling_tabs_renderer"/>Enabling tabs renderer<text:bookmark-end text:name="__RefHeading___enabling_tabs_renderer_5"/><text:bookmark-end text:name="enabling_tabs_renderer"/></text:h>
      <text:p text:style-name="Text_20_body">By enabling the renderer, you will replace the standard collapsible sections with the new tabs renderer. This renderer also provides the global form filtering feature. </text:p>
      <text:h text:style-name="Heading_20_4" text:outline-level="4"><text:bookmark-start text:name="__RefHeading___enabling_masking_mandatory_fields_6"/><text:bookmark-start text:name="enabling_masking_mandatory_fields"/>Enabling masking mandatory fields<text:bookmark-end text:name="__RefHeading___enabling_masking_mandatory_fields_6"/><text:bookmark-end text:name="enabling_masking_mandatory_fields"/></text:h>
      <text:p text:style-name="Text_20_body">This is NOT enabled by default, as this might have severe consequences on behaviour if admins mask fields inadequately, or recording inappropriate default values.</text:p>
      <text:h text:style-name="Heading_20_4" text:outline-level="4"><text:bookmark-start text:name="__RefHeading___default_mode_forms_7"/><text:bookmark-start text:name="default_mode_forms"/>Default mode forms<text:bookmark-end text:name="__RefHeading___default_mode_forms_7"/><text:bookmark-end text:name="default_mode_forms"/></text:h>
      <text:p text:style-name="Text_20_body">As a default (apart any explicit choice in user's preferences), the initial presentation mode for forms can be: </text:p>
      <text:list text:style-name="List_20_1" text:continue-numbering="false">
        <text:list-item>
          <text:p text:style-name="List_20_1_Content_First"> <text:span text:style-name="Strong_20_Emphasis">Filtered (simplified):</text:span> Any masked field will not appear in the form.</text:p>
        </text:list-item>
        <text:list-item>
          <text:p text:style-name="List_20_1_Content_Last"> <text:span text:style-name="Strong_20_Emphasis">Complete:</text:span> All usual moodle form fields are visible.</text:p>
        </text:list-item>
      </text:list>
      <text:p text:style-name="Text_20_body">Users may be allowed to choose the form mode by themselves in their own profile.</text:p>
      <text:p text:style-name="Text_20_body"><text:a xlink:type="simple" xlink:href="https://docsen.activeprolearn.com/doku.php?id=local:tabbedquickform" text:style-name="Internet_20_link" text:visited-style-name="Visited_20_Internet_20_Link">Return to the plugin index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23::19:20</meta:creation-date>
    <dc:creator>Generated</dc:creator>
    <dc:date>2026-09-01T23::19:20</dc:date>
    <dc:language>en-US</dc:language>
    <meta:editing-cycles>1</meta:editing-cycles>
    <meta:editing-duration>PT0S</meta:editing-duration>
    <dc:title>local_retained:tabbedquickform:installguide</dc:title>
  </office:meta>
</office:document-meta>
</file>