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37009a3a026297a3d26b24ac005f60a.png"/>
  <manifest:file-entry manifest:media-type="image/png" manifest:full-path="Pictures/69c5d10a13c285a9b453752c713eb6e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137009a3a026297a3d26b24ac005f60a.png" xlink:type="simple" xlink:show="embed" xlink:actuate="onLoad"/></draw:frame></text:p>
      <text:h text:style-name="Heading_20_2" text:outline-level="2"><text:bookmark text:name="local_retained:shop:structure:handlers"/><text:bookmark-start text:name="__RefHeading___moodle_shopstructure_1"/><text:bookmark-start text:name="moodle_shopstructure"/>Moodle Shop : Structure<text:bookmark-end text:name="__RefHeading___moodle_shopstructure_1"/><text:bookmark-end text:name="moodle_shopstructure"/></text:h>
      <text:h text:style-name="Heading_20_2" text:outline-level="2"><text:bookmark-start text:name="__RefHeading___general_structure_of_handlers_2"/><text:bookmark-start text:name="general_structure_of_handlers"/>General structure of handlers<text:bookmark-end text:name="__RefHeading___general_structure_of_handlers_2"/><text:bookmark-end text:name="general_structure_of_handlers"/></text:h>
      <text:h text:style-name="Heading_20_3" text:outline-level="3"><text:bookmark-start text:name="__RefHeading___structure_introduction_3"/><text:bookmark-start text:name="structure_introduction"/>Structure introduction<text:bookmark-end text:name="__RefHeading___structure_introduction_3"/><text:bookmark-end text:name="structure_introduction"/></text:h>
      <text:p text:style-name="Text_20_body">Les gestionnaires de production sont responsables des actions qui sont exécutées lorsqu'un produit est acheté sur la boutique Moodle. Il déroule un script d'action qui peut être prédéfini (gestionnaires standard) ou au contraire très spécifique à un context d'usage donné (gestionnaires spécifiques).</text:p>
      <text:p text:style-name="Text_20_body">Un gestionnaire se caractérise par : </text:p>
      <text:list text:style-name="List_20_1" text:continue-numbering="false">
        <text:list-item>
          <text:p text:style-name="List_20_1_Content_First"> Un script de pré-paiement </text:p>
        </text:list-item>
        <text:list-item>
          <text:p text:style-name="List_20_1_Content"> Un script de post-paiement </text:p>
        </text:list-item>
        <text:list-item>
          <text:p text:style-name="List_20_1_Content"> Des paramètres internes</text:p>
        </text:list-item>
        <text:list-item>
          <text:p text:style-name="List_20_1_Content"> Des paramètres externes</text:p>
        </text:list-item>
        <text:list-item>
          <text:p text:style-name="List_20_1_Content_Last"> Des actions de postproduction si le produit a un cycle de vie ultérieurement à l'achat.</text:p>
        </text:list-item>
      </text:list>
      <text:h text:style-name="Heading_20_3" text:outline-level="3"><text:bookmark-start text:name="__RefHeading___les_scripts_4"/><text:bookmark-start text:name="les_scripts"/>Les scripts<text:bookmark-end text:name="__RefHeading___les_scripts_4"/><text:bookmark-end text:name="les_scripts"/></text:h>
      <text:h text:style-name="Heading_20_4" text:outline-level="4"><text:bookmark-start text:name="__RefHeading___le_script_de_pre-paiement_5"/><text:bookmark-start text:name="le_script_de_pre-paiement"/>Le script de pré-paiement<text:bookmark-end text:name="__RefHeading___le_script_de_pre-paiement_5"/><text:bookmark-end text:name="le_script_de_pre-paiement"/></text:h>
      <text:p text:style-name="Text_20_body">Ce script est exécuté avant le paiement, que celui-ci soit immédiat ou différé. </text:p>
      <text:h text:style-name="Heading_20_4" text:outline-level="4"><text:bookmark-start text:name="__RefHeading___le_script_de_post-paiement_6"/><text:bookmark-start text:name="le_script_de_post-paiement"/>Le script de post-paiement<text:bookmark-end text:name="__RefHeading___le_script_de_post-paiement_6"/><text:bookmark-end text:name="le_script_de_post-paiement"/></text:h>
      <text:p text:style-name="Text_20_body">Ce script n'est exécuté QU'une fois que le paiement a été validé.</text:p>
      <text:h text:style-name="Heading_20_3" text:outline-level="3"><text:bookmark-start text:name="__RefHeading___les_parametres_7"/><text:bookmark-start text:name="les_parametres"/>Les paramètres<text:bookmark-end text:name="__RefHeading___les_parametres_7"/><text:bookmark-end text:name="les_parametres"/></text:h>
      <text:p text:style-name="Text_20_body">Ils correspondent aux réglages à effectuer pour appeler les gestionnaires adéquats.</text:p>
      <text:h text:style-name="Heading_20_4" text:outline-level="4"><text:bookmark-start text:name="__RefHeading___les_parametres_internes_8"/><text:bookmark-start text:name="les_parametres_internes"/>Les paramètres internes<text:bookmark-end text:name="__RefHeading___les_parametres_internes_8"/><text:bookmark-end text:name="les_parametres_internes"/></text:h>
      <text:p text:style-name="Text_20_body">Les paramètres internes sont mis en place par l'exploitant pour apporter des données prédéfinies ou choisir des options de comportement du gestionnaire.</text:p>
      <text:p text:style-name="Text_20_body">Les valeurs de ces paramètres doivent être déterminées au moment de la programmation de l'entrée de catalogue par l'exploitant. </text:p>
      <text:h text:style-name="Heading_20_4" text:outline-level="4"><text:bookmark-start text:name="__RefHeading___les_parametres_externes_9"/><text:bookmark-start text:name="les_parametres_externes"/>Les paramètres externes<text:bookmark-end text:name="__RefHeading___les_parametres_externes_9"/><text:bookmark-end text:name="les_parametres_externes"/></text:h>
      <text:p text:style-name="Text_20_body">Les paramètres externes sont des paramètres qui sont demandés au client lorsqu'il commande le produit. Il sont définis comme un ensemble de description d'éléments de formulaire. </text:p>
      <text:p text:style-name="Text_20_body">Les valeurs de ces paramètres sont entrées par les clients pendant la phase d'achat.</text:p>
      <text:p text:style-name="Text_20_body">La boutique présentera un microformulaire par unité de produit achetée, afin que chaque unité puisse recevoir sa configuration.</text:p>
      <text:p text:style-name="Text_20_body">Certains gestionnaires nécessitent de récolter des données du client.</text:p>
      <text:p text:style-name="Text_20_body">La définition de ce formulaire utilise une syntaxe JSON pour définir les informations attendues et les élements de formulaire à utiliser dans la boutique.</text:p>
      <text:p text:style-name="Text_20_body"><text:span text:style-name="Strong_20_Emphasis">La description adopte la structure suivante :</text:span></text:p>
      <text:p text:style-name="Text_20_body"><draw:frame draw:style-name="mediacenter" draw:name="1" text:anchor-type="paragraph" draw:z-index="1" svg:width="24.077083333333cm" style:rel-width="100%" svg:height="8.5725cm" style:rel-height="scale"><draw:image xlink:href="Pictures/69c5d10a13c285a9b453752c713eb6e8.png" xlink:type="simple" xlink:show="embed" xlink:actuate="onLoad"/></draw:frame></text:p>
      <text:p text:style-name="Text_20_body"><text:span text:style-name="Strong_20_Emphasis">L'expression résultante est :</text:span></text:p>
      <text:p text:style-name="Text_20_body">[{“field”:“the_field_name”,“label”:“some visible name”,“type”:“textfield”,“desc”:“some desc”,“attrs”:{“size”:80}}, {“field”:“description_sample”,“label”:“Description (sample)”,“type”:“textarea”,“desc”:“Short Description (sample)”}, {“field”:“template_sample”,“label”:“Model (sample)”,“type”:“select”,“desc”:“Course template (sample)”, “options”:{“MOD1”:“Model1”,“MOD2”:“Model2”}}]</text:p>
      <text:p text:style-name="Text_20_body">Vous pouvez utiliser un service en ligne comme <text:a xlink:type="simple" xlink:href="http://www.objgen.com/json" text:style-name="Internet_20_link" text:visited-style-name="Visited_20_Internet_20_Link">http://www.objgen.com/json</text:a> pour vous faciliter le formatage de la structure.</text:p>
      <text:h text:style-name="Heading_20_3" text:outline-level="3"><text:bookmark-start text:name="__RefHeading___handlers_10"/><text:bookmark-start text:name="handlers"/>Handlers<text:bookmark-end text:name="__RefHeading___handlers_10"/><text:bookmark-end text:name="handlers"/></text:h>
      <text:p text:style-name="Text_20_body">Ce sont les organes qui 'occupent de la réalisation des produits.</text:p>
      <text:h text:style-name="Heading_20_4" text:outline-level="4"><text:bookmark-start text:name="__RefHeading___les_gestionnaires_standard_11"/><text:bookmark-start text:name="les_gestionnaires_standard"/>Les gestionnaires standard<text:bookmark-end text:name="__RefHeading___les_gestionnaires_standard_11"/><text:bookmark-end text:name="les_gestionnaires_standard"/></text:h>
      <text:p text:style-name="Text_20_body">Les gestionnaires standard sont des plugins déjà écrits qui sont livrés en standard avec la boutique ou peuvent être installés par la suite. Les gestionnaires standard peuvent être associés à tous les produits du catalogue. Les plugins de gestionnaires standard résident dans un répertoire dont le nom doit commencer par 'std_' (exemple : std_enrolonecourse).</text:p>
      <text:h text:style-name="Heading_20_4" text:outline-level="4"><text:bookmark-start text:name="__RefHeading___les_gestionnaires_d_extension_12"/><text:bookmark-start text:name="les_gestionnaires_d_extension"/>Les gestionnaires d'extension<text:bookmark-end text:name="__RefHeading___les_gestionnaires_d_extension_12"/><text:bookmark-end text:name="les_gestionnaires_d_extension"/></text:h>
      <text:p text:style-name="Text_20_body">Les intégrateurs peuvent ajouter et développer de nouveaux plugins de gestionnaires disponibles comme les gestionnaires standard pour tous les produits de la boutique. Ces gesionnaires doivent résider dans des répertoires commençant par 'ext_'.</text:p>
      <text:h text:style-name="Heading_20_4" text:outline-level="4"><text:bookmark-start text:name="__RefHeading___les_gestionnaires_specifiques_13"/><text:bookmark-start text:name="les_gestionnaires_specifiques"/>Les gestionnaires spécifiques<text:bookmark-end text:name="__RefHeading___les_gestionnaires_specifiques_13"/><text:bookmark-end text:name="les_gestionnaires_specifiques"/></text:h>
      <text:p text:style-name="Text_20_body">Les gestionnaires spécifiques sont des gestionnaires associés à un et un seul produit par son nom. Il n'apparaissent pas dans la liste des gestionnaires disponibles, mais une option “Spécifique” dans le choix de gestionnaire permet d'activer ce gestionnaire particulier s'il est installé. </text:p>
      <text:h text:style-name="Heading_20_4" text:outline-level="4"><text:bookmark-start text:name="__RefHeading___les_actions_de_postproduction_14"/><text:bookmark-start text:name="les_actions_de_postproduction"/>Les actions de postproduction<text:bookmark-end text:name="__RefHeading___les_actions_de_postproduction_14"/><text:bookmark-end text:name="les_actions_de_postproduction"/></text:h>
      <text:p text:style-name="Text_20_body">Certains gestionnaires constituent des produits qui peuvent être altérés ou modifiés par leur période de validité. </text:p>
      <text:p text:style-name="Text_20_body">Exemple : Un produit de type “Siège non attribué” doit pouvoir être ultérieurement attribué à un apprenant parfois bien après la date d'achat. Similairement, certains produits renouvelables peuvent présenter une possibilité de renouvellement. Des produits extensibles pourraient proposer une fonction d'extension etc.</text:p>
      <text:p text:style-name="Text_20_body">Les actions de postproduction sont implémentées par un jeu de fonctions dédiées : </text:p>
      <text:list text:style-name="List_20_1" text:continue-numbering="false">
        <text:list-item>
          <text:p text:style-name="List_20_1_Content_First"> La fonction qui donne les “départs d'action” dans la description de détail de l'instance de produit</text:p>
        </text:list-item>
        <text:list-item>
          <text:p text:style-name="List_20_1_Content_Last"> Les fonctions qui exécutent les traitements.</text:p>
        </text:list-item>
      </text:list>
      <text:p text:style-name="Horizontal_20_Line"/>
      <text:p text:style-name="Text_20_body"><text:a xlink:type="simple" xlink:href="https://docsen.activeprolearn.com/doku.php?id=local:shop:structure" text:style-name="Internet_20_link" text:visited-style-name="Visited_20_Internet_20_Link">Back to the Moodle Shop structure summary</text:a> - <text:a xlink:type="simple" xlink:href="https://docsen.activeprolearn.com/doku.php?id=local:shop" text:style-name="Internet_20_link" text:visited-style-name="Visited_20_Internet_20_Link">back to Local Shop componant </text:a> - <text:a xlink:type="simple" xlink:href="https://docsen.activeprolearn.com/doku.php?id=start" text:style-name="Internet_20_link" text:visited-style-name="Visited_20_Internet_20_Link">back to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3T22::50:45</meta:creation-date>
    <dc:creator>Generated</dc:creator>
    <dc:date>2026-09-13T22::50:45</dc:date>
    <dc:language>en-US</dc:language>
    <meta:editing-cycles>1</meta:editing-cycles>
    <meta:editing-duration>PT0S</meta:editing-duration>
    <dc:title>local_retained:shop:structure:handlers</dc:title>
  </office:meta>
</office:document-meta>
</file>