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fc212766b5c49fb5b7d5d0f66817c8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front:salesconditions"/><text:bookmark-start text:name="__RefHeading___general_condition_of_sales_for_a_catalogue_1"/><text:bookmark-start text:name="general_condition_of_sales_for_a_catalogue"/>General condition of sales  for a catalogue<text:bookmark-end text:name="__RefHeading___general_condition_of_sales_for_a_catalogue_1"/><text:bookmark-end text:name="general_condition_of_sales_for_a_catalogue"/></text:h>
      <text:h text:style-name="Heading_20_3" text:outline-level="3"><text:bookmark-start text:name="__RefHeading___moodle_shop_structure_documentation_2"/><text:bookmark-start text:name="moodle_shop_structure_documentation"/>Moodle Shop structure documentation<text:bookmark-end text:name="__RefHeading___moodle_shop_structure_documentation_2"/><text:bookmark-end text:name="moodle_shop_structure_documentation"/></text:h>
      <text:h text:style-name="Heading_20_4" text:outline-level="4"><text:bookmark-start text:name="__RefHeading___structure_information_3"/><text:bookmark-start text:name="structure_information"/>Structure information<text:bookmark-end text:name="__RefHeading___structure_information_3"/><text:bookmark-end text:name="structure_information"/></text:h>
      <text:p text:style-name="Text_20_body">Every sales initiative must specifically inform the customer of the seller’s commitment and the customer’s rights and obligations.</text:p>
      <text:p text:style-name="Text_20_body">The Moodle shop can establish conditions of sale by aggregating the general conditions of sale attached to a shop instance, as well as conditions specific to each product purchased from the catalogue.</text:p>
      <text:p text:style-name="Text_20_body">Conditions of sale are dynamically assembled when the order is taken and presented to the customer before the order confirmation stage. The user must tick a specific box to be able to preview their order and continue to the payment phase. Because the order is permanently recorded via payment screen inputs, the existence of a formal record of the order implies acceptance of the conditions of sale.</text:p>
      <text:p text:style-name="Text_20_body"><text:span text:style-name="Emphasis">Moodle shop general conditions of sale interface:</text:span></text:p>
      <text:p text:style-name="Text_20_body"><draw:frame draw:style-name="mediacenter" draw:name="1" text:anchor-type="paragraph" draw:z-index="1" svg:width="25.135416666667cm" style:rel-width="100%" svg:height="11.383103105814cm" style:rel-height="scale"><draw:image xlink:href="Pictures/fc212766b5c49fb5b7d5d0f66817c855.png" xlink:type="simple" xlink:show="embed" xlink:actuate="onLoad"/></draw:frame></text:p>
      <text:p text:style-name="Horizontal_20_Line"/>
      <text:p text:style-name="Text_20_body"><text:a xlink:type="simple" xlink:href="https://docsen.activeprolearn.com/doku.php?id=local:shop:structure" text:style-name="Internet_20_link" text:visited-style-name="Visited_20_Internet_20_Link">Back to the Moodle Shop structure summary</text:a> - <text:a xlink:type="simple" xlink:href="https://docsen.activeprolearn.com/doku.php?id=local:shop" text:style-name="Internet_20_link" text:visited-style-name="Visited_20_Internet_20_Link">back to Local Shop componant </text:a> - <text:a xlink:type="simple" xlink:href="https://docsen.activeprolearn.com/doku.php?id=start" text:style-name="Internet_20_link" text:visited-style-name="Visited_20_Internet_20_Link">back to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5::48:05</meta:creation-date>
    <dc:creator>Generated</dc:creator>
    <dc:date>2026-09-06T05::48:05</dc:date>
    <dc:language>en-US</dc:language>
    <meta:editing-cycles>1</meta:editing-cycles>
    <meta:editing-duration>PT0S</meta:editing-duration>
    <dc:title>local_retained:shop:structure:front:salesconditions</dc:title>
  </office:meta>
</office:document-meta>
</file>