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f879e62bd7825e0d496548859ee846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tructure:classes:bill"/><text:bookmark-start text:name="__RefHeading___the_bill_classconcept_of_order_and_bill_statuses_1"/><text:bookmark-start text:name="the_bill_classconcept_of_order_and_bill_statuses"/>The Bill class : Concept of order and bill statuses<text:bookmark-end text:name="__RefHeading___the_bill_classconcept_of_order_and_bill_statuses_1"/><text:bookmark-end text:name="the_bill_classconcept_of_order_and_bill_statuses"/></text:h>
      <text:h text:style-name="Heading_20_2" text:outline-level="2"><text:bookmark-start text:name="__RefHeading___moodle_integrated_shopstructural_elements_2"/><text:bookmark-start text:name="moodle_integrated_shopstructural_elements"/>Moodle Integrated Shop : Structural elements<text:bookmark-end text:name="__RefHeading___moodle_integrated_shopstructural_elements_2"/><text:bookmark-end text:name="moodle_integrated_shopstructural_elements"/></text:h>
      <text:h text:style-name="Heading_20_3" text:outline-level="3"><text:bookmark-start text:name="__RefHeading___introduction_3"/><text:bookmark-start text:name="introduction"/>Introduction<text:bookmark-end text:name="__RefHeading___introduction_3"/><text:bookmark-end text:name="introduction"/></text:h>
      <text:p text:style-name="Text_20_body"><text:span text:style-name="Strong_20_Emphasis">The bill is an object that groups all the constituent parts of : </text:span></text:p>
      <text:list text:style-name="List_20_1" text:continue-numbering="false">
        <text:list-item>
          <text:p text:style-name="List_20_1_Content_First"> A purchase order, as long as payment has not taken place.</text:p>
        </text:list-item>
        <text:list-item>
          <text:p text:style-name="List_20_1_Content"> A pro forma bill, as long as no cross-reference coding has taken place.</text:p>
        </text:list-item>
        <text:list-item>
          <text:p text:style-name="List_20_1_Content_Last"> A bill, once cross-reference coding has taken place.</text:p>
        </text:list-item>
      </text:list>
      <text:p text:style-name="Text_20_body"><draw:frame draw:style-name="mediacenter" draw:name="1" text:anchor-type="paragraph" draw:z-index="1" svg:width="22.489583333333cm" style:rel-width="100%" svg:height="11.483703670916cm" style:rel-height="scale"><draw:image xlink:href="Pictures/f879e62bd7825e0d496548859ee8468f.png" xlink:type="simple" xlink:show="embed" xlink:actuate="onLoad"/></draw:frame></text:p>
      <text:h text:style-name="Heading_20_3" text:outline-level="3"><text:bookmark-start text:name="__RefHeading___orders_and_bills_in_life_cycle_4"/><text:bookmark-start text:name="orders_and_bills_in_life_cycle"/>Orders and bills in life cycle<text:bookmark-end text:name="__RefHeading___orders_and_bills_in_life_cycle_4"/><text:bookmark-end text:name="orders_and_bills_in_life_cycle"/></text:h>
      <text:p text:style-name="Text_20_body">Orders and bills have a life cycle that is determined by a status and a transition engine.</text:p>
      <text:p text:style-name="Text_20_body"><text:span text:style-name="Strong_20_Emphasis">Possible statuses include:</text:span></text:p>
      <text:h text:style-name="Heading_20_4" text:outline-level="4"><text:bookmark-start text:name="__RefHeading___in_progress_5"/><text:bookmark-start text:name="in_progress"/>IN PROGRESS:<text:bookmark-end text:name="__RefHeading___in_progress_5"/><text:bookmark-end text:name="in_progress"/></text:h>
      <text:p text:style-name="Text_20_body">When a back-office operator manually creates an order, it takes the In progress status.</text:p>
      <text:h text:style-name="Heading_20_4" text:outline-level="4"><text:bookmark-start text:name="__RefHeading___placed_6"/><text:bookmark-start text:name="placed"/>PLACED:<text:bookmark-end text:name="__RefHeading___placed_6"/><text:bookmark-end text:name="placed"/></text:h>
      <text:p text:style-name="Text_20_body">Orders transmitted by online customers are placed for payment but not confirmed.</text:p>
      <text:h text:style-name="Heading_20_4" text:outline-level="4"><text:bookmark-start text:name="__RefHeading___pendind_7"/><text:bookmark-start text:name="pendind"/>PENDIND :<text:bookmark-end text:name="__RefHeading___pendind_7"/><text:bookmark-end text:name="pendind"/></text:h>
      <text:p text:style-name="Text_20_body">Orders have been confirmed by the customer but payment used is offline or is delayed for an asynchronous response. Offline payments must be handled manually by a back-office operator.</text:p>
      <text:h text:style-name="Heading_20_4" text:outline-level="4"><text:bookmark-start text:name="__RefHeading___paid_8"/><text:bookmark-start text:name="paid"/>PAID :<text:bookmark-end text:name="__RefHeading___paid_8"/><text:bookmark-end text:name="paid"/></text:h>
      <text:p text:style-name="Text_20_body">Bill has been paid in full because an online immediate method of payment was used or because it was marked as such by a back-office operator after physical payment was received.</text:p>
      <text:h text:style-name="Heading_20_4" text:outline-level="4"><text:bookmark-start text:name="__RefHeading___completed_9"/><text:bookmark-start text:name="completed"/>COMPLETED :<text:bookmark-end text:name="__RefHeading___completed_9"/><text:bookmark-end text:name="completed"/></text:h>
      <text:p text:style-name="Text_20_body">Order has been paid and completed (by any method, whether automatically by enabling handlers or manually shipped and sent to customer in case of physical goods.</text:p>
      <text:h text:style-name="Heading_20_4" text:outline-level="4"><text:bookmark-start text:name="__RefHeading___cancelled_10"/><text:bookmark-start text:name="cancelled"/>CANCELLED :<text:bookmark-end text:name="__RefHeading___cancelled_10"/><text:bookmark-end text:name="cancelled"/></text:h>
      <text:p text:style-name="Text_20_body">Back-office operators can cancel orders that have not yet been officially entered into accounting.</text:p>
      <text:h text:style-name="Heading_20_4" text:outline-level="4"><text:bookmark-start text:name="__RefHeading___failed_11"/><text:bookmark-start text:name="failed"/>FAILED :<text:bookmark-end text:name="__RefHeading___failed_11"/><text:bookmark-end text:name="failed"/></text:h>
      <text:p text:style-name="Text_20_body">These bills mark a failed online payment process. There are many different reasons for a negative response from the payment interface, such as a customer typing in the wrong bank code, a bank server momentarily too busy to respond, the bank declines payment, etc.</text:p>
      <text:h text:style-name="Heading_20_4" text:outline-level="4"><text:bookmark-start text:name="__RefHeading___payback_12"/><text:bookmark-start text:name="payback"/>PAYBACK :<text:bookmark-end text:name="__RefHeading___payback_12"/><text:bookmark-end text:name="payback"/></text:h>
      <text:p text:style-name="Text_20_body">Orders abusively billed or orders for which a customer can return their purchase, might be marked as payback orders to the benefit of the customer.</text:p>
      <text:h text:style-name="Heading_20_4" text:outline-level="4"><text:bookmark-start text:name="__RefHeading___all_13"/><text:bookmark-start text:name="all"/>ALL:<text:bookmark-end text:name="__RefHeading___all_13"/><text:bookmark-end text:name="all"/></text:h>
      <text:p text:style-name="Text_20_body">List of all bills, regardless of their status.</text:p>
      <text:p text:style-name="Horizontal_20_Line"/>
      <text:p text:style-name="Text_20_body"><text:a xlink:type="simple" xlink:href="https://docsen.activeprolearn.com/doku.php?id=local:shop:structure" text:style-name="Internet_20_link" text:visited-style-name="Visited_20_Internet_20_Link">Back to the Moodle Shop structure documentation summary</text:a> - <text:a xlink:type="simple" xlink:href="https://docsen.activeprolearn.com/doku.php?id=local:shop:userguide:salesadmin" text:style-name="Internet_20_link" text:visited-style-name="Visited_20_Internet_20_Link">Go to Configuration and implementation of a commercial offer</text:a> - <text:a xlink:type="simple" xlink:href="https://docsen.activeprolearn.com/doku.php?id=local:shop" text:style-name="Internet_20_link" text:visited-style-name="Visited_20_Internet_20_Link">Back to Local Shop componant </text:a> - <text:a xlink:type="simple" xlink:href="https://docsen.activeprolearn.com/doku.php?id=start" text:style-name="Internet_20_link" text:visited-style-name="Visited_20_Internet_20_Link">Back to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3::52:18</meta:creation-date>
    <dc:creator>Generated</dc:creator>
    <dc:date>2026-09-01T03::52:18</dc:date>
    <dc:language>en-US</dc:language>
    <meta:editing-cycles>1</meta:editing-cycles>
    <meta:editing-duration>PT0S</meta:editing-duration>
    <dc:title>local_retained:shop:structure:classes:bill</dc:title>
  </office:meta>
</office:document-meta>
</file>