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fc20e3501a8274b8f42068018451e3a.png"/>
  <manifest:file-entry manifest:media-type="image/png" manifest:full-path="Pictures/160981fbae93913e4d13ad0f419dc229.png"/>
  <manifest:file-entry manifest:media-type="image/png" manifest:full-path="Pictures/fb85891a92f1a9ada07a1ad9772e52bd.png"/>
  <manifest:file-entry manifest:media-type="image/png" manifest:full-path="Pictures/ab97b545ddc4280b70c6b5621149cdf3.png"/>
  <manifest:file-entry manifest:media-type="image/png" manifest:full-path="Pictures/389600a819a7ddcea937f927c9f38e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transport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manage_shipping_2"/><text:bookmark-start text:name="manage_shipping"/>Manage shipping<text:bookmark-end text:name="__RefHeading___manage_shipping_2"/><text:bookmark-end text:name="manage_shipping"/></text:h>
      <text:h text:style-name="Heading_20_3" text:outline-level="3"><text:bookmark-start text:name="__RefHeading___access_using_sales_department_block_3"/><text:bookmark-start text:name="access_using_sales_department_block"/>Access using Sales department block<text:bookmark-end text:name="__RefHeading___access_using_sales_department_block_3"/><text:bookmark-end text:name="access_using_sales_department_block"/></text:h>
      <text:p text:style-name="Text_20_body">Follow link  <text:span text:style-name="Strong_20_Emphasis">“Sales administration”</text:span> in block <text:a xlink:type="simple" xlink:href="https://docsen.activeprolearn.com/doku.php?id=blocks:shopaccess" text:style-name="Internet_20_link" text:visited-style-name="Visited_20_Internet_20_Link">Sales department (Shop Access plugin)</text:a></text:p>
      <text:p text:style-name="Text_20_body"><draw:frame draw:style-name="mediacenter" draw:name="1" text:anchor-type="paragraph" draw:z-index="1" svg:width="11.006666666667cm" svg:height="3.5454166666667cm"><draw:image xlink:href="Pictures/3fc20e3501a8274b8f42068018451e3a.png" xlink:type="simple" xlink:show="embed" xlink:actuate="onLoad"/></draw:frame></text:p>
      <text:p text:style-name="Text_20_body">Follow the link <text:span text:style-name="Strong_20_Emphasis">“Manage shipping” </text:span>on  page Sales service.</text:p>
      <text:p text:style-name="Text_20_body"><draw:frame draw:style-name="mediacenter" draw:name="2" text:anchor-type="paragraph" draw:z-index="2" svg:width="12.197291666667cm" svg:height="1.0847916666667cm"><draw:image xlink:href="Pictures/160981fbae93913e4d13ad0f419dc229.png" xlink:type="simple" xlink:show="embed" xlink:actuate="onLoad"/></draw:frame></text:p>
      <text:p text:style-name="Text_20_body">C'est via ce menu que l'ont va gérer la création des frais de port qui seront disponibles ensuite pour les différents produits.</text:p>
      <text:h text:style-name="Heading_20_4" text:outline-level="4"><text:bookmark-start text:name="__RefHeading___shipping_zones_4"/><text:bookmark-start text:name="shipping_zones"/>Shipping zones<text:bookmark-end text:name="__RefHeading___shipping_zones_4"/><text:bookmark-end text:name="shipping_zones"/></text:h>
      <text:p text:style-name="Text_20_body">Il suffit d'ajouter une zone  en suivant le lien “Add  a new zone” then fill in the form :</text:p>
      <text:list text:style-name="List_20_1" text:continue-numbering="false">
        <text:list-item>
          <text:p text:style-name="List_20_1_Content_First"> <text:span text:style-name="Strong_20_Emphasis">Zone code :</text:span> un entier libre </text:p>
        </text:list-item>
        <text:list-item>
          <text:p text:style-name="List_20_1_Content"> <text:span text:style-name="Strong_20_Emphasis">Description : </text:span> description libre </text:p>
        </text:list-item>
        <text:list-item>
          <text:p text:style-name="List_20_1_Content"> <text:span text:style-name="Strong_20_Emphasis">Tax :  </text:span> la tva qui s'applique sur ces frais de port, avec le choix dans la liste déroulante si les taxes ont été crées en amont.</text:p>
        </text:list-item>
        <text:list-item>
          <text:p text:style-name="List_20_1_Content_Last"> Applicability formula : Une formule d'applicabilité, utilisant des variables</text:p>
        </text:list-item>
      </text:list>
      <text:p text:style-name="Text_20_body"><draw:frame draw:style-name="mediacenter" draw:name="3" text:anchor-type="paragraph" draw:z-index="3" svg:width="27.754791666667cm" style:rel-width="100%" svg:height="7.77875cm" style:rel-height="scale"><draw:image xlink:href="Pictures/fb85891a92f1a9ada07a1ad9772e52bd.png" xlink:type="simple" xlink:show="embed" xlink:actuate="onLoad"/></draw:frame></text:p>
      <text:h text:style-name="Heading_20_4" text:outline-level="4"><text:bookmark-start text:name="__RefHeading___add_shipping_in_a_zone_5"/><text:bookmark-start text:name="add_shipping_in_a_zone"/>Add Shipping in a zone<text:bookmark-end text:name="__RefHeading___add_shipping_in_a_zone_5"/><text:bookmark-end text:name="add_shipping_in_a_zone"/></text:h>
      <text:p text:style-name="Text_20_body">Il ne reste qu'a ajouter  si on le souhaite des frais frais de port liés à la zone, pour les produits de son choix.</text:p>
      <text:list text:style-name="List_20_1" text:continue-numbering="false">
        <text:list-item>
          <text:p text:style-name="List_20_1_Content_First"> <text:span text:style-name="Strong_20_Emphasis">Product code :</text:span> Choisir le produit de la boutique concerné dans la liste déroulante.</text:p>
        </text:list-item>
        <text:list-item>
          <text:p text:style-name="List_20_1_Content"> <text:span text:style-name="Strong_20_Emphasis">Fix ship cost:</text:span>When you can restrict the shipping calulation to a simple fix value per unit, then use this field giving the shiping amount in the current currency of the shop.</text:p>
        </text:list-item>
        <text:list-item>
          <text:p text:style-name="List_20_1_Content"> <text:span text:style-name="Strong_20_Emphasis">Formula:</text:span> Give a parsable formula to calculate the shipping cost. You can use standard path functions (sqrt, arythmetic operators, log) and use variables placeholders as ht or one of the following parameters b or $c.</text:p>
        </text:list-item>
        <text:list-item>
          <text:p text:style-name="List_20_1_Content_Last"> <text:span text:style-name="Strong_20_Emphasis">Parameter '$a', $b or $c :</text:span> Parameters.</text:p>
        </text:list-item>
      </text:list>
      <text:p text:style-name="Text_20_body"><draw:frame draw:style-name="mediacenter" draw:name="4" text:anchor-type="paragraph" draw:z-index="4" svg:width="27.46375cm" style:rel-width="100%" svg:height="9.5779166666667cm" style:rel-height="scale"><draw:image xlink:href="Pictures/ab97b545ddc4280b70c6b5621149cdf3.png" xlink:type="simple" xlink:show="embed" xlink:actuate="onLoad"/></draw:frame></text:p>
      <text:p text:style-name="Text_20_body"><text:span text:style-name="Strong_20_Emphasis">Attention la gestion des frais de port doit être activé dans les paramètres globaux du composant principal :
Site administration/local plugin/shop</text:span></text:p>
      <text:p text:style-name="Text_20_body"><draw:frame draw:style-name="mediacenter" draw:name="5" text:anchor-type="paragraph" draw:z-index="5" svg:width="17.356666666667cm" style:rel-width="100%" svg:height="3.9158333333333cm" style:rel-height="scale"><draw:image xlink:href="Pictures/389600a819a7ddcea937f927c9f38e91.png" xlink:type="simple" xlink:show="embed" xlink:actuate="onLoad"/></draw:frame>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 <text:a xlink:type="simple" xlink:href="https://docsen.activeprolearn.com/doku.php?id=local:shop" text:style-name="Internet_20_link" text:visited-style-name="Visited_20_Internet_20_Link">Back to component Local Shop </text:a> -
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47:28</meta:creation-date>
    <dc:creator>Generated</dc:creator>
    <dc:date>2026-09-04T06::47:28</dc:date>
    <dc:language>en-US</dc:language>
    <meta:editing-cycles>1</meta:editing-cycles>
    <meta:editing-duration>PT0S</meta:editing-duration>
    <dc:title>local_retained:shop:setup:transport</dc:title>
  </office:meta>
</office:document-meta>
</file>