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b1d31cfba94e6a98c7b2f8278d93029d.png"/>
  <manifest:file-entry manifest:media-type="image/png" manifest:full-path="Pictures/7ceb696a68f57921dbb0e13eb7bdf0db.png"/>
  <manifest:file-entry manifest:media-type="image/png" manifest:full-path="Pictures/0cce8d29292ab4ac879c9df3a1d281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tests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test_products_2"/><text:bookmark-start text:name="test_products"/>Test products<text:bookmark-end text:name="__RefHeading___test_products_2"/><text:bookmark-end text:name="test_product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Cet outil est fourni pour vérifier le bon comportement de vos produits.</text:p>
      <text:h text:style-name="Heading_20_3" text:outline-level="3"><text:bookmark-start text:name="__RefHeading___access_4"/><text:bookmark-start text:name="access"/>Access<text:bookmark-end text:name="__RefHeading___access_4"/><text:bookmark-end text:name="access"/></text:h>
      <text:p text:style-name="Text_20_body">Allez sur votre boutique en mode connecté, suivez le lien “Go to products backoffice”</text:p>
      <text:p text:style-name="Text_20_body"><draw:frame draw:style-name="mediacenter" draw:name="1" text:anchor-type="paragraph" draw:z-index="1" svg:width="29.739166666667cm" style:rel-width="100%" svg:height="2.38125cm" style:rel-height="scale"><draw:image xlink:href="Pictures/b1d31cfba94e6a98c7b2f8278d93029d.png" xlink:type="simple" xlink:show="embed" xlink:actuate="onLoad"/></draw:frame></text:p>
      <text:p text:style-name="Text_20_body">Puis, tout en bas de vos produits, cliquez sur menu “Test products”</text:p>
      <text:p text:style-name="Text_20_body"><draw:frame draw:style-name="mediacenter" draw:name="2" text:anchor-type="paragraph" draw:z-index="2" svg:width="16.007291666667cm" svg:height="2.2225cm"><draw:image xlink:href="Pictures/7ceb696a68f57921dbb0e13eb7bdf0db.png" xlink:type="simple" xlink:show="embed" xlink:actuate="onLoad"/></draw:frame></text:p>
      <text:p text:style-name="Text_20_body"><text:span text:style-name="Strong_20_Emphasis">L'interface affiche alors vos produits avec les informations suivantes :</text:span></text:p>
      <text:list text:style-name="List_20_1" text:continue-numbering="false">
        <text:list-item>
          <text:p text:style-name="List_20_1_Content_First"> <text:span text:style-name="Strong_20_Emphasis">Code :</text:span> Code produit unique indiqué dans l'administration du produit.</text:p>
        </text:list-item>
        <text:list-item>
          <text:p text:style-name="List_20_1_Content"> <text:span text:style-name="Strong_20_Emphasis">Nom  :</text:span> Nom du produit indiqué dans l'administration du produit.</text:p>
        </text:list-item>
        <text:list-item>
          <text:p text:style-name="List_20_1_Content"> <text:span text:style-name="Strong_20_Emphasis">Description :</text:span> Description du produit saisie dans l'administration du produit.</text:p>
        </text:list-item>
        <text:list-item>
          <text:p text:style-name="List_20_1_Content"> <text:span text:style-name="Strong_20_Emphasis">Paramètres du gestionnaire :</text:span> Handler (gestionnaire) de produit indiqué dans l'administration du produit.</text:p>
        </text:list-item>
        <text:list-item>
          <text:p text:style-name="List_20_1_Content_Last"> <text:span text:style-name="Strong_20_Emphasis">Paramètres client :</text:span> Paramètres client indiqué dans l'administration du produit.</text:p>
        </text:list-item>
      </text:list>
      <text:p text:style-name="Text_20_body">Sur l'interface affichée qui liste vos produits,  sur la gauche,  cliquez à présent sur les cases de tous les produits que vous voulez tester, et cliquez sur le bouton en bas de page “Lancer le test”</text:p>
      <text:h text:style-name="Heading_20_3" text:outline-level="3"><text:bookmark-start text:name="__RefHeading___les_retours_de_tests_5"/><text:bookmark-start text:name="les_retours_de_tests"/>Les retours de tests<text:bookmark-end text:name="__RefHeading___les_retours_de_tests_5"/><text:bookmark-end text:name="les_retours_de_tests"/></text:h>
      <text:p text:style-name="Text_20_body"><text:span text:style-name="Strong_20_Emphasis"><text:span text:style-name="Emphasis">Exemple de retour de test :</text:span></text:span></text:p>
      <text:p text:style-name="Text_20_body"><text:span text:style-name="Strong_20_Emphasis">Trois codes couleurs sont utilisés pour les retours de test :</text:span></text:p>
      <text:list text:style-name="List_20_1" text:continue-numbering="false">
        <text:list-item>
          <text:p text:style-name="List_20_1_Content_First"> Le texte <text:span text:style-name="Strong_20_Emphasis">en vert</text:span> indique un retour positif et le gestionnaire de produit utilisé pour le produit concerné</text:p>
        </text:list-item>
        <text:list-item>
          <text:p text:style-name="List_20_1_Content"> Vous obtenez un avertissement<text:span text:style-name="Strong_20_Emphasis"> en orange</text:span> pour vous signifier que n'ayant pas précisé dans le gestionnaire produit de rôle à affecter à l'acquéreur, le rôle étudiant par défaut sera appliqué.</text:p>
        </text:list-item>
        <text:list-item>
          <text:p text:style-name="List_20_1_Content_Last"> Toute indication <text:span text:style-name="Strong_20_Emphasis">en rouge</text:span> relèverait d'une erreur à corriger. </text:p>
        </text:list-item>
      </text:list>
      <text:p text:style-name="Text_20_body"><draw:frame draw:style-name="mediacenter" draw:name="3" text:anchor-type="paragraph" draw:z-index="3" svg:width="37.253333333333cm" style:rel-width="100%" svg:height="9.3927083333333cm" style:rel-height="scale"><draw:image xlink:href="Pictures/0cce8d29292ab4ac879c9df3a1d2818c.png" xlink:type="simple" xlink:show="embed" xlink:actuate="onLoad"/></draw:frame></text:p>
      <text:p text:style-name="Text_20_body"><text:span text:style-name="Emphasis"><text:span text:style-name="Strong_20_Emphasis">Exemple typique d'erreur :</text:span></text:span> Le shortname (nom abrégé) du cours et le nom précisé dans l'automation pour le cours ou le cours support client s'il est précisé ne “matchent” pas.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<text:a xlink:type="simple" xlink:href="https://docsen.activeprolearn.com/doku.php?id=local:shop" text:style-name="Internet_20_link" text:visited-style-name="Visited_20_Internet_20_Link">Back to component Local Shop (Boutique)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23</meta:creation-date>
    <dc:creator>Generated</dc:creator>
    <dc:date>2026-08-31T08::23:23</dc:date>
    <dc:language>en-US</dc:language>
    <meta:editing-cycles>1</meta:editing-cycles>
    <meta:editing-duration>PT0S</meta:editing-duration>
    <dc:title>local_retained:shop:setup:tests</dc:title>
  </office:meta>
</office:document-meta>
</file>