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fc20e3501a8274b8f42068018451e3a.png"/>
  <manifest:file-entry manifest:media-type="image/png" manifest:full-path="Pictures/8e7958ced718cbe8c06d6a9b6f29e7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scan"/><text:bookmark-start text:name="__RefHeading___backofficeconfiguration_and_implementation_of_a_commercial_offer_1"/><text:bookmark-start text:name="backofficeconfiguration_and_implementation_of_a_commercial_offer"/>Backoffice : Configuration and implementation of a commercial offer<text:bookmark-end text:name="__RefHeading___backofficeconfiguration_and_implementation_of_a_commercial_offer_1"/><text:bookmark-end text:name="backofficeconfiguration_and_implementation_of_a_commercial_offer"/></text:h>
      <text:h text:style-name="Heading_20_2" text:outline-level="2"><text:bookmark-start text:name="__RefHeading___examine_et_scan_merchant_trace_2"/><text:bookmark-start text:name="examine_et_scan_merchant_trace"/>Examine et scan merchant trace<text:bookmark-end text:name="__RefHeading___examine_et_scan_merchant_trace_2"/><text:bookmark-end text:name="examine_et_scan_merchant_trace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Les traces marchandes sont des journaux techniques indépendants des historiques de Moodle. Elles sont produites par les opérations de boutique et sont enregistrées avec leur numéro de transaction. </text:p>
      <text:p text:style-name="Text_20_body">Le service d'exploration des traces marchandes permet d'afficher et d'examiner toute la séquence d'action liée à une transaction unique afin de vérifier sa réalisation. </text:p>
      <text:p text:style-name="Text_20_body">Les transactions peuvent être invoquées en copiant/collant un code de transaction à partir d'un courriel ou d'une facture/proforma présentée par un client, ou choisies dans la liste de toutes les transactions connues.</text:p>
      <text:h text:style-name="Heading_20_3" text:outline-level="3"><text:bookmark-start text:name="__RefHeading___acces_using_sales_department_block_4"/><text:bookmark-start text:name="acces_using_sales_department_block"/>Accès using Sales department block<text:bookmark-end text:name="__RefHeading___acces_using_sales_department_block_4"/><text:bookmark-end text:name="acces_using_sales_department_block"/></text:h>
      <text:p text:style-name="Text_20_body">Follow link <text:span text:style-name="Strong_20_Emphasis">“Sales administration”</text:span> in  block <text:a xlink:type="simple" xlink:href="https://docsen.activeprolearn.com/doku.php?id=blocks:shopaccess" text:style-name="Internet_20_link" text:visited-style-name="Visited_20_Internet_20_Link">Sales department (Shop Access plugin)</text:a></text:p>
      <text:p text:style-name="Text_20_body"><draw:frame draw:style-name="mediacenter" draw:name="1" text:anchor-type="paragraph" draw:z-index="1" svg:width="11.006666666667cm" svg:height="3.5454166666667cm"><draw:image xlink:href="Pictures/3fc20e3501a8274b8f42068018451e3a.png" xlink:type="simple" xlink:show="embed" xlink:actuate="onLoad"/></draw:frame></text:p>
      <text:p text:style-name="Text_20_body">Then follow the link <text:span text:style-name="Strong_20_Emphasis">“Scan marchent trace” </text:span>on page Commercial services.</text:p>
      <text:p text:style-name="Text_20_body"><draw:frame draw:style-name="mediacenter" draw:name="2" text:anchor-type="paragraph" draw:z-index="2" svg:width="13.096875cm" svg:height="1.2435416666667cm"><draw:image xlink:href="Pictures/8e7958ced718cbe8c06d6a9b6f29e70e.png" xlink:type="simple" xlink:show="embed" xlink:actuate="onLoad"/></draw:frame></text:p>
      <text:p text:style-name="Text_20_body"><text:a xlink:type="simple" xlink:href="https://docsen.activeprolearn.com/doku.php?id=local:shop:structure:processes:tracing" text:style-name="Internet_20_link" text:visited-style-name="Visited_20_Internet_20_Link">Voir la fiche de structure</text:a></text:p>
      <text:p text:style-name="Horizontal_20_Line"/>
      <text:p text:style-name="Text_20_body">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 <text:a xlink:type="simple" xlink:href="https://docsen.activeprolearn.com/doku.php?id=local:shop" text:style-name="Internet_20_link" text:visited-style-name="Visited_20_Internet_20_Link">Revenir au sommaire du composant Local Shop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4:22</meta:creation-date>
    <dc:creator>Generated</dc:creator>
    <dc:date>2026-08-31T08::24:22</dc:date>
    <dc:language>en-US</dc:language>
    <meta:editing-cycles>1</meta:editing-cycles>
    <meta:editing-duration>PT0S</meta:editing-duration>
    <dc:title>local_retained:shop:setup:scan</dc:title>
  </office:meta>
</office:document-meta>
</file>