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37009a3a026297a3d26b24ac005f60a.png"/>
  <manifest:file-entry manifest:media-type="image/png" manifest:full-path="Pictures/b1d31cfba94e6a98c7b2f8278d93029d.png"/>
  <manifest:file-entry manifest:media-type="image/png" manifest:full-path="Pictures/7ceb696a68f57921dbb0e13eb7bdf0db.png"/>
  <manifest:file-entry manifest:media-type="image/jpeg" manifest:full-path="Pictures/d7d906afd3fb857d2e6687fbdd7da564.jpg"/>
  <manifest:file-entry manifest:media-type="image/jpeg" manifest:full-path="Pictures/1ef88bb4872fc6007d48d56fae6cbbb4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11.403541666667cm" svg:height="2.4077083333333cm"><draw:image xlink:href="Pictures/137009a3a026297a3d26b24ac005f60a.png" xlink:type="simple" xlink:show="embed" xlink:actuate="onLoad"/></draw:frame></text:p>
      <text:h text:style-name="Heading_20_2" text:outline-level="2"><text:bookmark text:name="local_retained:shop:setup:category"/><text:bookmark-start text:name="__RefHeading___back_officeconfiguration_and_implementation_of_a_commercial_offer_1"/><text:bookmark-start text:name="back_officeconfiguration_and_implementation_of_a_commercial_offer"/>Back Office : Configuration and implementation of a commercial offer<text:bookmark-end text:name="__RefHeading___back_officeconfiguration_and_implementation_of_a_commercial_offer_1"/><text:bookmark-end text:name="back_officeconfiguration_and_implementation_of_a_commercial_offer"/></text:h>
      <text:h text:style-name="Heading_20_2" text:outline-level="2"><text:bookmark-start text:name="__RefHeading___create_products_categories_2"/><text:bookmark-start text:name="create_products_categories"/>Create products categories<text:bookmark-end text:name="__RefHeading___create_products_categories_2"/><text:bookmark-end text:name="create_products_categories"/></text:h>
      <text:h text:style-name="Heading_20_3" text:outline-level="3"><text:bookmark-start text:name="__RefHeading___access_3"/><text:bookmark-start text:name="access"/>Access<text:bookmark-end text:name="__RefHeading___access_3"/><text:bookmark-end text:name="access"/></text:h>
      <text:p text:style-name="Text_20_body">The creation of category or products line is done via the backoffice of the catalog of your shop. Follow the link “Go to products backoffice”</text:p>
      <text:p text:style-name="Text_20_body"><draw:frame draw:style-name="mediacenter" draw:name="1" text:anchor-type="paragraph" draw:z-index="1" svg:width="29.739166666667cm" style:rel-width="100%" svg:height="2.38125cm" style:rel-height="scale"><draw:image xlink:href="Pictures/b1d31cfba94e6a98c7b2f8278d93029d.png" xlink:type="simple" xlink:show="embed" xlink:actuate="onLoad"/></draw:frame></text:p>
      <text:p text:style-name="Horizontal_20_Line"/>
      <text:h text:style-name="Heading_20_3" text:outline-level="3"><text:bookmark-start text:name="__RefHeading___creation_4"/><text:bookmark-start text:name="creation"/>Creation<text:bookmark-end text:name="__RefHeading___creation_4"/><text:bookmark-end text:name="creation"/></text:h>
      <text:p text:style-name="Text_20_body">Cliquez ensuite sur le lien <text:span text:style-name="Strong_20_Emphasis">“Edit catégories”</text:span> puis sur le lien <text:span text:style-name="Strong_20_Emphasis">“New category”</text:span>.</text:p>
      <text:p text:style-name="Text_20_body"><draw:frame draw:style-name="mediacenter" draw:name="2" text:anchor-type="paragraph" draw:z-index="2" svg:width="16.007291666667cm" svg:height="2.2225cm"><draw:image xlink:href="Pictures/7ceb696a68f57921dbb0e13eb7bdf0db.png" xlink:type="simple" xlink:show="embed" xlink:actuate="onLoad"/></draw:frame></text:p>
      <text:p text:style-name="Text_20_body">Choisissez un nom et une description, la visibilité ou non de la catégorie et enfin cliquez sur <text:span text:style-name="Strong_20_Emphasis">“Enregistrer”</text:span>.</text:p>
      <text:p text:style-name="Text_20_body">Le nombre de produits affectés une catégorie apparaitra dans la colonne “Produits dans la catégorie”.</text:p>
      <text:h text:style-name="Heading_20_4" text:outline-level="4"><text:bookmark-start text:name="__RefHeading___modification_suppression_ordre_5"/><text:bookmark-start text:name="modification_suppression_ordre"/>Modification, suppression, ordre<text:bookmark-end text:name="__RefHeading___modification_suppression_ordre_5"/><text:bookmark-end text:name="modification_suppression_ordre"/></text:h>
      <text:p text:style-name="Text_20_body"> Vous pouvez également modifier (roue crantée), supprimer (Croix) et ordonner (flèches hautes et basses) vos catégories.</text:p>
      <text:p text:style-name="Text_20_body">Les catégories peuvent également être organisées en sous catégories. Il suffit de désigner la catégorie parente retenue au moment de la création de votre catégorie. (Choix via liste déroulante) </text:p>
      <text:p text:style-name="Text_20_body"><text:span text:style-name="Strong_20_Emphasis">Nota :</text:span> Une fois les produits créés et affectés à des catégories, leur nombre s'affiche en regard de la catégorie.</text:p>
      <text:p text:style-name="Text_20_body"><draw:frame draw:style-name="mediacenter" draw:name="3" text:anchor-type="paragraph" draw:z-index="3" svg:width="24.579791666667cm" style:rel-width="100%" svg:height="10.689166666667cm" style:rel-height="scale"><draw:image xlink:href="Pictures/d7d906afd3fb857d2e6687fbdd7da564.jpg" xlink:type="simple" xlink:show="embed" xlink:actuate="onLoad"/></draw:frame></text:p>
      <text:h text:style-name="Heading_20_4" text:outline-level="4"><text:bookmark-start text:name="__RefHeading___rendu_en_front_office_6"/><text:bookmark-start text:name="rendu_en_front_office"/>Rendu en front Office<text:bookmark-end text:name="__RefHeading___rendu_en_front_office_6"/><text:bookmark-end text:name="rendu_en_front_office"/></text:h>
      <text:p text:style-name="Text_20_body">Les catégories ou familles de produits apparaissent sous forme d'onglets en frontoffice.</text:p>
      <text:p text:style-name="Text_20_body"><draw:frame draw:style-name="mediacenter" draw:name="4" text:anchor-type="paragraph" draw:z-index="4" svg:width="17.647708333333cm" style:rel-width="100%" svg:height="8.9429166666667cm" style:rel-height="scale"><draw:image xlink:href="Pictures/1ef88bb4872fc6007d48d56fae6cbbb4.jpg" xlink:type="simple" xlink:show="embed" xlink:actuate="onLoad"/></draw:frame></text:p>
      <text:p text:style-name="Horizontal_20_Line"/>
      <text:p text:style-name="Text_20_body">
<text:a xlink:type="simple" xlink:href="https://docsen.activeprolearn.com/doku.php?id=local:shop:userguide:salesadmin" text:style-name="Internet_20_link" text:visited-style-name="Visited_20_Internet_20_Link">Back to Configuration and implementation of a commercial offer</text:a> -<text:a xlink:type="simple" xlink:href="https://docsen.activeprolearn.com/doku.php?id=local:shop" text:style-name="Internet_20_link" text:visited-style-name="Visited_20_Internet_20_Link">Revenir au sommaire du composant Local Shop (Boutique)</text:a> - <text:a xlink:type="simple" xlink:href="https://docsen.activeprolearn.com/doku.php?id=start" text:style-name="Internet_20_link" text:visited-style-name="Visited_20_Internet_20_Link">Back to catalogue</text:a>
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2T06::41:35</meta:creation-date>
    <dc:creator>Generated</dc:creator>
    <dc:date>2026-09-02T06::41:35</dc:date>
    <dc:language>en-US</dc:language>
    <meta:editing-cycles>1</meta:editing-cycles>
    <meta:editing-duration>PT0S</meta:editing-duration>
    <dc:title>local_retained:shop:setup:category</dc:title>
  </office:meta>
</office:document-meta>
</file>