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e45278cb8ae5ca29b6af1137c9c90bdd.png"/>
  <manifest:file-entry manifest:media-type="image/png" manifest:full-path="Pictures/cd34ee59905b0ea1c031bbf9239ecc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catalog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establish_a_product_catalogue_2"/><text:bookmark-start text:name="establish_a_product_catalogue"/>Establish a product catalogue<text:bookmark-end text:name="__RefHeading___establish_a_product_catalogue_2"/><text:bookmark-end text:name="establish_a_product_catalogu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A catalogue will contain a complete collection of products. These products can be individual products, bundles, or sets</text:p>
      <text:h text:style-name="Heading_20_3" text:outline-level="3"><text:bookmark-start text:name="__RefHeading___access_using_sales_department_block_4"/><text:bookmark-start text:name="access_using_sales_department_block"/>Access using Sales department block<text:bookmark-end text:name="__RefHeading___access_using_sales_department_block_4"/><text:bookmark-end text:name="access_using_sales_department_block"/></text:h>
      <text:p text:style-name="Text_20_body">Link to <text:span text:style-name="Strong_20_Emphasis">“Sales administration”</text:span> in  <text:a xlink:type="simple" xlink:href="https://docsen.activeprolearn.com/doku.php?id=blocks:shopaccess" text:style-name="Internet_20_link" text:visited-style-name="Visited_20_Internet_20_Link">Sales department block (Shop Access plugin)</text:a></text:p>
      <text:p text:style-name="Text_20_body"><draw:frame draw:style-name="mediacenter" draw:name="1" text:anchor-type="paragraph" draw:z-index="1" svg:width="15.875cm" svg:height="5.1135817307692cm"><draw:image xlink:href="Pictures/3fc20e3501a8274b8f42068018451e3a.png" xlink:type="simple" xlink:show="embed" xlink:actuate="onLoad"/></draw:frame></text:p>
      <text:h text:style-name="Heading_20_3" text:outline-level="3"><text:bookmark-start text:name="__RefHeading___create_the_catalogue_5"/><text:bookmark-start text:name="create_the_catalogue"/>Create the catalogue<text:bookmark-end text:name="__RefHeading___create_the_catalogue_5"/><text:bookmark-end text:name="create_the_catalogue"/></text:h>
      <text:p text:style-name="Text_20_body">On the landing page, click the new catalogue link and provide the information requested:</text:p>
      <text:list text:style-name="List_20_1" text:continue-numbering="false">
        <text:list-item>
          <text:p text:style-name="List_20_1_Content_First"> Name: Available name mandatory.</text:p>
        </text:list-item>
        <text:list-item>
          <text:p text:style-name="List_20_1_Content"> Description: General description of the catalogue.</text:p>
        </text:list-item>
        <text:list-item>
          <text:p text:style-name="List_20_1_Content"> General conditions: General conditions of remote sales linked to the catalogue.</text:p>
        </text:list-item>
        <text:list-item>
          <text:p text:style-name="List_20_1_Content"> Standalone or master catalogue. (To learn more, define slave catalogues, link catalogues)</text:p>
        </text:list-item>
        <text:list-item>
          <text:p text:style-name="List_20_1_Content_Last"> Country of distribution.</text:p>
        </text:list-item>
      </text:list>
      <text:h text:style-name="Heading_20_4" text:outline-level="4"><text:bookmark-start text:name="__RefHeading___on-screen_display_of_the_catalogue_6"/><text:bookmark-start text:name="on-screen_display_of_the_catalogue"/>On-screen display of the catalogue<text:bookmark-end text:name="__RefHeading___on-screen_display_of_the_catalogue_6"/><text:bookmark-end text:name="on-screen_display_of_the_catalogue"/></text:h>
      <text:p text:style-name="Text_20_body">Once your catalogue is created, it will appear in the list of product catalogues, as shown in this illustration, with the number of products recorded in the catalogue at a later time.</text:p>
      <text:p text:style-name="Text_20_body"><draw:frame draw:style-name="mediacenter" draw:name="2" text:anchor-type="paragraph" draw:z-index="2" svg:width="18.520833333333cm" style:rel-width="100%" svg:height="4.4328097731239cm" style:rel-height="scale"><draw:image xlink:href="Pictures/e45278cb8ae5ca29b6af1137c9c90bdd.png" xlink:type="simple" xlink:show="embed" xlink:actuate="onLoad"/></draw:frame></text:p>
      <text:h text:style-name="Heading_20_3" text:outline-level="3"><text:bookmark-start text:name="__RefHeading___settings_and_modification_7"/><text:bookmark-start text:name="settings_and_modification"/>Settings and modification<text:bookmark-end text:name="__RefHeading___settings_and_modification_7"/><text:bookmark-end text:name="settings_and_modification"/></text:h>
      <text:list text:style-name="List_20_1" text:continue-numbering="false">
        <text:list-item>
          <text:p text:style-name="List_20_1_Content_First"> Name : catalogue name</text:p>
        </text:list-item>
        <text:list-item>
          <text:p text:style-name="List_20_1_Content"> Description : catalogue description text</text:p>
        </text:list-item>
        <text:list-item>
          <text:p text:style-name="List_20_1_Content"> Sales conditions : Sales conditions text for all catalogue products</text:p>
        </text:list-item>
        <text:list-item>
          <text:p text:style-name="List_20_1_Content"> Country codes list : You can restrict the country choice list by giving the list of official country codes to use.</text:p>
        </text:list-item>
        <text:list-item>
          <text:p text:style-name="List_20_1_Content"> Bill footer : Text that will appear in each bill footer</text:p>
        </text:list-item>
        <text:list-item>
          <text:p text:style-name="List_20_1_Content"> Choose catalogue status :</text:p>
          <text:list text:style-name="List_20_1">
            <text:list-item>
              <text:p text:style-name="List_20_1_Content"> Standalone catalog : default status</text:p>
            </text:list-item>
            <text:list-item>
              <text:p text:style-name="List_20_1_Content"> Master catalog : if it has to be a master with slave (s)</text:p>
            </text:list-item>
            <text:list-item>
              <text:p text:style-name="List_20_1_Content_Last"> Linked to : choose a master calalogue to link to in the scrolling area</text:p>
            </text:list-item>
          </text:list>
        </text:list-item>
      </text:list>
      <text:p text:style-name="Text_20_body">The created catalogue(s) can be modified via settings by clicking the gear icon to the right of the catalogue.</text:p>
      <text:p text:style-name="Text_20_body">This is especially where you place the catalogue’s general conditions of distance sale, which must be accepted by customers to continue with their purchase.</text:p>
      <text:p text:style-name="Text_20_body"><draw:frame draw:style-name="mediacenter" draw:name="3" text:anchor-type="paragraph" draw:z-index="3" svg:width="15.875cm" svg:height="11.610334429825cm"><draw:image xlink:href="Pictures/cd34ee59905b0ea1c031bbf9239eccb9.png" xlink:type="simple" xlink:show="embed" xlink:actuate="onLoad"/></draw:frame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
 <text:a xlink:type="simple" xlink:href="https://docsen.activeprolearn.com/doku.php?id=local:shop" text:style-name="Internet_20_link" text:visited-style-name="Visited_20_Internet_20_Link">Back to component Local Shop (Boutique)</text:a> - 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8:25</meta:creation-date>
    <dc:creator>Generated</dc:creator>
    <dc:date>2026-08-31T09::38:25</dc:date>
    <dc:language>en-US</dc:language>
    <meta:editing-cycles>1</meta:editing-cycles>
    <meta:editing-duration>PT0S</meta:editing-duration>
    <dc:title>local_retained:shop:setup:catalogs</dc:title>
  </office:meta>
</office:document-meta>
</file>