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b8b075e62009b48e7e34ef07f89e17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ocal_retained:coursetemplates:userguide"/><text:bookmark-start text:name="__RefHeading___coursetemplate_modele_de_coursguide_d_utilisation_1"/><text:bookmark-start text:name="coursetemplate_modele_de_coursguide_d_utilisation"/>CourseTemplate (Modèle de cours): Guide d'utilisation<text:bookmark-end text:name="__RefHeading___coursetemplate_modele_de_coursguide_d_utilisation_1"/><text:bookmark-end text:name="coursetemplate_modele_de_coursguide_d_utilisation"/></text:h>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Le paramétrage du module “Modèle de cours” nécessite plusieurs manipulations qui sont décrites sur cette page.
Pour effectuer ces manipulations, il est nécessaire d'avoir le rôle d'administrateur de la plateforme.</text:p>
      <text:p text:style-name="Text_20_body">Pour stocker vos modèles vous pouvez utiliser une catégorie de cours déjà existante ou en créer une.</text:p>
      <text:p text:style-name="Text_20_body">La catégorie de cours que vous créez sera celle qui sera utilisée pour stocker tous vos gabarits de cours.</text:p>
      <text:h text:style-name="Heading_20_3" text:outline-level="3"><text:bookmark-start text:name="__RefHeading___creer_une_categorie_de_cours_3"/><text:bookmark-start text:name="creer_une_categorie_de_cours"/>Créer une catégorie de cours<text:bookmark-end text:name="__RefHeading___creer_une_categorie_de_cours_3"/><text:bookmark-end text:name="creer_une_categorie_de_cours"/></text:h>
      <text:p text:style-name="Text_20_body">Allez successivement dans les menus :</text:p>
      <text:p text:style-name="Text_20_body">Administration du site/Gestion des cours et catégories/Créer une catégorie</text:p>
      <text:p text:style-name="Text_20_body">Une fois que vous avez choisi ou créé une catégorie, il est nécessaire de définir la catégorie des modèles. </text:p>
      <text:h text:style-name="Heading_20_3" text:outline-level="3"><text:bookmark-start text:name="__RefHeading___definir_la_categorie_comme_categorie_contenant_des_modeles_4"/><text:bookmark-start text:name="definir_la_categorie_comme_categorie_contenant_des_modeles"/>Définir la catégorie comme "catégorie contenant des modèles"<text:bookmark-end text:name="__RefHeading___definir_la_categorie_comme_categorie_contenant_des_modeles_4"/><text:bookmark-end text:name="definir_la_categorie_comme_categorie_contenant_des_modeles"/></text:h>
      <text:p text:style-name="Text_20_body">Allez successivement dans les menus :</text:p>
      <text:p text:style-name="Text_20_body">Administration du site/ Plugins/Plugins locaux/Modèles de cours</text:p>
      <text:p text:style-name="Text_20_body">Activez le plugins en cochant la case.
Ensuite définissez la “catégorie des modèles”. Sélectionner la catégorie dans la liste déroulante. Pour rappel, il s'agira de la catégorie dans laquelle vous allez insérer les différents modèles de cours.</text:p>
      <text:h text:style-name="Heading_20_3" text:outline-level="3"><text:bookmark-start text:name="__RefHeading___creer_un_cours_gabarit_5"/><text:bookmark-start text:name="creer_un_cours_gabarit"/>Créer un cours gabarit<text:bookmark-end text:name="__RefHeading___creer_un_cours_gabarit_5"/><text:bookmark-end text:name="creer_un_cours_gabarit"/></text:h>
      <text:p text:style-name="Text_20_body">Allez successivement dans les menus :</text:p>
      <text:p text:style-name="Text_20_body">Administration du site/Cours/Gestion des cours et catégories/Catégorie (sélectionnée au préalable)/Créer un cours</text:p>
      <text:p text:style-name="Text_20_body">Vous pouvez maintenant créer votre modèle de cours. 
Le module “CourseTemplates” a pour objectif de mettre à disposition simplement des “gabarits de cours”, c'est-à-dire des structures de cours réutilisables, il est donc conseillé de créer des cours aux éléments génériques et transverses.</text:p>
      <text:h text:style-name="Heading_20_3" text:outline-level="3"><text:bookmark-start text:name="__RefHeading___deplacer_un_cours_d_une_categorie_vers_la_categorie_des_gabarits_6"/><text:bookmark-start text:name="deplacer_un_cours_d_une_categorie_vers_la_categorie_des_gabarits"/>Déplacer un cours d'une catégorie vers la catégorie des gabarits<text:bookmark-end text:name="__RefHeading___deplacer_un_cours_d_une_categorie_vers_la_categorie_des_gabarits_6"/><text:bookmark-end text:name="deplacer_un_cours_d_une_categorie_vers_la_categorie_des_gabarits"/></text:h>
      <text:p text:style-name="Text_20_body">Administration du site &gt; Cours &gt; Gestion des cours et catégories Sélectionner le cours de la catégorie que vous souhaitez déplacer. Une liste déroulantes des catégories permet de sélectionner celle dans laquelle vous souhaitez déplacer le cours.</text:p>
      <text:h text:style-name="Heading_20_2" text:outline-level="2"><text:bookmark-start text:name="__RefHeading___sauvegarder_le_cours_7"/><text:bookmark-start text:name="sauvegarder_le_cours"/>Sauvegarder le cours<text:bookmark-end text:name="__RefHeading___sauvegarder_le_cours_7"/><text:bookmark-end text:name="sauvegarder_le_cours"/></text:h>
      <text:p text:style-name="Text_20_body">Rendez-vous dans le cours que vous souhaitez établir comme gabarit.</text:p>
      <text:p text:style-name="Text_20_body">Administration du cours/Sauvegarde 
Sauvegardez votre cours , télécharger le et déplacez le dans la zone des sauvegardes de cours.</text:p>
      <text:h text:style-name="Heading_20_2" text:outline-level="2"><text:bookmark-start text:name="__RefHeading___utilisez_votre_modele_8"/><text:bookmark-start text:name="utilisez_votre_modele"/>Utilisez votre modèle<text:bookmark-end text:name="__RefHeading___utilisez_votre_modele_8"/><text:bookmark-end text:name="utilisez_votre_modele"/></text:h>
      <text:p text:style-name="Text_20_body"><draw:frame draw:style-name="mediacenter" draw:name="0" text:anchor-type="paragraph" draw:z-index="0" svg:width="18.520833333333cm" style:rel-width="100%" svg:height="9.8480579868709cm" style:rel-height="scale"><draw:image xlink:href="Pictures/0b8b075e62009b48e7e34ef07f89e171.png" xlink:type="simple" xlink:show="embed" xlink:actuate="onLoad"/></draw:frame></text:p>
      <text:list text:style-name="List_20_1" text:continue-numbering="false">
        <text:list-item>
          <text:p text:style-name="List_20_1_Content_First"> <text:span text:style-name="Strong_20_Emphasis">Nom complet :</text:span> Saisissez le nom du nouveau cours qui sera déployé selon le modèle sélectionné.</text:p>
        </text:list-item>
        <text:list-item>
          <text:p text:style-name="List_20_1_Content"> <text:span text:style-name="Strong_20_Emphasis">Nom abrégé :</text:span> Saisissez le nom abrégé du cours.</text:p>
        </text:list-item>
        <text:list-item>
          <text:p text:style-name="List_20_1_Content"> <text:span text:style-name="Strong_20_Emphasis">Numéro d'identification:</text:span>Indiquez un identifiant du cours (optionnel).</text:p>
        </text:list-item>
        <text:list-item>
          <text:p text:style-name="List_20_1_Content"> <text:span text:style-name="Strong_20_Emphasis">Catégorie :</text:span> Choisissez dans la liste déroulante la catégorie dans laquelle vous souhaitez que le nouveau cours s'enregistre.</text:p>
        </text:list-item>
        <text:list-item>
          <text:p text:style-name="List_20_1_Content"> <text:span text:style-name="Strong_20_Emphasis">Me donner les droits d'édition :</text:span> Les droits d'édition peuvent être donnés au créateur du nouveau cours en cochant la case. (Editingteacher)</text:p>
        </text:list-item>
        <text:list-item>
          <text:p text:style-name="List_20_1_Content_Last"> Sélectionnez le modèle choisi et cliquez sur Déployer ce modèle. Un lien vers le nouveau cours apparaitra au rechargement de la page.</text:p>
        </text:list-item>
      </text:list>
      <text:p text:style-name="Text_20_body"><text:a xlink:type="simple" xlink:href="https://docsen.activeprolearn.com/doku.php?id=local:coursetemplates" text:style-name="Internet_20_link" text:visited-style-name="Visited_20_Internet_20_Link">Revenir à l'index du composant CourseTemplate</text:a></text:p>
      <text:p text:style-name="Text_20_body"> <text:a xlink:type="simple" xlink:href="https://docsen.activeprolearn.com/doku.php?id=plugins" text:style-name="Internet_20_link" text:visited-style-name="Visited_20_Internet_20_Link">Revenir à l'index des plugins</text:a> - <text:a xlink:type="simple" xlink:href="https://docsen.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1T07::39:16</meta:creation-date>
    <dc:creator>Generated</dc:creator>
    <dc:date>2026-09-01T07::39:16</dc:date>
    <dc:language>en-US</dc:language>
    <meta:editing-cycles>1</meta:editing-cycles>
    <meta:editing-duration>PT0S</meta:editing-duration>
    <dc:title>local_retained:coursetemplates:userguide</dc:title>
  </office:meta>
</office:document-meta>
</file>