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77147bc6b6ed387c21faff63dda3d0b.png"/>
  <manifest:file-entry manifest:media-type="image/png" manifest:full-path="Pictures/d32d12313f98e03f16bc97d13c43233e.png"/>
  <manifest:file-entry manifest:media-type="image/png" manifest:full-path="Pictures/bfda05bfa9d6dcb7cba00b1f7b733ee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vmoodle:userguide:cdessupgrade"/><text:bookmark-start text:name="__RefHeading___vmoodle_localuser_guideupdate_commands_1"/><text:bookmark-start text:name="vmoodle_localuser_guideupdate_commands"/>VMoodle (local) : User guide  : Update Commands<text:bookmark-end text:name="__RefHeading___vmoodle_localuser_guideupdate_commands_1"/><text:bookmark-end text:name="vmoodle_localuser_guideupdate_commands"/></text:h>
      <text:p text:style-name="Text_20_body"><draw:frame draw:style-name="mediaright" draw:name="0" text:anchor-type="paragraph" draw:z-index="0" svg:width="3.175cm" style:rel-width="100%" svg:height="3.175cm" style:rel-height="scale"><draw:image xlink:href="Pictures/677147bc6b6ed387c21faff63dda3d0b.png" xlink:type="simple" xlink:show="embed" xlink:actuate="onLoad"/></draw:frame></text:p>
      <text:h text:style-name="Heading_20_3" text:outline-level="3"><text:bookmark-start text:name="__RefHeading___distributed_updates_2"/><text:bookmark-start text:name="distributed_updates"/>Distributed updates<text:bookmark-end text:name="__RefHeading___distributed_updates_2"/><text:bookmark-end text:name="distributed_updates"/></text:h>
      <text:p text:style-name="Text_20_body">Menu Administration du site/Serveur/Onglet super administration/Commandes relatives aux rôles</text:p>
      <text:p text:style-name="Text_20_body">Ce menu permet mettre à jour une ou plusieurs instances</text:p>
      <text:list text:style-name="Numbering_20_1" text:continue-numbering="false">
        <text:list-item>
          <text:p text:style-name="Numbering_20_1_Content_First"> Accédez au menu mises à jour distribuées</text:p>
        </text:list-item>
        <text:list-item>
          <text:p text:style-name="Numbering_20_1_Content_Last"> Cliquez sur continuer</text:p>
        </text:list-item>
      </text:list>
      <text:p text:style-name="Text_20_body"><draw:frame draw:style-name="mediacenter" draw:name="1" text:anchor-type="paragraph" draw:z-index="1" svg:width="22.489583333333cm" style:rel-width="100%" svg:height="4.3040692719747cm" style:rel-height="scale"><draw:image xlink:href="Pictures/d32d12313f98e03f16bc97d13c43233e.png" xlink:type="simple" xlink:show="embed" xlink:actuate="onLoad"/></draw:frame></text:p>
      <text:p text:style-name="Text_20_body"><text:span text:style-name="Strong_20_Emphasis">Vous arrivez à la section du formulaire “Plates-formes virtuelles” qui permet de choisir la ou les instances cibles :</text:span></text:p>
      <text:list text:style-name="Numbering_20_1" text:continue-numbering="false">
        <text:list-item>
          <text:p text:style-name="Numbering_20_1_Content_First"> Choisir dans la liste de gauche toutes les instances concernées</text:p>
        </text:list-item>
        <text:list-item>
          <text:p text:style-name="Numbering_20_1_Content"> Choisir le bouton menu : Tout ajouter pour sélectionner toutes les instances, Ajouter à la sélection pour une sélection multiple sur les instances de votre choix (avec touches CTROL)</text:p>
        </text:list-item>
        <text:list-item>
          <text:p text:style-name="Numbering_20_1_Content"> Cliquer sur le bouton Continuer pour lancer la commande</text:p>
        </text:list-item>
        <text:list-item>
          <text:p text:style-name="Numbering_20_1_Content_Last"> Le résultat pour chaque instance apparait</text:p>
        </text:list-item>
      </text:list>
      <text:p text:style-name="Text_20_body"><draw:frame draw:style-name="mediacenter" draw:name="2" text:anchor-type="paragraph" draw:z-index="2" svg:width="22.489583333333cm" style:rel-width="100%" svg:height="5.733888101983cm" style:rel-height="scale"><draw:image xlink:href="Pictures/bfda05bfa9d6dcb7cba00b1f7b733ee8.png" xlink:type="simple" xlink:show="embed" xlink:actuate="onLoad"/></draw:frame></text:p>
      <text:p text:style-name="Text_20_body"><text:span text:style-name="Strong_20_Emphasis">Liste des messages de retour possibles :</text:span></text:p>
      <text:list text:style-name="List_20_1" text:continue-numbering="false">
        <text:list-item>
          <text:p text:style-name="List_20_1_Content_First"> Pas de mise à jour nécessaire</text:p>
        </text:list-item>
        <text:list-item>
          <text:p text:style-name="List_20_1_Content"> Mise à jour effectuée</text:p>
        </text:list-item>
        <text:list-item>
          <text:p text:style-name="List_20_1_Content"> Pb de dépendance</text:p>
        </text:list-item>
        <text:list-item>
          <text:p text:style-name="List_20_1_Content_Last"> Pb de version</text:p>
        </text:list-item>
      </text:list>
      <text:p text:style-name="Horizontal_20_Line"/>
      <text:p text:style-name="Text_20_body"><text:a xlink:type="simple" xlink:href="https://docsen.activeprolearn.com/doku.php?id=local:vmoodle:userguide" text:style-name="Internet_20_link" text:visited-style-name="Visited_20_Internet_20_Link">Back to Vmoodle user guide</text:a> - <text:a xlink:type="simple" xlink:href="https://docsen.activeprolearn.com/doku.php?id=local:vmoodle" text:style-name="Internet_20_link" text:visited-style-name="Visited_20_Internet_20_Link">back to VMoodle component index</text:a> - <text:a xlink:type="simple" xlink:href="https://docsen.activeprolearn.com/doku.php?id=plugins" text:style-name="Internet_20_link" text:visited-style-name="Visited_20_Internet_20_Link">Back to plugins</text:a> - <text:a xlink:type="simple" xlink:href="https://docsen.activeprolearn.com/doku.php?id=start" text:style-name="Internet_20_link" text:visited-style-name="Visited_20_Internet_20_Link">Back to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4::50:09</meta:creation-date>
    <dc:creator>Generated</dc:creator>
    <dc:date>2026-08-31T14::50:09</dc:date>
    <dc:language>en-US</dc:language>
    <meta:editing-cycles>1</meta:editing-cycles>
    <meta:editing-duration>PT0S</meta:editing-duration>
    <dc:title>local:vmoodle:userguide:cdessupgrade</dc:title>
  </office:meta>
</office:document-meta>
</file>