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34b83da7bf97351b0df2b994598228.png"/>
  <manifest:file-entry manifest:media-type="image/png" manifest:full-path="Pictures/68a49afe71738b96780b30e832df0cae.png"/>
  <manifest:file-entry manifest:media-type="image/png" manifest:full-path="Pictures/7837616497fa585a94b1bb039535b7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classes:catalog"/><text:bookmark-start text:name="__RefHeading___the_catalog_class_1"/><text:bookmark-start text:name="the_catalog_class"/>The Catalog Class<text:bookmark-end text:name="__RefHeading___the_catalog_class_1"/><text:bookmark-end text:name="the_catalog_class"/></text:h>
      <text:h text:style-name="Heading_20_2" text:outline-level="2"><text:bookmark-start text:name="__RefHeading___moodle_integrated_shop_structure_documentation_2"/><text:bookmark-start text:name="moodle_integrated_shop_structure_documentation"/>Moodle integrated Shop structure documentation<text:bookmark-end text:name="__RefHeading___moodle_integrated_shop_structure_documentation_2"/><text:bookmark-end text:name="moodle_integrated_shop_structure_documentation"/></text:h>
      <text:p text:style-name="Text_20_body">the Shop catalog is a container for managing products sets and bundles, arranged into categories. </text:p>
      <text:p text:style-name="Text_20_body">Several instances may be used in a master/slave configuration to override some product definitions when required f.e. for feeding different languages in distinct countries, or changing public prices for some delivery regions. </text:p>
      <text:p text:style-name="Text_20_body"><text:span text:style-name="Strong_20_Emphasis">A catalog can be: 
</text:span></text:p>
      <text:list text:style-name="Numbering_20_1" text:continue-numbering="false">
        <text:list-item>
          <text:p text:style-name="Numbering_20_1_Content_First"> standalone</text:p>
        </text:list-item>
        <text:list-item>
          <text:p text:style-name="Numbering_20_1_Content"> master, by which it will accept some slaves</text:p>
        </text:list-item>
        <text:list-item>
          <text:p text:style-name="Numbering_20_1_Content_Last"> slave, attached to a master catalog, and used to override locally some product information</text:p>
        </text:list-item>
      </text:list>
      <text:p text:style-name="Text_20_body"><draw:frame draw:style-name="mediacenter" draw:name="0" text:anchor-type="paragraph" draw:z-index="0" svg:width="35.374791666667cm" style:rel-width="100%" svg:height="8.4666666666667cm" style:rel-height="scale"><draw:image xlink:href="Pictures/0234b83da7bf97351b0df2b994598228.png" xlink:type="simple" xlink:show="embed" xlink:actuate="onLoad"/></draw:frame></text:p>
      <text:h text:style-name="Heading_20_3" text:outline-level="3"><text:bookmark-start text:name="__RefHeading___standalone_catalog_3"/><text:bookmark-start text:name="standalone_catalog"/>Standalone catalog<text:bookmark-end text:name="__RefHeading___standalone_catalog_3"/><text:bookmark-end text:name="standalone_catalog"/></text:h>
      <text:p text:style-name="Text_20_body">This is the most common case for simple sales in a single country / territory.</text:p>
      <text:h text:style-name="Heading_20_3" text:outline-level="3"><text:bookmark-start text:name="__RefHeading___master_catalog_4"/><text:bookmark-start text:name="master_catalog"/>Master catalog<text:bookmark-end text:name="__RefHeading___master_catalog_4"/><text:bookmark-end text:name="master_catalog"/></text:h>
      <text:p text:style-name="Text_20_body">The master catalog holds the primary category and product definitions. This master definition will preset all the slaves attached to it. </text:p>
      <text:h text:style-name="Heading_20_3" text:outline-level="3"><text:bookmark-start text:name="__RefHeading___slave_catalog_5"/><text:bookmark-start text:name="slave_catalog"/>Slave catalog<text:bookmark-end text:name="__RefHeading___slave_catalog_5"/><text:bookmark-end text:name="slave_catalog"/></text:h>
      <text:p text:style-name="Text_20_body">A slave catalog will be used to override when required some product definitions of the master catalog. there will be no provision to create new products inside, but only redefine some external aspects of the original copy in the master. Product identity and technical parameters will remain identical. Only front office and commercial attributes may be overriden such as price, attached documents, descriptions, etc. </text:p>
      <text:p text:style-name="Text_20_body">A shop can be assigned to a slave catalog. In that case, the shop will present the master products, overriden by the 'in the way' slave definitions.</text:p>
      <text:p text:style-name="Text_20_body">Deleting a slave catalog will NOT affect the master catalog. Conversely, deleting a product in a master catalog will remove any slave override attached to it.</text:p>
      <text:p text:style-name="Text_20_body"><draw:frame draw:style-name="mediacenter" draw:name="1" text:anchor-type="paragraph" draw:z-index="1" svg:width="22.489583333333cm" style:rel-width="100%" svg:height="2.0228725749559cm" style:rel-height="scale"><draw:image xlink:href="Pictures/68a49afe71738b96780b30e832df0cae.png" xlink:type="simple" xlink:show="embed" xlink:actuate="onLoad"/></draw:frame></text:p>
      <text:h text:style-name="Heading_20_3" text:outline-level="3"><text:bookmark-start text:name="__RefHeading___catalog_properties_6"/><text:bookmark-start text:name="catalog_properties"/>Catalog properties<text:bookmark-end text:name="__RefHeading___catalog_properties_6"/><text:bookmark-end text:name="catalog_properties"/></text:h>
      <text:list text:style-name="List_20_1" text:continue-numbering="false">
        <text:list-item>
          <text:p text:style-name="List_20_1_Content_First"> <text:span text:style-name="Strong_20_Emphasis">Name :</text:span> Catalog internal (back-office) name.</text:p>
        </text:list-item>
        <text:list-item>
          <text:p text:style-name="List_20_1_Content"> <text:span text:style-name="Strong_20_Emphasis">Description :</text:span> Catalog internal (back-office) description.</text:p>
        </text:list-item>
        <text:list-item>
          <text:p text:style-name="List_20_1_Content"> <text:span text:style-name="Strong_20_Emphasis">EULAs/sales conditions :</text:span> Catalog level EULAs will be presented first and will be appendend with product specific EULAs</text:p>
        </text:list-item>
        <text:list-item>
          <text:p text:style-name="List_20_1_Content"> <text:span text:style-name="Strong_20_Emphasis">Country code list :</text:span> You can restrict the country choice list by giving the list of official country codes to use. Each country code has to be separated with comma.</text:p>
        </text:list-item>
        <text:list-item>
          <text:p text:style-name="List_20_1_Content_Last"> <text:span text:style-name="Strong_20_Emphasis">Bill footer : </text:span> Le texte de votre choix pour le pied de page de chaque facture du catalogue.</text:p>
        </text:list-item>
      </text:list>
      <text:p text:style-name="Text_20_body"><draw:frame draw:style-name="mediacenter" draw:name="2" text:anchor-type="paragraph" draw:z-index="2" svg:width="22.489583333333cm" style:rel-width="100%" svg:height="16.447973775585cm" style:rel-height="scale"><draw:image xlink:href="Pictures/7837616497fa585a94b1bb039535b79f.png" xlink:type="simple" xlink:show="embed" xlink:actuate="onLoad"/></draw:frame></text:p>
      <text:p text:style-name="Horizontal_20_Line"/>
      <text:p text:style-name="Text_20_body"><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 text:style-name="Internet_20_link" text:visited-style-name="Visited_20_Internet_20_Link">Back to Local Shop componant </text:a> -<text:a xlink:type="simple" xlink:href="https://docsen.activeprolearn.com/doku.php?id=local:shop:userguide:salesadmin" text:style-name="Internet_20_link" text:visited-style-name="Visited_20_Internet_20_Link">Configuration and implementation of a commercial offer</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9::25:46</meta:creation-date>
    <dc:creator>Generated</dc:creator>
    <dc:date>2026-09-13T19::25:46</dc:date>
    <dc:language>en-US</dc:language>
    <meta:editing-cycles>1</meta:editing-cycles>
    <meta:editing-duration>PT0S</meta:editing-duration>
    <dc:title>local:shop:structure:classes:catalog</dc:title>
  </office:meta>
</office:document-meta>
</file>