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catalogitem:files"/><text:bookmark-start text:name="__RefHeading___elements_de_cataloguefichiers_associes_1"/><text:bookmark-start text:name="elements_de_cataloguefichiers_associes"/>Eléments de catalogue : fichiers associés<text:bookmark-end text:name="__RefHeading___elements_de_cataloguefichiers_associes_1"/><text:bookmark-end text:name="elements_de_cataloguefichiers_associes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A chaque élément de catalogue de type “produit simple” ou “lot” peut être associés un certain nombre de fichiers. Les fichiers associés à un élément de type “assemblage” ne seront pas exploités.</text:p>
      <text:h text:style-name="Heading_20_3" text:outline-level="3"><text:bookmark-start text:name="__RefHeading___detail_des_fichiers_associes_a_un_element_de_catalogue_3"/><text:bookmark-start text:name="detail_des_fichiers_associes_a_un_element_de_catalogue"/>Détail des fichiers associés à un élément de catalogue<text:bookmark-end text:name="__RefHeading___detail_des_fichiers_associes_a_un_element_de_catalogue_3"/><text:bookmark-end text:name="detail_des_fichiers_associes_a_un_element_de_catalogue"/></text:h>
      <text:h text:style-name="Heading_20_4" text:outline-level="4"><text:bookmark-start text:name="__RefHeading___vignette_4"/><text:bookmark-start text:name="vignette"/>Vignette<text:bookmark-end text:name="__RefHeading___vignette_4"/><text:bookmark-end text:name="vignette"/></text:h>
      <text:p text:style-name="Text_20_body">Une image de petite taille, présentée sur la page de présentation des produits. </text:p>
      <text:h text:style-name="Heading_20_4" text:outline-level="4"><text:bookmark-start text:name="__RefHeading___image_5"/><text:bookmark-start text:name="image"/>Image<text:bookmark-end text:name="__RefHeading___image_5"/><text:bookmark-end text:name="image"/></text:h>
      <text:p text:style-name="Text_20_body">Une image ou photographie de bonne dimension (800×600 conseillé) pour donner un aperçu de détail du produit.</text:p>
      <text:h text:style-name="Heading_20_4" text:outline-level="4"><text:bookmark-start text:name="__RefHeading___icone_d_unite_6"/><text:bookmark-start text:name="icone_d_unite"/>Icone d'unité<text:bookmark-end text:name="__RefHeading___icone_d_unite_6"/><text:bookmark-end text:name="icone_d_unite"/></text:h>
      <text:p text:style-name="Text_20_body">L'image utilisée pour représenter les unités de vente lorsque le produit est choisi.</text:p>
      <text:h text:style-name="Heading_20_4" text:outline-level="4"><text:bookmark-start text:name="__RefHeading___plaquette_fiche_technique_7"/><text:bookmark-start text:name="plaquette_fiche_technique"/>Plaquette / fiche technique<text:bookmark-end text:name="__RefHeading___plaquette_fiche_technique_7"/><text:bookmark-end text:name="plaquette_fiche_technique"/></text:h>
      <text:p text:style-name="Text_20_body">Un fichier PDF associé au produit </text:p>
      <text:p text:style-name="Text_20_body">{{:local:shop:structure|Retour au sommaire de la structure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0::37:49</meta:creation-date>
    <dc:creator>Generated</dc:creator>
    <dc:date>2026-09-02T00::37:49</dc:date>
    <dc:language>en-US</dc:language>
    <meta:editing-cycles>1</meta:editing-cycles>
    <meta:editing-duration>PT0S</meta:editing-duration>
    <dc:title>local:shop:structure:catalogitem:files</dc:title>
  </office:meta>
</office:document-meta>
</file>