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3fc20e3501a8274b8f42068018451e3a.png"/>
  <manifest:file-entry manifest:media-type="image/png" manifest:full-path="Pictures/36115d4ad1ebe804c4c7d8b1424a72db.png"/>
  <manifest:file-entry manifest:media-type="image/svg+xml" manifest:full-path="Pictures/6429eebfcbd2dcc1a1ba79c7f50ee4e4.svg"/>
  <manifest:file-entry manifest:media-type="image/png" manifest:full-path="Pictures/66ac403e2a646adea833cd638d5ba8d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:shop:setup:taxes"/><text:bookmark-start text:name="__RefHeading___back_officeconfiguration_and_implementation_of_a_commercial_offer_1"/><text:bookmark-start text:name="back_officeconfiguration_and_implementation_of_a_commercial_offer"/>Back Office : Configuration and implementation of a commercial offer<text:bookmark-end text:name="__RefHeading___back_officeconfiguration_and_implementation_of_a_commercial_offer_1"/><text:bookmark-end text:name="back_officeconfiguration_and_implementation_of_a_commercial_offer"/></text:h>
      <text:h text:style-name="Heading_20_2" text:outline-level="2"><text:bookmark-start text:name="__RefHeading___define_and_manage_taxes_2"/><text:bookmark-start text:name="define_and_manage_taxes"/>Define and manage taxes<text:bookmark-end text:name="__RefHeading___define_and_manage_taxes_2"/><text:bookmark-end text:name="define_and_manage_taxes"/></text:h>
      <text:h text:style-name="Heading_20_3" text:outline-level="3"><text:bookmark-start text:name="__RefHeading___access_using_sales_department_block_3"/><text:bookmark-start text:name="access_using_sales_department_block"/>Access using Sales department block<text:bookmark-end text:name="__RefHeading___access_using_sales_department_block_3"/><text:bookmark-end text:name="access_using_sales_department_block"/></text:h>
      <text:p text:style-name="Text_20_body">Link to  <text:span text:style-name="Strong_20_Emphasis">“Sales administration”</text:span> in the <text:a xlink:type="simple" xlink:href="https://docsen.activeprolearn.com/doku.php?id=blocks:shopaccess" text:style-name="Internet_20_link" text:visited-style-name="Visited_20_Internet_20_Link">Sales department block (Shop Access plugin)</text:a></text:p>
      <text:p text:style-name="Text_20_body"><draw:frame draw:style-name="mediacenter" draw:name="1" text:anchor-type="paragraph" draw:z-index="1" svg:width="11.006666666667cm" svg:height="3.5454166666667cm"><draw:image xlink:href="Pictures/3fc20e3501a8274b8f42068018451e3a.png" xlink:type="simple" xlink:show="embed" xlink:actuate="onLoad"/></draw:frame></text:p>
      <text:p text:style-name="Text_20_body">Then follow link  <text:span text:style-name="Strong_20_Emphasis">“Manage taxes” </text:span>on the Sales services page.</text:p>
      <text:p text:style-name="Text_20_body"><draw:frame draw:style-name="mediacenter" draw:name="2" text:anchor-type="paragraph" draw:z-index="2" svg:width="11.562291666667cm" svg:height="1.2435416666667cm"><draw:image xlink:href="Pictures/36115d4ad1ebe804c4c7d8b1424a72db.png" xlink:type="simple" xlink:show="embed" xlink:actuate="onLoad"/></draw:frame></text:p>
      <text:p text:style-name="Text_20_body">You must create taxes <text:span text:style-name="Strong_20_Emphasis">BEFORE</text:span> you place products.</text:p>
      <text:p text:style-name="Text_20_body">This is the menu from which you can create the taxes that will subsequently be available for the different products.</text:p>
      <text:p text:style-name="Text_20_body">Add a tax by linking to “Add a tax”, then provide the following attributes:</text:p>
      <text:list text:style-name="List_20_1" text:continue-numbering="false">
        <text:list-item>
          <text:p text:style-name="List_20_1_Content_First"> An available name for the tax</text:p>
        </text:list-item>
        <text:list-item>
          <text:p text:style-name="List_20_1_Content"> A tax ratio</text:p>
        </text:list-item>
        <text:list-item>
          <text:p text:style-name="List_20_1_Content"> The country where the tax applies (choose from dropdown list)</text:p>
        </text:list-item>
        <text:list-item>
          <text:p text:style-name="List_20_1_Content_Last"> The calculation formula using variables</text:p>
        </text:list-item>
      </text:list>
      <text:h text:style-name="Heading_20_3" text:outline-level="3"><text:bookmark-start text:name="__RefHeading___tax_ratio_4"/><text:bookmark-start text:name="tax_ratio"/>Tax Ratio<text:bookmark-end text:name="__RefHeading___tax_ratio_4"/><text:bookmark-end text:name="tax_ratio"/></text:h>
      <text:p text:style-name="Text_20_body">This ratio is given as a percentage and can be a non-integer (e.g. 19.6 or 19,6 depending on the location)</text:p>
      <text:h text:style-name="Heading_20_3" text:outline-level="3"><text:bookmark-start text:name="__RefHeading___formula_5"/><text:bookmark-start text:name="formula"/>Formula<text:bookmark-end text:name="__RefHeading___formula_5"/><text:bookmark-end text:name="formula"/></text:h>
      <text:p text:style-name="Text_20_body">This formula recognises the variables ht, and rt being the tax ratio.</text:p>
      <text:p text:style-name="Text_20_body">In general, the typical formula for taxes is:</text:p>
      <text:p text:style-name="Preformatted_20_Text"><text:s text:c="2"/>$ttc = $ht + ($ht * $tr / 100)</text:p>
      <text:h text:style-name="Heading_20_3" text:outline-level="3"><text:bookmark-start text:name="__RefHeading___tax_exemption_6"/><text:bookmark-start text:name="tax_exemption"/>Tax exemption<text:bookmark-end text:name="__RefHeading___tax_exemption_6"/><text:bookmark-end text:name="tax_exemption"/></text:h>
      <text:p text:style-name="Text_20_body">You can define a special tax when certain special conditions lead to a one-off or sectoral exemption (e.g. exempt training initiatives vs. sale of educational materials subject to 10% VAT)</text:p>
      <text:p text:style-name="Text_20_body">You would choose, for example, the following definition:</text:p>
      <text:list text:style-name="List_20_1" text:continue-numbering="false">
        <text:list-item>
          <text:p text:style-name="List_20_1_Content_First">   Name: VAT Exempted</text:p>
        </text:list-item>
        <text:list-item>
          <text:p text:style-name="List_20_1_Content">   Tax ratio: 0</text:p>
        </text:list-item>
        <text:list-item>
          <text:p text:style-name="List_20_1_Content_Last">   Formula: ht</text:p>
        </text:list-item>
      </text:list>
      <text:h text:style-name="Heading_20_4" text:outline-level="4"><text:bookmark-start text:name="__RefHeading___edit_tax_7"/><text:bookmark-start text:name="edit_tax"/>Edit tax<text:bookmark-end text:name="__RefHeading___edit_tax_7"/><text:bookmark-end text:name="edit_tax"/></text:h>
      <text:list text:style-name="List_20_1" text:continue-numbering="false">
        <text:list-item>
          <text:p text:style-name="List_20_1_Content_First"> To edit an existing tax, click the gear icon at the end of the corresponding tax line.</text:p>
        </text:list-item>
        <text:list-item>
          <text:p text:style-name="List_20_1_Content_Last"> To delete an existing tax, click the cross at the end of the corresponding tax line.</text:p>
        </text:list-item>
      </text:list>
      <text:p text:style-name="Text_20_body"><draw:frame draw:style-name="media" draw:name="3" text:anchor-type="as-char" draw:z-index="3" svg:width="" svg:rel-width="100%" svg:height="0cm"><draw:image xlink:href="Pictures/6429eebfcbd2dcc1a1ba79c7f50ee4e4.svg" xlink:type="simple" xlink:show="embed" xlink:actuate="onLoad"/></draw:frame> <text:span text:style-name="Strong_20_Emphasis">Note :</text:span> The shop does not allow you to delete a tax  <text:span text:style-name="Emphasis"><text:span text:style-name="Strong_20_Emphasis">already associated</text:span></text:span> with  products.</text:p>
      <text:p text:style-name="Text_20_body">Once your products have been created, the number of products attached to a given tax will appear in the “Number of products” column.</text:p>
      <text:p text:style-name="Text_20_body"><draw:frame draw:style-name="mediacenter" draw:name="4" text:anchor-type="paragraph" draw:z-index="4" svg:width="49.53cm" style:rel-width="100%" svg:height="8.89cm" style:rel-height="scale"><draw:image xlink:href="Pictures/66ac403e2a646adea833cd638d5ba8d7.png" xlink:type="simple" xlink:show="embed" xlink:actuate="onLoad"/></draw:frame></text:p>
      <text:p text:style-name="Horizontal_20_Line"/>
      <text:p text:style-name="Text_20_body"><text:a xlink:type="simple" xlink:href="https://docsen.activeprolearn.com/doku.php?id=local:shop:userguide:salesadmin" text:style-name="Internet_20_link" text:visited-style-name="Visited_20_Internet_20_Link">Back to configuration and implementation of a commercial offer</text:a> - <text:a xlink:type="simple" xlink:href="https://docsen.activeprolearn.com/doku.php?id=local:shop" text:style-name="Internet_20_link" text:visited-style-name="Visited_20_Internet_20_Link">back to component Local Shop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40:36</meta:creation-date>
    <dc:creator>Generated</dc:creator>
    <dc:date>2026-09-03T03::40:36</dc:date>
    <dc:language>en-US</dc:language>
    <meta:editing-cycles>1</meta:editing-cycles>
    <meta:editing-duration>PT0S</meta:editing-duration>
    <dc:title>local:shop:setup:taxes</dc:title>
  </office:meta>
</office:document-meta>
</file>