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local:shop:setup:sieges"/>gérer les sièges atribuables et acquis directement dans le cours concerné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2T07::50:20</meta:creation-date>
    <dc:creator>Generated</dc:creator>
    <dc:date>2026-09-02T07::50:20</dc:date>
    <dc:language>en-US</dc:language>
    <meta:editing-cycles>1</meta:editing-cycles>
    <meta:editing-duration>PT0S</meta:editing-duration>
    <dc:title>local:shop:setup:sieges</dc:title>
  </office:meta>
</office:document-meta>
</file>