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f04f458f62b3016681ee0c349e405f.png"/>
  <manifest:file-entry manifest:media-type="image/png" manifest:full-path="Pictures/bdc66b144098691fa8c404384f163166.png"/>
  <manifest:file-entry manifest:media-type="image/png" manifest:full-path="Pictures/33ac6edf07343bce24588322de72ac9e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shops"/><text:bookmark-start text:name="__RefHeading___back_officeconfiguration_and_implementation_of_a_commercial_offer_1"/><text:bookmark-start text:name="back_officeconfiguration_and_implementation_of_a_commercial_offer"/>Back Office : Configuration and implementation of a commercial offer<text:bookmark-end text:name="__RefHeading___back_officeconfiguration_and_implementation_of_a_commercial_offer_1"/><text:bookmark-end text:name="back_officeconfiguration_and_implementation_of_a_commercial_offer"/></text:h>
      <text:h text:style-name="Heading_20_2" text:outline-level="2"><text:bookmark-start text:name="__RefHeading___define_instances_of_a_store_2"/><text:bookmark-start text:name="define_instances_of_a_store"/>Define instances of a store<text:bookmark-end text:name="__RefHeading___define_instances_of_a_store_2"/><text:bookmark-end text:name="define_instances_of_a_store"/></text:h>
      <text:p text:style-name="Text_20_body">(ou vérifier votre instance de boutique)</text:p>
      <text:h text:style-name="Heading_20_3" text:outline-level="3"><text:bookmark-start text:name="__RefHeading___using_shop_access_block_3"/><text:bookmark-start text:name="using_shop_access_block"/>Using Shop Access block<text:bookmark-end text:name="__RefHeading___using_shop_access_block_3"/><text:bookmark-end text:name="using_shop_access_block"/></text:h>
      <text:p text:style-name="Text_20_body">Begin by adding the  Sales Services block in a course that is used as “customer suppor” or a course of your choice on Moodle platform</text:p>
      <text:p text:style-name="Text_20_body">Site Administration / Add a Block / Sales Services (<text:a xlink:type="simple" xlink:href="https://docsen.activeprolearn.com/doku.php?id=blocks:shopaccess" text:style-name="Internet_20_link" text:visited-style-name="Visited_20_Internet_20_Link"> Shop Access</text:a>)</text:p>
      <text:p text:style-name="Text_20_body"><draw:frame draw:style-name="mediacenter" draw:name="0" text:anchor-type="paragraph" draw:z-index="0" svg:width="11.059583333333cm" svg:height="3.1220833333333cm"><draw:image xlink:href="Pictures/c8f04f458f62b3016681ee0c349e405f.png" xlink:type="simple" xlink:show="embed" xlink:actuate="onLoad"/></draw:frame></text:p>
      <text:p text:style-name="Text_20_body">Suivez le lien <text:span text:style-name="Strong_20_Emphasis">“Sales administration”</text:span> dans le bloc <text:a xlink:type="simple" xlink:href="https://docsen.activeprolearn.com/doku.php?id=blocks:shopaccess" text:style-name="Internet_20_link" text:visited-style-name="Visited_20_Internet_20_Link">Sales Services (component Shop Access)</text:a></text:p>
      <text:p text:style-name="Text_20_body">Folow link <text:span text:style-name="Strong_20_Emphasis">“All shops” </text:span> on Sales Services block.</text:p>
      <text:p text:style-name="Text_20_body"><draw:frame draw:style-name="mediacenter" draw:name="1" text:anchor-type="paragraph" draw:z-index="1" svg:width="22.489583333333cm" style:rel-width="100%" svg:height="12.397242951907cm" style:rel-height="scale"><draw:image xlink:href="Pictures/bdc66b144098691fa8c404384f163166.png" xlink:type="simple" xlink:show="embed" xlink:actuate="onLoad"/></draw:frame></text:p>
      <text:p text:style-name="Text_20_body">This menu allows you to create another shop instance or change the default one, with its catalog and see how many blocks are attached to each instance.</text:p>
      <text:p text:style-name="Text_20_body">Finally, click on the “New shop instance” link at the bottom of the table displaying the shop.</text:p>
      <text:p text:style-name="Text_20_body"><draw:frame draw:style-name="mediacenter" draw:name="{{ :bloc-shop-boutiques.jpg?nolink | Legend" text:anchor-type="paragraph" draw:z-index="0" svg:width="35.745208333333cm" style:rel-width="100%"><draw:text-box><text:p text:style-name="legendcenter"><draw:frame draw:style-name="mediacenter" draw:name="{{ :bloc-shop-boutiques.jpg?nolink |" text:anchor-type="paragraph" draw:z-index="2" svg:width="35.745208333333cm" style:rel-width="100%" svg:height="6.0325cm" style:rel-height="scale"><draw:image xlink:href="Pictures/33ac6edf07343bce24588322de72ac9e.png" xlink:type="simple" xlink:show="embed" xlink:actuate="onLoad"/></draw:frame>{{ :bloc-shop-boutiques.jpg?nolink |</text:p></draw:text-box></draw:frame></text:p>
      <text:list text:style-name="List_20_1" text:continue-numbering="false">
        <text:list-item>
          <text:p text:style-name="List_20_1_Content_First"> To modify an existing shop, click on the toothed wheel at the end of the line of the shop created. </text:p>
        </text:list-item>
        <text:list-item>
          <text:p text:style-name="List_20_1_Content_Last"> To delete an existing store, click on the cross at the end of the shop's line.</text:p>
        </text:list-item>
      </text:list>
      <text:p text:style-name="Text_20_body"><draw:frame draw:style-name="media" draw:name="3" text:anchor-type="as-char" draw:z-index="3" svg:width="" svg:rel-width="100%" svg:height="0cm"><draw:image xlink:href="Pictures/6429eebfcbd2dcc1a1ba79c7f50ee4e4.svg" xlink:type="simple" xlink:show="embed" xlink:actuate="onLoad"/></draw:frame> Note: It will be necessary to set the block  <text:a xlink:type="simple" xlink:href="https://docsen.activeprolearn.com/doku.php?id=blocks:shopaccess" text:style-name="Internet_20_link" text:visited-style-name="Visited_20_Internet_20_Link">Shop Access</text:a> to point it to the desired store instance if you are running multiple stores.</text:p>
      <text:p text:style-name="Horizontal_20_Line"/>
      <text:p text:style-name="Text_20_body">
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<text:a xlink:type="simple" xlink:href="https://docsen.activeprolearn.com/doku.php?id=local:shop" text:style-name="Internet_20_link" text:visited-style-name="Visited_20_Internet_20_Link">back to   Local Shop componant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0::48:18</meta:creation-date>
    <dc:creator>Generated</dc:creator>
    <dc:date>2026-09-01T10::48:18</dc:date>
    <dc:language>en-US</dc:language>
    <meta:editing-cycles>1</meta:editing-cycles>
    <meta:editing-duration>PT0S</meta:editing-duration>
    <dc:title>local:shop:setup:shops</dc:title>
  </office:meta>
</office:document-meta>
</file>