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sets"/><text:bookmark-start text:name="__RefHeading___configurer_des_assemblages_1"/><text:bookmark-start text:name="configurer_des_assemblages"/>Configurer des assemblages<text:bookmark-end text:name="__RefHeading___configurer_des_assemblages_1"/><text:bookmark-end text:name="configurer_des_assemblages"/></text:h>
      <text:h text:style-name="Heading_20_3" text:outline-level="3"><text:bookmark-start text:name="__RefHeading___etape_1_2"/><text:bookmark-start text:name="etape_1"/>Etape 1<text:bookmark-end text:name="__RefHeading___etape_1_2"/><text:bookmark-end text:name="etape_1"/></text:h>
      <text:p text:style-name="Text_20_body"> La création d'un assemblage s'effectue via le backoffice du catalogue de votre boutique. </text:p>
      <text:p text:style-name="Text_20_body">Comme pour un produit simple votre assemblage ne comportera qu' un seul descriptif de produit, et une seule illustration aec liste pour les variations du produit. </text:p>
      <text:p text:style-name="Text_20_body">Exemple :  Assemblage formation X, niveau 1 et niveau 2</text:p>
      <text:p text:style-name="Text_20_body"><text:span text:style-name="Strong_20_Emphasis">Cliquez sur le lien “Nouvel assemblage” </text:span></text:p>
      <text:p text:style-name="Text_20_body">Puis renseignez les différents éléments demandés, comme pour la création d'un produit simple.</text:p>
      <text:h text:style-name="Heading_20_3" text:outline-level="3"><text:bookmark-start text:name="__RefHeading___etape_2_3"/><text:bookmark-start text:name="etape_2"/>Etape 2<text:bookmark-end text:name="__RefHeading___etape_2_3"/><text:bookmark-end text:name="etape_2"/></text:h>
      <text:p text:style-name="Text_20_body">Dans l'interface des produits constituant votre assemblage, naviguez jusqu'a la zone de saisie “Assemblage” :</text:p>
      <text:p text:style-name="Text_20_body">Puis renseignez votre choix en indiquant le nom de l'assemblage auquel participe le produit.</text:p>
      <text:p text:style-name="Text_20_body"><text:a xlink:type="simple" xlink:href="https://docsen.activeprolearn.com/doku.php?id=local:shop:userguide:salesadmin" text:style-name="Internet_20_link" text:visited-style-name="Visited_20_Internet_20_Link">Retour Configuration et mise en oeuvre d'une offre commerciale</text:a>
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4::25:52</meta:creation-date>
    <dc:creator>Generated</dc:creator>
    <dc:date>2026-09-13T04::25:52</dc:date>
    <dc:language>en-US</dc:language>
    <meta:editing-cycles>1</meta:editing-cycles>
    <meta:editing-duration>PT0S</meta:editing-duration>
    <dc:title>local:shop:setup:sets</dc:title>
  </office:meta>
</office:document-meta>
</file>