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1d31cfba94e6a98c7b2f8278d93029d.png"/>
  <manifest:file-entry manifest:media-type="image/svg+xml" manifest:full-path="Pictures/6429eebfcbd2dcc1a1ba79c7f50ee4e4.svg"/>
  <manifest:file-entry manifest:media-type="image/png" manifest:full-path="Pictures/7ceb696a68f57921dbb0e13eb7bdf0db.png"/>
  <manifest:file-entry manifest:media-type="image/png" manifest:full-path="Pictures/838c7cf312bfcfd3c9d59181b12301ec.png"/>
  <manifest:file-entry manifest:media-type="image/png" manifest:full-path="Pictures/518144ae7f20f33353a39af16b9c86b6.png"/>
  <manifest:file-entry manifest:media-type="image/png" manifest:full-path="Pictures/edefa39098039d147097a5db91d2154d.png"/>
  <manifest:file-entry manifest:media-type="image/png" manifest:full-path="Pictures/a131bee03eb8878728ef790e9e0a4351.png"/>
  <manifest:file-entry manifest:media-type="image/png" manifest:full-path="Pictures/fba18b82599e102aaef7e47016db9cae.png"/>
  <manifest:file-entry manifest:media-type="image/png" manifest:full-path="Pictures/38167b36f43dba903675168914b41726.png"/>
  <manifest:file-entry manifest:media-type="image/png" manifest:full-path="Pictures/f3a5e762bbd00052bdfb29521a59d1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etup:products"/><text:bookmark-start text:name="__RefHeading___back_officeconfiguration_and_implementation_of_a_commercial_offer_1"/><text:bookmark-start text:name="back_officeconfiguration_and_implementation_of_a_commercial_offer"/>Back Office : Configuration and implementation of a commercial offer<text:bookmark-end text:name="__RefHeading___back_officeconfiguration_and_implementation_of_a_commercial_offer_1"/><text:bookmark-end text:name="back_officeconfiguration_and_implementation_of_a_commercial_offer"/></text:h>
      <text:h text:style-name="Heading_20_2" text:outline-level="2"><text:bookmark-start text:name="__RefHeading___configurer_des_produits_simples_2"/><text:bookmark-start text:name="configurer_des_produits_simples"/>Configurer des produits simples<text:bookmark-end text:name="__RefHeading___configurer_des_produits_simples_2"/><text:bookmark-end text:name="configurer_des_produits_simple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On entend par produit simple, un produit qui n'est ni un lot, ni le fruit d'un assemblage. La création de produits s'effectue via le backoffice du catalogue de votre boutique. </text:p>
      <text:h text:style-name="Heading_20_3" text:outline-level="3"><text:bookmark-start text:name="__RefHeading___access_4"/><text:bookmark-start text:name="access"/>Access<text:bookmark-end text:name="__RefHeading___access_4"/><text:bookmark-end text:name="access"/></text:h>
      <text:p text:style-name="Text_20_body">Allez sur votre boutique en mode connecté, suivez le lien “Go to products backoffice”</text:p>
      <text:p text:style-name="Text_20_body"><draw:frame draw:style-name="mediacenter" draw:name="0" text:anchor-type="paragraph" draw:z-index="0" svg:width="29.739166666667cm" style:rel-width="100%" svg:height="2.38125cm" style:rel-height="scale"><draw:image xlink:href="Pictures/b1d31cfba94e6a98c7b2f8278d93029d.png" xlink:type="simple" xlink:show="embed" xlink:actuate="onLoad"/></draw:frame></text:p>
      <text:p text:style-name="Text_20_body">Follow the link “New product”.</text:p>
      <text:p text:style-name="Text_20_body"><draw:frame draw:style-name="media" draw:name="1" text:anchor-type="as-char" draw:z-index="1" svg:width="" svg:rel-width="100%" svg:height="0cm"><draw:image xlink:href="Pictures/6429eebfcbd2dcc1a1ba79c7f50ee4e4.svg" xlink:type="simple" xlink:show="embed" xlink:actuate="onLoad"/></draw:frame> Astuce : Pour gagner du temps, quand vous aurez créé un premier produit,  vous pourrez ensuite dupliquer votre produit et en modifier justes les réglages utiles pour gérer le second ainsi créé. Notez bien que l'identification de produit doit être unique.</text:p>
      <text:p text:style-name="Text_20_body"><draw:frame draw:style-name="mediacenter" draw:name="2" text:anchor-type="paragraph" draw:z-index="2" svg:width="16.007291666667cm" svg:height="2.2225cm"><draw:image xlink:href="Pictures/7ceb696a68f57921dbb0e13eb7bdf0db.png" xlink:type="simple" xlink:show="embed" xlink:actuate="onLoad"/></draw:frame></text:p>
      <text:p text:style-name="Horizontal_20_Line"/>
      <text:p text:style-name="Text_20_body"><text:span text:style-name="Strong_20_Emphasis">Après avoir suivi le lien “New product” fill in the form: </text:span></text:p>
      <text:h text:style-name="Heading_20_3" text:outline-level="3"><text:bookmark-start text:name="__RefHeading___general_5"/><text:bookmark-start text:name="general"/>General<text:bookmark-end text:name="__RefHeading___general_5"/><text:bookmark-end text:name="general"/></text:h>
      <text:list text:style-name="List_20_1" text:continue-numbering="false">
        <text:list-item>
          <text:p text:style-name="List_20_1_Content_First"> <text:span text:style-name="Strong_20_Emphasis">Code :</text:span> Product code . Must be unique</text:p>
        </text:list-item>
        <text:list-item>
          <text:p text:style-name="List_20_1_Content"> <text:span text:style-name="Strong_20_Emphasis">Name :</text:span> Name of your product</text:p>
        </text:list-item>
        <text:list-item>
          <text:p text:style-name="List_20_1_Content"> <text:span text:style-name="Strong_20_Emphasis">Description :</text:span> Free text for product description, html is possible</text:p>
        </text:list-item>
        <text:list-item>
          <text:p text:style-name="List_20_1_Content_Last"> <text:span text:style-name="Strong_20_Emphasis">Status :</text:span> Choose product state :  preview, available, avail.(internal), suspended, providing, exhausted.</text:p>
        </text:list-item>
      </text:list>
      <text:p text:style-name="Text_20_body"><draw:frame draw:style-name="mediacenter" draw:name="3" text:anchor-type="paragraph" draw:z-index="3" svg:width="22.489583333333cm" style:rel-width="100%" svg:height="7.9077715355805cm" style:rel-height="scale"><draw:image xlink:href="Pictures/838c7cf312bfcfd3c9d59181b12301ec.png" xlink:type="simple" xlink:show="embed" xlink:actuate="onLoad"/></draw:frame></text:p>
      <text:p text:style-name="Horizontal_20_Line"/>
      <text:h text:style-name="Heading_20_3" text:outline-level="3"><text:bookmark-start text:name="__RefHeading___financial_aspects_6"/><text:bookmark-start text:name="financial_aspects"/>Financial aspects<text:bookmark-end text:name="__RefHeading___financial_aspects_6"/><text:bookmark-end text:name="financial_aspects"/></text:h>
      <text:list text:style-name="List_20_1" text:continue-numbering="false">
        <text:list-item>
          <text:p text:style-name="LastListParagraph_List_20_1_Content_First"> <text:span text:style-name="Strong_20_Emphasis">Unit price : </text:span> Prix hors taxe du produit. Il est possible de saisir jusqu'à 5 tarifs HT au total.</text:p>
        </text:list-item>
      </text:list>
      <text:p text:style-name="Text_20_body">Le premier est celui sans remise, les suivants sont ceux par tranches de quantités d'achat avec un prix associé. Dans tous les cas vous ne pouvez saisir que le prix associé à la tranche (colonne de gauche) et la fin de tranche (colonne de droite - le début de tranche est toujours soit 0, soit la fin de la tranche précédente + 1)</text:p>
      <text:list text:style-name="List_20_1" text:continue-numbering="false">
        <text:list-item>
          <text:p text:style-name="List_20_1_Content_First"> Une tranche à 0 euros est ignorée.</text:p>
        </text:list-item>
        <text:list-item>
          <text:p text:style-name="List_20_1_Content"> Une tranche commençant par 0 ou vide est ignorée.</text:p>
        </text:list-item>
        <text:list-item>
          <text:p text:style-name="List_20_1_Content_Last"> Une tranche terminant par 0 vaut pour “toute quantité au dessus du min”.</text:p>
        </text:list-item>
      </text:list>
      <text:p text:style-name="Text_20_body">L'affichage TTC est calculé, pour information.   </text:p>
      <text:list text:style-name="List_20_1" text:continue-numbering="false">
        <text:list-item>
          <text:p text:style-name="LastListParagraph_List_20_1_Content_First"> <text:span text:style-name="Strong_20_Emphasis">Tax code :</text:span> Taxe appliquée sur le produit. Si les taxes ont été crées en amont via le menu “gérer les taxes” du plugin, il suffit de faire son choix dans la liste déroulante. </text:p>
        </text:list-item>
      </text:list>
      <text:p text:style-name="Text_20_body"><draw:frame draw:style-name="mediacenter" draw:name="4" text:anchor-type="paragraph" draw:z-index="4" svg:width="22.489583333333cm" style:rel-width="100%" svg:height="17.509584597236cm" style:rel-height="scale"><draw:image xlink:href="Pictures/518144ae7f20f33353a39af16b9c86b6.png" xlink:type="simple" xlink:show="embed" xlink:actuate="onLoad"/></draw:frame></text:p>
      <text:p text:style-name="Horizontal_20_Line"/>
      <text:h text:style-name="Heading_20_3" text:outline-level="3"><text:bookmark-start text:name="__RefHeading___behaviour_7"/><text:bookmark-start text:name="behaviour"/>Behaviour<text:bookmark-end text:name="__RefHeading___behaviour_7"/><text:bookmark-end text:name="behaviour"/></text:h>
      <text:list text:style-name="List_20_1" text:continue-numbering="false">
        <text:list-item>
          <text:p text:style-name="List_20_1_Content_First"> <text:span text:style-name="Strong_20_Emphasis">Stock :</text:span> Si vous assurez une gestion des stocks, indiquez la quantité en stock au moment de la création du produit au catalogue.</text:p>
        </text:list-item>
        <text:list-item>
          <text:p text:style-name="List_20_1_Content"> <text:span text:style-name="Strong_20_Emphasis">Sold:</text:span> Si vous vendez des produits physiques, la quantité vendue s'incrémente et la quantité en stock se décrémente. Peut servir d'indicateur en cas de prospective ou d'objectif de ventes.</text:p>
        </text:list-item>
        <text:list-item>
          <text:p text:style-name="List_20_1_Content"> <text:span text:style-name="Strong_20_Emphasis">Max quantity per transaction: :</text:span> Choisir dans la liste de 1 à Illimité.</text:p>
        </text:list-item>
        <text:list-item>
          <text:p text:style-name="List_20_1_Content_Last"> <text:span text:style-name="Strong_20_Emphasis">Only for users  :</text:span> Il s'agit du choix de visibilité et de condition d'accès au produit. Produit visibles sur la boutique only connected, all users (les deux possibles donc), ou no connected à Moodle. Le choix du produit seulement pour les utilisateurs “Customer”, signifie que ce produit est réservé aux utilisateurs avec un compte client sur l'interface backoffice. </text:p>
        </text:list-item>
      </text:list>
      <text:p text:style-name="Text_20_body"><text:span text:style-name="Emphasis"><text:span text:style-name="Strong_20_Emphasis">Exemple :</text:span></text:span> J'ai un compte client renseigné dans le backoffice boutique, et j'ai le rôle client sur l'espace support de la boutique. (ce qui veut dire que j'ai un compte moodle par ailleurs).
J'achète un produit connecté à Moodle, qui est réservé “Customer”  et qui est de type “mise en place d'une session de formation”, je n'aurai pas à désigner de manager pour la session que j'acquiers, et je serai automatiquement enrolé comme enseignant sur le ou les cours achetés.</text:p>
      <text:list text:style-name="List_20_1" text:continue-numbering="false">
        <text:list-item>
          <text:p text:style-name="List_20_1_Content_First">  <text:span text:style-name="Strong_20_Emphasis">Product password :</text:span> Mot de passe éventuel d'accès au produit.</text:p>
        </text:list-item>
        <text:list-item>
          <text:p text:style-name="List_20_1_Content">  <text:span text:style-name="Strong_20_Emphasis">Category:</text:span> Affectation du produit à la catégorie ou famille de produit à afficher en frontal de boutique.</text:p>
        </text:list-item>
        <text:list-item>
          <text:p text:style-name="List_20_1_Content_Last">  <text:span text:style-name="Strong_20_Emphasis">Set:</text:span> On regarde ici si le produit appartient à un groupe possible. Si le produit n'appartient pas à un groupe, c'est le mode “Hors assemblage” qui s'applique.</text:p>
        </text:list-item>
      </text:list>
      <text:p text:style-name="Text_20_body"><draw:frame draw:style-name="mediacenter" draw:name="5" text:anchor-type="paragraph" draw:z-index="5" svg:width="22.489583333333cm" style:rel-width="100%" svg:height="11.603961916462cm" style:rel-height="scale"><draw:image xlink:href="Pictures/edefa39098039d147097a5db91d2154d.png" xlink:type="simple" xlink:show="embed" xlink:actuate="onLoad"/></draw:frame></text:p>
      <text:p text:style-name="Horizontal_20_Line"/>
      <text:h text:style-name="Heading_20_3" text:outline-level="3"><text:bookmark-start text:name="__RefHeading___product_assets_8"/><text:bookmark-start text:name="product_assets"/>Product assets<text:bookmark-end text:name="__RefHeading___product_assets_8"/><text:bookmark-end text:name="product_assets"/></text:h>
      <text:p text:style-name="Text_20_body">La catégorie des produits se crée en amont via le menu “gérer les taxes” du plugin local </text:p>
      <text:list text:style-name="List_20_1" text:continue-numbering="false">
        <text:list-item>
          <text:p text:style-name="List_20_1_Content_First">  <text:span text:style-name="Strong_20_Emphasis">Leaflet:</text:span> Apparait en frontal de boutique sur lien “télécharger la brochure” - Exemple : y glisser le pdf de brochure du produit à la vente.</text:p>
        </text:list-item>
        <text:list-item>
          <text:p text:style-name="List_20_1_Content">  <text:span text:style-name="Strong_20_Emphasis">Image :</text:span> Image du produit. Format GIF, JPG ou PNG . Elle apparait en lightbox en frontal de boutique au clic sur cette dernière. </text:p>
        </text:list-item>
        <text:list-item>
          <text:p text:style-name="List_20_1_Content_Last">  <text:span text:style-name="Strong_20_Emphasis">Thumbnail:</text:span> La vignette est illustrative du produit.Elle doit être de 150×150 pixels avec fond transparent.</text:p>
        </text:list-item>
      </text:list>
      <text:p text:style-name="Text_20_body">Thumbnail exemple  :<draw:frame draw:style-name="media" draw:name="6" text:anchor-type="as-char" draw:z-index="6" svg:width="4.3127083333333cm" style:rel-width="100%" svg:height="4.1010416666667cm" style:rel-height="scale"><draw:image xlink:href="Pictures/a131bee03eb8878728ef790e9e0a4351.png" xlink:type="simple" xlink:show="embed" xlink:actuate="onLoad"/></draw:frame></text:p>
      <text:list text:style-name="List_20_1" text:continue-numbering="false">
        <text:list-item>
          <text:p text:style-name="List_20_1_Content_First">  <text:span text:style-name="Strong_20_Emphasis">Sale unit pix :</text:span> L’icône choisie pour faire afficher la quantité en frontal de boutique à chaque ajout d’un item du produit dans le panier.</text:p>
        </text:list-item>
        <text:list-item>
          <text:p text:style-name="List_20_1_Content_Last">  <text:span text:style-name="Strong_20_Emphasis">Sale pix form ten units pack :</text:span> L’icône choisie pour faire afficher la quantité en frontal de boutique à chaque ajout de 10 items du produit dans le panier.</text:p>
        </text:list-item>
      </text:list>
      <text:p text:style-name="Text_20_body">Sale unit pix Exemple  :<draw:frame draw:style-name="media" draw:name="7" text:anchor-type="as-char" draw:z-index="7" svg:width="1.0847916666667cm" svg:height="0.89958333333333cm"><draw:image xlink:href="Pictures/fba18b82599e102aaef7e47016db9cae.png" xlink:type="simple" xlink:show="embed" xlink:actuate="onLoad"/></draw:frame></text:p>
      <text:p text:style-name="Text_20_body"> *  <text:span text:style-name="Strong_20_Emphasis">Text of eulas :</text:span> Eulas for each purchased product will be aggregated to general shop eulas into a panel that will need pre-order validation.</text:p>
      <text:p text:style-name="Text_20_body"><draw:frame draw:style-name="mediacenter" draw:name="8" text:anchor-type="paragraph" draw:z-index="8" svg:width="22.489583333333cm" style:rel-width="100%" svg:height="14.493674154402cm" style:rel-height="scale"><draw:image xlink:href="Pictures/38167b36f43dba903675168914b41726.png" xlink:type="simple" xlink:show="embed" xlink:actuate="onLoad"/></draw:frame></text:p>
      <text:p text:style-name="Horizontal_20_Line"/>
      <text:h text:style-name="Heading_20_3" text:outline-level="3"><text:bookmark-start text:name="__RefHeading___automation_9"/><text:bookmark-start text:name="automation"/>Automation<text:bookmark-end text:name="__RefHeading___automation_9"/><text:bookmark-end text:name="automation"/></text:h>
      <text:list text:style-name="List_20_1" text:continue-numbering="false">
        <text:list-item>
          <text:p text:style-name="LastListParagraph_List_20_1_Content_First">  <text:span text:style-name="Strong_20_Emphasis">Specific data to pull from customer :</text:span> some hanlders need some data to be requested from the customer for each instance.</text:p>
        </text:list-item>
      </text:list>
      <text:p text:style-name="Text_20_body"><text:span text:style-name="Emphasis">Exemple : Renouvellement de produit : nom du produit à renouveler : Augmenter la durée d’inscription à une formation.</text:span></text:p>
      <text:list text:style-name="List_20_1" text:continue-numbering="false">
        <text:list-item>
          <text:p text:style-name="LastListParagraph_List_20_1_Content_First">  <text:span text:style-name="Strong_20_Emphasis">Enable product handler :</text:span> Si un seul produit simple : Mise en place d’une session de formation. Si le produit est constitué de  plusieurs produits différents au même prix unitaire : Ajout de sièges non affectés.</text:p>
        </text:list-item>
      </text:list>
      <text:list text:style-name="List_20_1" text:continue-numbering="false">
        <text:list-item>
          <text:p text:style-name="LastListParagraph_List_20_1_Content_First">  <text:span text:style-name="Strong_20_Emphasis">Paramètres du gestionnaire :</text:span> Ici on relie le produit au(x)cours Moodle concerné(s)</text:p>
        </text:list-item>
      </text:list>
      <text:p text:style-name="Text_20_body"><text:span text:style-name="Emphasis">Exemple pour un seul produit : Nom abrégé du parcours concerné (shortname), et nom du cours support client concerné (shortname) : coursename=nom-abrégé-du-cours&amp;customersupport= nom-abrégé-du-cours-support</text:span></text:p>
      <text:p text:style-name="Text_20_body"><text:span text:style-name="Emphasis">Exemple pour un produit vendu par 10 dont les sièges sont assignés aux apprenants après la vente du produit de formation : packsize=100&amp;courselist= nom-abrégé-du-cours&amp;customersupport= nom-abrégé-du-cours-support</text:span></text:p>
      <text:list text:style-name="List_20_1" text:continue-numbering="false">
        <text:list-item>
          <text:p text:style-name="LastListParagraph_List_20_1_Content_First"> <text:span text:style-name="Strong_20_Emphasis">courselist :</text:span> Nom abrégé du cours, si plusieurs les séparer par des virgules.</text:p>
        </text:list-item>
      </text:list>
      <text:p text:style-name="Text_20_body"><text:span text:style-name="Emphasis">Exemple  pour un  produit constitué de  plusieurs produits différents : (tjrs au même prix unitaire chacun), on sépare dans courselist les produits accessibles par des virgules : packsize=10&amp;courselist=nom-abrégé-du-cours1,nom-abrégé-du-cours2,nom-abrégé-du-cours3&amp;customersupport=nom-abrégé-du-cours-support</text:span></text:p>
      <text:p text:style-name="Text_20_body"><text:span text:style-name="Emphasis">Nota :</text:span> remplacer courselist liste des items : possible par un pattern MySQL
<text:span text:style-name="Emphasis">select a% tous les produits qui commence par a
Exemple  : courselist=a%</text:span></text:p>
      <text:list text:style-name="List_20_1" text:continue-numbering="false">
        <text:list-item>
          <text:p text:style-name="LastListParagraph_List_20_1_Content_First">  <text:span text:style-name="Strong_20_Emphasis">Paramètres supplémentaires :</text:span> Affectation d’un rôle qui n’est pas celui par défaut dans le parcours : teacher (enseignant) </text:p>
        </text:list-item>
      </text:list>
      <text:p text:style-name="Text_20_body"><text:span text:style-name="Emphasis">Exemple : &amp;supervisor=teacher2 ou autre exemple &amp;supervisor=coursecreator</text:span></text:p>
      <text:list text:style-name="List_20_1" text:continue-numbering="false">
        <text:list-item>
          <text:p text:style-name="LastListParagraph_List_20_1_Content_First">  <text:span text:style-name="Strong_20_Emphasis">La quantité adresse des sièges :</text:span> Choisir dans la liste déroulante : </text:p>
        </text:list-item>
      </text:list>
      <text:p text:style-name="Preformatted_20_Text"><text:s text:c="2"/>.Non : Pour un seul produit</text:p>
      <text:p text:style-name="Preformatted_20_Text"><text:s text:c="2"/>.Oui : Pour plusieurs produits</text:p>
      <text:p text:style-name="Preformatted_20_Text"><text:s text:c="2"/>.Non : pour un lot car les sièges sont affectés plus tard</text:p>
      <text:p text:style-name="Preformatted_20_Text"><text:s text:c="2"/>.Un siège par ordre d’achat : en cas de vente à la durée d’un produit par exemple.</text:p>
      <text:list text:style-name="List_20_1" text:continue-numbering="false">
        <text:list-item>
          <text:p text:style-name="LastListParagraph_List_20_1_Content_First">  <text:span text:style-name="Strong_20_Emphasis">Renouvelable :</text:span> Cocher ou non la case</text:p>
        </text:list-item>
      </text:list>
      <text:p text:style-name="Text_20_body"><text:span text:style-name="Emphasis">Lorsqu'un produit est marqué comme renouvelable, cela suppose qu'une durée de vie du produit a pu être définie, comptée à partir de la date d'achat (en général). 

Ceci doit être géré par le gestionnaire d'achat lié au produit, et paramétré en interne par des paramètres du gestionnaire.

Tous les gestionnaires standard ne supportent pas nécessairement la notion de durée. Lorsque cette option est utilisée, les interfaces clientes activeront les notifications du cycle de vie du produit, et permettront de renouveler l'achat du même produit pour en étendre la durée. Le client devra alors fournir son code produit disponible dans son interface de support client.</text:span></text:p>
      <text:list text:style-name="List_20_1" text:continue-numbering="false">
        <text:list-item>
          <text:p text:style-name="LastListParagraph_List_20_1_Content_First">  <text:span text:style-name="Strong_20_Emphasis">Conditions de vente et d’utilisation :</text:span> Si  spécifique au produit sinon ce sont les conditions générales définie dans les réglages du plugin qui s'appliquent.</text:p>
        </text:list-item>
      </text:list>
      <text:p text:style-name="Text_20_body"><draw:frame draw:style-name="mediacenter" draw:name="9" text:anchor-type="paragraph" draw:z-index="9" svg:width="22.489583333333cm" style:rel-width="100%" svg:height="9.4235159817352cm" style:rel-height="scale"><draw:image xlink:href="Pictures/f3a5e762bbd00052bdfb29521a59d145.png" xlink:type="simple" xlink:show="embed" xlink:actuate="onLoad"/></draw:frame></text:p>
      <text:p text:style-name="Horizontal_20_Line"/>
      <text:p text:style-name="Text_20_body">
<text:a xlink:type="simple" xlink:href="https://docsen.activeprolearn.com/doku.php?id=local:shop:userguide:salesadmin" text:style-name="Internet_20_link" text:visited-style-name="Visited_20_Internet_20_Link">Back to Configuration and implementation of a commercial offer</text:a> - <text:a xlink:type="simple" xlink:href="https://docsen.activeprolearn.com/doku.php?id=local:shop" text:style-name="Internet_20_link" text:visited-style-name="Visited_20_Internet_20_Link">Local Shop component (Core engine)</text:a> - <text:a xlink:type="simple" xlink:href="https://docsen.activeprolearn.com/doku.php?id=start" text:style-name="Internet_20_link" text:visited-style-name="Visited_20_Internet_20_Link">Back to catalog</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8::40:51</meta:creation-date>
    <dc:creator>Generated</dc:creator>
    <dc:date>2026-08-19T18::40:51</dc:date>
    <dc:language>en-US</dc:language>
    <meta:editing-cycles>1</meta:editing-cycles>
    <meta:editing-duration>PT0S</meta:editing-duration>
    <dc:title>local:shop:setup:products</dc:title>
  </office:meta>
</office:document-meta>
</file>