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8f04f458f62b3016681ee0c349e405f.png"/>
  <manifest:file-entry manifest:media-type="image/png" manifest:full-path="Pictures/0ef73a8cdbb4503feeee67c8bdb4383d.png"/>
  <manifest:file-entry manifest:media-type="image/png" manifest:full-path="Pictures/0690f0746cbb304713fe0184e742cb77.png"/>
  <manifest:file-entry manifest:media-type="image/png" manifest:full-path="Pictures/d93cf5785c28c196e00401259e019d8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ocal:shop:setup:invoicestatus"/><text:bookmark-start text:name="__RefHeading___back_officeconfiguration_and_implementation_of_a_commercial_offer_1"/><text:bookmark-start text:name="back_officeconfiguration_and_implementation_of_a_commercial_offer"/>Back Office : Configuration and implementation of a commercial offer<text:bookmark-end text:name="__RefHeading___back_officeconfiguration_and_implementation_of_a_commercial_offer_1"/><text:bookmark-end text:name="back_officeconfiguration_and_implementation_of_a_commercial_offer"/></text:h>
      <text:h text:style-name="Heading_20_2" text:outline-level="2"><text:bookmark-start text:name="__RefHeading___invoice_status_2"/><text:bookmark-start text:name="invoice_status"/>Invoice Status<text:bookmark-end text:name="__RefHeading___invoice_status_2"/><text:bookmark-end text:name="invoice_status"/></text:h>
      <text:h text:style-name="Heading_20_3" text:outline-level="3"><text:bookmark-start text:name="__RefHeading___edit_an_invoice_status_3"/><text:bookmark-start text:name="edit_an_invoice_status"/>Edit an invoice status<text:bookmark-end text:name="__RefHeading___edit_an_invoice_status_3"/><text:bookmark-end text:name="edit_an_invoice_status"/></text:h>
      <text:h text:style-name="Heading_20_4" text:outline-level="4"><text:bookmark-start text:name="__RefHeading___access_4"/><text:bookmark-start text:name="access"/>Access<text:bookmark-end text:name="__RefHeading___access_4"/><text:bookmark-end text:name="access"/></text:h>
      <text:p text:style-name="Text_20_body">Follow link <text:span text:style-name="Strong_20_Emphasis">“Sales administration”</text:span> dans le bloc <text:a xlink:type="simple" xlink:href="https://docsen.activeprolearn.com/doku.php?id=blocks:shopaccess" text:style-name="Internet_20_link" text:visited-style-name="Visited_20_Internet_20_Link">Sales services (plugin Shop Access)</text:a></text:p>
      <text:p text:style-name="Text_20_body"><draw:frame draw:style-name="mediacenter" draw:name="0" text:anchor-type="paragraph" draw:z-index="0" svg:width="11.059583333333cm" svg:height="3.1220833333333cm"><draw:image xlink:href="Pictures/c8f04f458f62b3016681ee0c349e405f.png" xlink:type="simple" xlink:show="embed" xlink:actuate="onLoad"/></draw:frame></text:p>
      <text:p text:style-name="Text_20_body">Follow link <text:span text:style-name="Strong_20_Emphasis">“all bills” </text:span>on  page Sales services section Sales management.</text:p>
      <text:p text:style-name="Text_20_body"><draw:frame draw:style-name="mediacenter" draw:name="1" text:anchor-type="paragraph" draw:z-index="1" svg:width="21.166666666667cm" style:rel-width="100%" svg:height="11.667993366501cm" style:rel-height="scale"><draw:image xlink:href="Pictures/0ef73a8cdbb4503feeee67c8bdb4383d.png" xlink:type="simple" xlink:show="embed" xlink:actuate="onLoad"/></draw:frame></text:p>
      <text:p text:style-name="Text_20_body">* Click on the relevant invoice number in the list to view it. In this example B-2017-04-27 for the first of the list.</text:p>
      <text:p text:style-name="Text_20_body"><draw:frame draw:style-name="mediacenter" draw:name="2" text:anchor-type="paragraph" draw:z-index="2" svg:width="15.875cm" svg:height="14.351641414141cm"><draw:image xlink:href="Pictures/0690f0746cbb304713fe0184e742cb77.png" xlink:type="simple" xlink:show="embed" xlink:actuate="onLoad"/></draw:frame></text:p>
      <text:list text:style-name="List_20_1" text:continue-numbering="false">
        <text:list-item>
          <text:p text:style-name="List_20_1_Content_First"> Expand the “Invoice States” menu at the bottom of the document to see the possible options: “Return to Status” and “Go to Status”</text:p>
        </text:list-item>
        <text:list-item>
          <text:p text:style-name="List_20_1_Content_Last"> Choose the action to operate</text:p>
        </text:list-item>
      </text:list>
      <text:p text:style-name="Text_20_body"><draw:frame draw:style-name="mediacenter" draw:name="3" text:anchor-type="paragraph" draw:z-index="3" svg:width="" svg:rel-width="100%" svg:height="0cm"><draw:image xlink:href="/var/www/docsen.activeprolearn.com-librarian/data/media/local/shop/structure/classes/etat-facture.png" xlink:type="simple" xlink:show="embed" xlink:actuate="onLoad"/></draw:frame></text:p>
      <text:p text:style-name="Text_20_body"><draw:frame draw:style-name="mediacenter" draw:name="4" text:anchor-type="paragraph" draw:z-index="4" svg:width="21.166666666667cm" style:rel-width="100%" svg:height="7.9157317377213cm" style:rel-height="scale"><draw:image xlink:href="Pictures/d93cf5785c28c196e00401259e019d87.png" xlink:type="simple" xlink:show="embed" xlink:actuate="onLoad"/></draw:frame></text:p>
      <text:p text:style-name="Horizontal_20_Line"/>
      <text:p text:style-name="Text_20_body">
<text:a xlink:type="simple" xlink:href="https://docsen.activeprolearn.com/doku.php?id=local:shop:userguide:salesadmin" text:style-name="Internet_20_link" text:visited-style-name="Visited_20_Internet_20_Link">Back to Configuration and implementation of a commercial offer</text:a> - <text:a xlink:type="simple" xlink:href="https://docsen.activeprolearn.com/doku.php?id=local:shop" text:style-name="Internet_20_link" text:visited-style-name="Visited_20_Internet_20_Link">Back to Local Shop component</text:a> - <text:a xlink:type="simple" xlink:href="https://docsen.activeprolearn.com/doku.php?id=start" text:style-name="Internet_20_link" text:visited-style-name="Visited_20_Internet_20_Link">Back to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1::34:56</meta:creation-date>
    <dc:creator>Generated</dc:creator>
    <dc:date>2026-09-16T01::34:56</dc:date>
    <dc:language>en-US</dc:language>
    <meta:editing-cycles>1</meta:editing-cycles>
    <meta:editing-duration>PT0S</meta:editing-duration>
    <dc:title>local:shop:setup:invoicestatus</dc:title>
  </office:meta>
</office:document-meta>
</file>