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3fc20e3501a8274b8f42068018451e3a.png"/>
  <manifest:file-entry manifest:media-type="image/png" manifest:full-path="Pictures/74ab69ae410cdaebdca3299a49141c9f.png"/>
  <manifest:file-entry manifest:media-type="image/svg+xml" manifest:full-path="Pictures/6429eebfcbd2dcc1a1ba79c7f50ee4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:shop:setup:cgv"/><text:bookmark-start text:name="__RefHeading___back_officeconfiguration_and_implementation_of_a_commercial_offer_1"/><text:bookmark-start text:name="back_officeconfiguration_and_implementation_of_a_commercial_offer"/>Back Office : Configuration and implementation of a commercial offer<text:bookmark-end text:name="__RefHeading___back_officeconfiguration_and_implementation_of_a_commercial_offer_1"/><text:bookmark-end text:name="back_officeconfiguration_and_implementation_of_a_commercial_offer"/></text:h>
      <text:h text:style-name="Heading_20_2" text:outline-level="2"><text:bookmark-start text:name="__RefHeading___general_condition_of_sales_for_a_catalogue_2"/><text:bookmark-start text:name="general_condition_of_sales_for_a_catalogue"/>General condition of sales for a catalogue<text:bookmark-end text:name="__RefHeading___general_condition_of_sales_for_a_catalogue_2"/><text:bookmark-end text:name="general_condition_of_sales_for_a_catalogue"/></text:h>
      <text:h text:style-name="Heading_20_3" text:outline-level="3"><text:bookmark-start text:name="__RefHeading___access_using_sales_department_block_3"/><text:bookmark-start text:name="access_using_sales_department_block"/>Access using Sales department block<text:bookmark-end text:name="__RefHeading___access_using_sales_department_block_3"/><text:bookmark-end text:name="access_using_sales_department_block"/></text:h>
      <text:p text:style-name="Text_20_body">Link to  <text:span text:style-name="Strong_20_Emphasis">“Sales administration”</text:span> <text:a xlink:type="simple" xlink:href="https://docsen.activeprolearn.com/doku.php?id=blocks:shopaccess" text:style-name="Internet_20_link" text:visited-style-name="Visited_20_Internet_20_Link">Sales department block (Shop Access plugin)</text:a></text:p>
      <text:p text:style-name="Text_20_body"><draw:frame draw:style-name="mediacenter" draw:name="1" text:anchor-type="paragraph" draw:z-index="1" svg:width="11.006666666667cm" svg:height="3.5454166666667cm"><draw:image xlink:href="Pictures/3fc20e3501a8274b8f42068018451e3a.png" xlink:type="simple" xlink:show="embed" xlink:actuate="onLoad"/></draw:frame></text:p>
      <text:p text:style-name="Text_20_body">Next, click the gear icon next to your catalogue.</text:p>
      <text:p text:style-name="Text_20_body"><draw:frame draw:style-name="mediacenter" draw:name="2" text:anchor-type="paragraph" draw:z-index="2" svg:width="37.570833333333cm" style:rel-width="100%" svg:height="9.8425cm" style:rel-height="scale"><draw:image xlink:href="Pictures/74ab69ae410cdaebdca3299a49141c9f.png" xlink:type="simple" xlink:show="embed" xlink:actuate="onLoad"/></draw:frame></text:p>
      <text:p text:style-name="Text_20_body">Enter your general conditions of sale in the “Conditions” zone. They will apply to all the products in the catalogue.</text:p>
      <text:p text:style-name="Text_20_body"><draw:frame draw:style-name="media" draw:name="3" text:anchor-type="as-char" draw:z-index="3" svg:width="" svg:rel-width="100%" svg:height="0cm"><draw:image xlink:href="Pictures/6429eebfcbd2dcc1a1ba79c7f50ee4e4.svg" xlink:type="simple" xlink:show="embed" xlink:actuate="onLoad"/></draw:frame> <text:span text:style-name="Strong_20_Emphasis">Note :</text:span> It is possible to add general conditions of sale for a specific product,but these will overload the overall conditions of sale for the catalogue concerned.
.</text:p>
      <text:h text:style-name="Heading_20_4" text:outline-level="4"><text:bookmark-start text:name="__RefHeading___learn_more_4"/><text:bookmark-start text:name="learn_more"/>Learn more<text:bookmark-end text:name="__RefHeading___learn_more_4"/><text:bookmark-end text:name="learn_more"/></text:h>
      <text:p text:style-name="Text_20_body">[local:shop:structure:front:salesconditions|Structural item on the conditions of sale]</text:p>
      <text:p text:style-name="Horizontal_20_Line"/>
      <text:p text:style-name="Text_20_body">
<text:a xlink:type="simple" xlink:href="https://docsen.activeprolearn.com/doku.php?id=local:shop:userguide:salesadmin" text:style-name="Internet_20_link" text:visited-style-name="Visited_20_Internet_20_Link">Back to Configuration and implementation of a commercial offer</text:a> -<text:a xlink:type="simple" xlink:href="https://docsen.activeprolearn.com/doku.php?id=local:shop" text:style-name="Internet_20_link" text:visited-style-name="Visited_20_Internet_20_Link">Revenir au sommaire du composant Local Shop (Boutique)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40:36</meta:creation-date>
    <dc:creator>Generated</dc:creator>
    <dc:date>2026-09-03T03::40:36</dc:date>
    <dc:language>en-US</dc:language>
    <meta:editing-cycles>1</meta:editing-cycles>
    <meta:editing-duration>PT0S</meta:editing-duration>
    <dc:title>local:shop:setup:cgv</dc:title>
  </office:meta>
</office:document-meta>
</file>