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c20e3501a8274b8f42068018451e3a.png"/>
  <manifest:file-entry manifest:media-type="image/png" manifest:full-path="Pictures/e45278cb8ae5ca29b6af1137c9c90bdd.png"/>
  <manifest:file-entry manifest:media-type="image/png" manifest:full-path="Pictures/cd34ee59905b0ea1c031bbf9239eccb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hop:setup:catalogs"/><text:bookmark-start text:name="__RefHeading___back_officeconfiguration_and_implementation_of_a_commercial_offer_1"/><text:bookmark-start text:name="back_officeconfiguration_and_implementation_of_a_commercial_offer"/>Back Office : Configuration and implementation of a commercial offer<text:bookmark-end text:name="__RefHeading___back_officeconfiguration_and_implementation_of_a_commercial_offer_1"/><text:bookmark-end text:name="back_officeconfiguration_and_implementation_of_a_commercial_offer"/></text:h>
      <text:h text:style-name="Heading_20_2" text:outline-level="2"><text:bookmark-start text:name="__RefHeading___establish_a_product_catalogue_2"/><text:bookmark-start text:name="establish_a_product_catalogue"/>Establish a product catalogue<text:bookmark-end text:name="__RefHeading___establish_a_product_catalogue_2"/><text:bookmark-end text:name="establish_a_product_catalogue"/></text:h>
      <text:h text:style-name="Heading_20_3" text:outline-level="3"><text:bookmark-start text:name="__RefHeading___introduction_3"/><text:bookmark-start text:name="introduction"/>Introduction<text:bookmark-end text:name="__RefHeading___introduction_3"/><text:bookmark-end text:name="introduction"/></text:h>
      <text:p text:style-name="Text_20_body">A catalogue will contain a complete collection of products. These products can be individual products, bundles, or sets</text:p>
      <text:h text:style-name="Heading_20_3" text:outline-level="3"><text:bookmark-start text:name="__RefHeading___access_using_sales_department_block_4"/><text:bookmark-start text:name="access_using_sales_department_block"/>Access using Sales department block<text:bookmark-end text:name="__RefHeading___access_using_sales_department_block_4"/><text:bookmark-end text:name="access_using_sales_department_block"/></text:h>
      <text:p text:style-name="Text_20_body">Suivez le lien <text:span text:style-name="Strong_20_Emphasis">“Sales administration”</text:span> dans le bloc <text:a xlink:type="simple" xlink:href="https://docsen.activeprolearn.com/doku.php?id=blocks:shopaccess" text:style-name="Internet_20_link" text:visited-style-name="Visited_20_Internet_20_Link">Sales department (Shop Access plugin)</text:a></text:p>
      <text:p text:style-name="Text_20_body"><draw:frame draw:style-name="mediacenter" draw:name="0" text:anchor-type="paragraph" draw:z-index="0" svg:width="11.006666666667cm" svg:height="3.5454166666667cm"><draw:image xlink:href="Pictures/3fc20e3501a8274b8f42068018451e3a.png" xlink:type="simple" xlink:show="embed" xlink:actuate="onLoad"/></draw:frame></text:p>
      <text:h text:style-name="Heading_20_3" text:outline-level="3"><text:bookmark-start text:name="__RefHeading___creation_du_catalogue_5"/><text:bookmark-start text:name="creation_du_catalogue"/>Création du catalogue<text:bookmark-end text:name="__RefHeading___creation_du_catalogue_5"/><text:bookmark-end text:name="creation_du_catalogue"/></text:h>
      <text:p text:style-name="Text_20_body">Sur la page d'arrivée, cliquez sur le lien nouveau catalogue et renseignez les éléments demandés :</text:p>
      <text:list text:style-name="List_20_1" text:continue-numbering="false">
        <text:list-item>
          <text:p text:style-name="List_20_1_Content_First"> Nom : Nom libre obligatoire</text:p>
        </text:list-item>
        <text:list-item>
          <text:p text:style-name="List_20_1_Content"> Description : Descriptif général du catalogue,</text:p>
        </text:list-item>
        <text:list-item>
          <text:p text:style-name="List_20_1_Content"> Conditions générales : Conditions générales de vente à distance liées au catalogue,</text:p>
        </text:list-item>
        <text:list-item>
          <text:p text:style-name="List_20_1_Content"> Catalogue  indépendant ou maitre.  (Pour en savoir plus, <text:a xlink:type="simple" xlink:href="https://docsen.activeprolearn.com/doku.php?id=local:shop:setup:slavecats" text:style-name="Internet_20_link" text:visited-style-name="Visited_20_Internet_20_Link">Définir des catalogues esclaves, lier des catalogues</text:a>)</text:p>
        </text:list-item>
        <text:list-item>
          <text:p text:style-name="List_20_1_Content_Last"> Pays de diffusion.</text:p>
        </text:list-item>
      </text:list>
      <text:h text:style-name="Heading_20_4" text:outline-level="4"><text:bookmark-start text:name="__RefHeading___rendu_du_catalogue_6"/><text:bookmark-start text:name="rendu_du_catalogue"/>Rendu du catalogue<text:bookmark-end text:name="__RefHeading___rendu_du_catalogue_6"/><text:bookmark-end text:name="rendu_du_catalogue"/></text:h>
      <text:p text:style-name="Text_20_body">Une fois votre catalogue créé, vous le voyez dans la liste des catalogues produits, ici sur cette illustration avec le nombre de produits enregistrés en aval dans le catalogue.</text:p>
      <text:p text:style-name="Text_20_body"><draw:frame draw:style-name="mediacenter" draw:name="1" text:anchor-type="paragraph" draw:z-index="1" svg:width="35.374791666667cm" style:rel-width="100%" svg:height="8.4666666666667cm" style:rel-height="scale"><draw:image xlink:href="Pictures/e45278cb8ae5ca29b6af1137c9c90bdd.png" xlink:type="simple" xlink:show="embed" xlink:actuate="onLoad"/></draw:frame></text:p>
      <text:h text:style-name="Heading_20_3" text:outline-level="3"><text:bookmark-start text:name="__RefHeading___settings_and_modification_7"/><text:bookmark-start text:name="settings_and_modification"/>Settings and modification<text:bookmark-end text:name="__RefHeading___settings_and_modification_7"/><text:bookmark-end text:name="settings_and_modification"/></text:h>
      <text:list text:style-name="List_20_1" text:continue-numbering="false">
        <text:list-item>
          <text:p text:style-name="List_20_1_Content_First"> Name : catalogue name</text:p>
        </text:list-item>
        <text:list-item>
          <text:p text:style-name="List_20_1_Content"> Description : catalogue description text</text:p>
        </text:list-item>
        <text:list-item>
          <text:p text:style-name="List_20_1_Content"> Sales conditions : Sales conditions text for all catalogue products</text:p>
        </text:list-item>
        <text:list-item>
          <text:p text:style-name="List_20_1_Content"> Country codes list : You can restrict the country choice list by giving the list of official country codes to use.</text:p>
        </text:list-item>
        <text:list-item>
          <text:p text:style-name="List_20_1_Content"> Bill footer : Text that will appear in each bill footer</text:p>
        </text:list-item>
        <text:list-item>
          <text:p text:style-name="List_20_1_Content"> Choose catalogue status :</text:p>
        </text:list-item>
        <text:list-item>
          <text:p text:style-name="List_20_1_Content"> Standalone catalog : default status</text:p>
        </text:list-item>
        <text:list-item>
          <text:p text:style-name="List_20_1_Content"> Master catalog : if it has to be a master with slave (s)</text:p>
        </text:list-item>
        <text:list-item>
          <text:p text:style-name="List_20_1_Content_Last"> Linked to : choose a master calalogue to link to in the scrolling area</text:p>
        </text:list-item>
      </text:list>
      <text:p text:style-name="Text_20_body">Le ou les catalogues créés peuvent être modifiés via les réglages en cliquant sur la roue crantée à droite du catalogue.</text:p>
      <text:p text:style-name="Text_20_body">C'est notamment là qu'on place les conditions générales de vente à distance du catalogue qui devront être acceptées par les clients pour procéder à leur achat.</text:p>
      <text:p text:style-name="Text_20_body"><draw:frame draw:style-name="mediacenter" draw:name="2" text:anchor-type="paragraph" draw:z-index="2" svg:width="22.489583333333cm" style:rel-width="100%" svg:height="16.447973775585cm" style:rel-height="scale"><draw:image xlink:href="Pictures/cd34ee59905b0ea1c031bbf9239eccb9.png" xlink:type="simple" xlink:show="embed" xlink:actuate="onLoad"/></draw:frame></text:p>
      <text:p text:style-name="Horizontal_20_Line"/>
      <text:p text:style-name="Text_20_body">
<text:a xlink:type="simple" xlink:href="https://docsen.activeprolearn.com/doku.php?id=local:shop:userguide:salesadmin" text:style-name="Internet_20_link" text:visited-style-name="Visited_20_Internet_20_Link">Back to Configuration and implementation of a commercial offer</text:a> -
 <text:a xlink:type="simple" xlink:href="https://docsen.activeprolearn.com/doku.php?id=local:shop" text:style-name="Internet_20_link" text:visited-style-name="Visited_20_Internet_20_Link">Back to component Local Shop (Boutique)</text:a> - <text:a xlink:type="simple" xlink:href="https://docsen.activeprolearn.com/doku.php?id=start" text:style-name="Internet_20_link" text:visited-style-name="Visited_20_Internet_20_Link">Back to catalog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2::18:09</meta:creation-date>
    <dc:creator>Generated</dc:creator>
    <dc:date>2026-08-17T12::18:09</dc:date>
    <dc:language>en-US</dc:language>
    <meta:editing-cycles>1</meta:editing-cycles>
    <meta:editing-duration>PT0S</meta:editing-duration>
    <dc:title>local:shop:setup:catalogs</dc:title>
  </office:meta>
</office:document-meta>
</file>