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install"/><text:bookmark-start text:name="__RefHeading___installation_1"/><text:bookmark-start text:name="installation"/>Installation<text:bookmark-end text:name="__RefHeading___installation_1"/><text:bookmark-end text:name="installation"/></text:h>
      <text:p text:style-name="Text_20_body">Pour installer une fonction boutique sur votre Moodle, il faut procéder en quatre temps : </text:p>
      <text:p text:style-name="Text_20_body">- Installer les modules nécessaires 
- Configurer les paramètres centraux
- Constituer le front office
- Construire l'offre produits</text:p>
      <text:h text:style-name="Heading_20_3" text:outline-level="3"><text:bookmark-start text:name="__RefHeading___installation_technique_2"/><text:bookmark-start text:name="installation_technique"/>Installation technique<text:bookmark-end text:name="__RefHeading___installation_technique_2"/><text:bookmark-end text:name="installation_technique"/></text:h>
      <text:p text:style-name="Text_20_body">vous devez réunir les quatre composants suivants : </text:p>
      <text:list text:style-name="List_20_1" text:continue-numbering="false">
        <text:list-item>
          <text:p text:style-name="List_20_1_Content_First"> Plugin locaux</text:p>
          <text:list text:style-name="List_20_1">
            <text:list-item>
              <text:p text:style-name="List_20_1_Content"> local_shop (Boutique Moodle)</text:p>
            </text:list-item>
          </text:list>
        </text:list-item>
        <text:list-item>
          <text:p text:style-name="List_20_1_Content"> Blocs</text:p>
          <text:list text:style-name="List_20_1">
            <text:list-item>
              <text:p text:style-name="List_20_1_Content"> block_shop_access (Accès à la boutique)</text:p>
            </text:list-item>
            <text:list-item>
              <text:p text:style-name="List_20_1_Content"> block_shop_total (Caddie)</text:p>
            </text:list-item>
            <text:list-item>
              <text:p text:style-name="List_20_1_Content"> block_shop_bills (Facturier)</text:p>
            </text:list-item>
            <text:list-item>
              <text:p text:style-name="List_20_1_Content"> block_shop_products (Bac à produits)</text:p>
            </text:list-item>
            <text:list-item>
              <text:p text:style-name="List_20_1_Content_Last"> block_shop_course_seats (Gestion locale des sièges - optionel)</text:p>
            </text:list-item>
          </text:list>
        </text:list-item>
      </text:list>
      <text:p text:style-name="Text_20_body">Dézippez les archives dans leur répertoires respectifs (/local pour les plugins locaux, et /blocks pour les blocs).</text:p>
      <text:p text:style-name="Text_20_body">Naviguez ensuite dans les notifiication de Moodle pour installer logiquement ces composants.</text:p>
      <text:p text:style-name="Text_20_body">L'installation crée une première boutique par défaut (id = 1) qui peut être utilisée pour la mise en place d'un premier front-office. </text:p>
      <text:h text:style-name="Heading_20_3" text:outline-level="3"><text:bookmark-start text:name="__RefHeading___configuration_centrale_3"/><text:bookmark-start text:name="configuration_centrale"/>Configuration centrale<text:bookmark-end text:name="__RefHeading___configuration_centrale_3"/><text:bookmark-end text:name="configuration_centrale"/></text:h>
      <text:p text:style-name="Text_20_body">La configuration centrale vous permet notamment de fournir vos coordonnées de commerçant et mettre en place les paramètre des interfaces de paiement que vous allez utiliser. </text:p>
      <text:list text:style-name="List_20_1" text:continue-numbering="false">
        <text:list-item>
          <text:p text:style-name="LastListParagraph_List_20_1_Content_First"> <text:a xlink:type="simple" xlink:href="https://docsen.activeprolearn.com/doku.php?id=local:shop:globalconfig" text:style-name="Internet_20_link" text:visited-style-name="Visited_20_Internet_20_Link">Configuration centrale de la boutique</text:a></text:p>
        </text:list-item>
      </text:list>
      <text:h text:style-name="Heading_20_3" text:outline-level="3"><text:bookmark-start text:name="__RefHeading___mettre_en_place_le_front-office_4"/><text:bookmark-start text:name="mettre_en_place_le_front-office"/>Mettre en place le front-office<text:bookmark-end text:name="__RefHeading___mettre_en_place_le_front-office_4"/><text:bookmark-end text:name="mettre_en_place_le_front-office"/></text:h>
      <text:p text:style-name="Text_20_body">Le front office doit toujours être rattaché à une instance de boutique, qui lui fournira un catalogue de produits associés. Le front office par défaut est visitable directement par URL :</text:p>
      <text:p text:style-name="Text_20_body">&lt;code&gt;http://mon.moodle.fr/local/shop/front/view.php?view=shop&amp;shopid=1&lt;/code&gt;</text:p>
      <text:p text:style-name="Text_20_body">Vous devez cependant ajouter une instance de bloc “Caddie” (et la configurer) sur cette page pour la compléter et la rendre opérationnelle.</text:p>
      <text:p text:style-name="Text_20_body">Une fois le front-office en place, il ne reste plus qu'à programmer l'offre produit. </text:p>
      <text:h text:style-name="Heading_20_3" text:outline-level="3"><text:bookmark-start text:name="__RefHeading___construction_de_l_offre_5"/><text:bookmark-start text:name="construction_de_l_offre"/>Construction de l'offre<text:bookmark-end text:name="__RefHeading___construction_de_l_offre_5"/><text:bookmark-end text:name="construction_de_l_offre"/></text:h>
      <text:p text:style-name="Text_20_body"><text:a xlink:type="simple" xlink:href="https://docsen.activeprolearn.com/doku.php?id=local:shop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50:00</meta:creation-date>
    <dc:creator>Generated</dc:creator>
    <dc:date>2026-08-31T14::50:00</dc:date>
    <dc:language>en-US</dc:language>
    <meta:editing-cycles>1</meta:editing-cycles>
    <meta:editing-duration>PT0S</meta:editing-duration>
    <dc:title>local:shop:install</dc:title>
  </office:meta>
</office:document-meta>
</file>