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429eebfcbd2dcc1a1ba79c7f50ee4e4.svg"/>
  <manifest:file-entry manifest:media-type="image/png" manifest:full-path="Pictures/9730eb9f0de0c2842ac41d2d65d0f4d2.png"/>
  <manifest:file-entry manifest:media-type="image/png" manifest:full-path="Pictures/1e3e40029fd0d436da8e5757a85c5a50.png"/>
  <manifest:file-entry manifest:media-type="image/png" manifest:full-path="Pictures/30aaa98b2a8b0cd20e3b81d74ce49f8a.png"/>
  <manifest:file-entry manifest:media-type="image/png" manifest:full-path="Pictures/7bedd27ebfd3e8b51b2d0afa3ba735a9.png"/>
  <manifest:file-entry manifest:media-type="image/png" manifest:full-path="Pictures/e5ee575f120ddf22dcf8ab7c04c39928.png"/>
  <manifest:file-entry manifest:media-type="image/png" manifest:full-path="Pictures/29a2bd4bb40c2f696b7399d4ad0eb64e.png"/>
  <manifest:file-entry manifest:media-type="image/png" manifest:full-path="Pictures/9c894636a0e91346fa7b121bb9a210b0.png"/>
  <manifest:file-entry manifest:media-type="image/png" manifest:full-path="Pictures/59727c35ebe3657c671cef81d2c820ac.png"/>
  <manifest:file-entry manifest:media-type="image/png" manifest:full-path="Pictures/3b77f300a4b5ac2feff78344316c469e.png"/>
  <manifest:file-entry manifest:media-type="image/png" manifest:full-path="Pictures/fb4c814adab4f07f2ab54d2e99e50327.png"/>
  <manifest:file-entry manifest:media-type="image/png" manifest:full-path="Pictures/a1f0bbf43f0c6076dbff31874476266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globalconfig"/><text:bookmark-start text:name="__RefHeading___local_shopgeneral_configuration_1"/><text:bookmark-start text:name="local_shopgeneral_configuration"/>Local Shop  : General configuration<text:bookmark-end text:name="__RefHeading___local_shopgeneral_configuration_1"/><text:bookmark-end text:name="local_shopgeneral_configur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he shop must be generally configured with vendor information in order to operate. </text:p>
      <text:p text:style-name="Text_20_body">Path: Site administration/plugins/local plugins/shop</text:p>
      <text:p text:style-name="Text_20_body">The configuration involves four set sections and a certain amount of variable sections depending on the number of payment plug-ins installed. </text:p>
      <text:h text:style-name="Heading_20_3" text:outline-level="3"><text:bookmark-start text:name="__RefHeading___global_settings_3"/><text:bookmark-start text:name="global_settings"/>Global settings<text:bookmark-end text:name="__RefHeading___global_settings_3"/><text:bookmark-end text:name="global_settings"/></text:h>
      <text:list text:style-name="List_20_1" text:continue-numbering="false">
        <text:list-item>
          <text:p text:style-name="LastListParagraph_List_20_1_Content_First"> <text:span text:style-name="Strong_20_Emphasis">Default front office navigation:</text:span> This parameter indicates the sequencing order of front office screens. The shop stores all pre-purchase data during a session. This data can be in a different order according to the business or the wishes of the operator. </text:p>
        </text:list-item>
      </text:list>
      <text:p text:style-name="Text_20_body"><draw:frame draw:style-name="media" draw:name="0" text:anchor-type="as-char" draw:z-index="0" svg:width="" svg:rel-width="100%" svg:height="0cm"><draw:image xlink:href="Pictures/6429eebfcbd2dcc1a1ba79c7f50ee4e4.svg" xlink:type="simple" xlink:show="embed" xlink:actuate="onLoad"/></draw:frame>  Be careful: navigation sequence implicates all front office screens. Some combinations can generate shop malfunctions, such as, for example, attempting to display an invoice before a payment. There are consequently certain rules that need to be followed, notably: </text:p>
      <text:list text:style-name="List_20_1" text:continue-numbering="false">
        <text:list-item>
          <text:p text:style-name="List_20_1_Content_First"> Differentiate between “pre-payment” screens and “after payment” screens</text:p>
        </text:list-item>
        <text:list-item>
          <text:p text:style-name="List_20_1_Content_Last"> Provide the invoice after payment</text:p>
        </text:list-item>
      </text:list>
      <text:p text:style-name="Text_20_body"><text:span text:style-name="Strong_20_Emphasis"><text:span text:style-name="Emphasis">Pre-payment steps: </text:span> </text:span></text:p>
      <text:list text:style-name="List_20_1" text:continue-numbering="false">
        <text:list-item>
          <text:p text:style-name="List_20_1_Content_First"> <text:span text:style-name="Strong_20_Emphasis">shop :</text:span> establish the cart</text:p>
        </text:list-item>
        <text:list-item>
          <text:p text:style-name="List_20_1_Content"> <text:span text:style-name="Strong_20_Emphasis">purchaserequ :</text:span> collect product parameters</text:p>
        </text:list-item>
        <text:list-item>
          <text:p text:style-name="List_20_1_Content"> <text:span text:style-name="Strong_20_Emphasis">users :</text:span> enter information on seats</text:p>
        </text:list-item>
        <text:list-item>
          <text:p text:style-name="List_20_1_Content"> <text:span text:style-name="Strong_20_Emphasis">customer :</text:span> collect customer information / existing customer login</text:p>
        </text:list-item>
        <text:list-item>
          <text:p text:style-name="List_20_1_Content_Last"> <text:span text:style-name="Strong_20_Emphasis">order :</text:span> order summary</text:p>
        </text:list-item>
      </text:list>
      <text:p text:style-name="Text_20_body"><text:span text:style-name="Emphasis"><text:span text:style-name="Strong_20_Emphasis">Payment steps (or steps after payment):</text:span></text:span></text:p>
      <text:list text:style-name="List_20_1" text:continue-numbering="false">
        <text:list-item>
          <text:p text:style-name="List_20_1_Content_First"> <text:span text:style-name="Strong_20_Emphasis">payment :</text:span> payment or redirect to a payment interface</text:p>
        </text:list-item>
        <text:list-item>
          <text:p text:style-name="List_20_1_Content"> <text:span text:style-name="Strong_20_Emphasis">produce :</text:span> digital production of purchased products</text:p>
        </text:list-item>
        <text:list-item>
          <text:p text:style-name="List_20_1_Content_Last"> <text:span text:style-name="Strong_20_Emphasis">invoice :</text:span> presentation of invoice or pro forma invoice</text:p>
        </text:list-item>
      </text:list>
      <text:list text:style-name="List_20_1" text:continue-numbering="false">
        <text:list-item>
          <text:p text:style-name="LastListParagraph_List_20_1_Content_First"> <text:span text:style-name="Strong_20_Emphasis">Default currency :</text:span> Selects the currency given for the shop.</text:p>
        </text:list-item>
      </text:list>
      <text:p text:style-name="Text_20_body"><draw:frame draw:style-name="media" draw:name="1" text:anchor-type="as-char" draw:z-index="1" svg:width="" svg:rel-width="100%" svg:height="0cm"><draw:image xlink:href="Pictures/6429eebfcbd2dcc1a1ba79c7f50ee4e4.svg" xlink:type="simple" xlink:show="embed" xlink:actuate="onLoad"/></draw:frame> Note : The multi-currency shop operation is planned, but still requires some finalisation. (Utilisation de plusieurs devises dans la même instance de catalogue.)</text:p>
      <text:list text:style-name="List_20_1" text:continue-numbering="false">
        <text:list-item>
          <text:p text:style-name="LastListParagraph_List_20_1_Content_First"> <text:span text:style-name="Strong_20_Emphasis">Test mode :</text:span> Si ce mode est activé, alors toutes les interfaces de paiement activées le sont sur les paramètres de bac à sable des différents partenaires de paiement. De plus l'usage de la phase de paiement est interdite aux personnes non connectées et non administrateur. Cependant, les transactions effectuées en mode test généreront des enregistrements effectifs de factures et de produits. Il peut être nécessaire de procéder à une réinitialisation des transactions avant la mise en production effective de la boutique.</text:p>
        </text:list-item>
      </text:list>
      <text:list text:style-name="List_20_1" text:continue-numbering="false">
        <text:list-item>
          <text:p text:style-name="LastListParagraph_List_20_1_Content_First"> If this mode is enabled, then all payment interfaces are enabled based on the sandbox parameters of the different payment partners. Furthermore, persons who are not logged in or who are not administrators are prohibited from payment phase use. Transactions made in test mode however will generate actual records of invoices and products. Transactions might have to be reinitialised before the shop is actually in production.</text:p>
        </text:list-item>
      </text:list>
      <text:list text:style-name="List_20_1" text:continue-numbering="false">
        <text:list-item>
          <text:p text:style-name="LastListParagraph_List_20_1_Content_First"> <text:span text:style-name="Strong_20_Emphasis">Test lock override :</text:span> Si ce mode est activé, alors le verrouillage des achats en mode test est levé,  pour aller au bout d'une transaction.</text:p>
        </text:list-item>
      </text:list>
      <text:list text:style-name="List_20_1" text:continue-numbering="false">
        <text:list-item>
          <text:p text:style-name="LastListParagraph_List_20_1_Content_First"> <text:span text:style-name="Strong_20_Emphasis">Max items :</text:span> Determine the max. size of list displays in the back office.</text:p>
        </text:list-item>
      </text:list>
      <text:list text:style-name="List_20_1" text:continue-numbering="false">
        <text:list-item>
          <text:p text:style-name="LastListParagraph_List_20_1_Content_First"> <text:span text:style-name="Strong_20_Emphasis">Hide products if  not available :</text:span> Défaut : No. If enabled, unavailable products (because of checking rules, despite still being advertised for sale) will not be displayed at all. Otherwise, the products will be displayed masked and without the order button.</text:p>
        </text:list-item>
      </text:list>
      <text:p text:style-name="Text_20_body"><draw:frame draw:style-name="mediacenter" draw:name="2" text:anchor-type="paragraph" draw:z-index="2" svg:width="22.489583333333cm" style:rel-width="100%" svg:height="8.9401507336084cm" style:rel-height="scale"><draw:image xlink:href="Pictures/9730eb9f0de0c2842ac41d2d65d0f4d2.png" xlink:type="simple" xlink:show="embed" xlink:actuate="onLoad"/></draw:frame></text:p>
      <text:p text:style-name="Horizontal_20_Line"/>
      <text:h text:style-name="Heading_20_3" text:outline-level="3"><text:bookmark-start text:name="__RefHeading___discount_settings_4"/><text:bookmark-start text:name="discount_settings"/>Discount settings<text:bookmark-end text:name="__RefHeading___discount_settings_4"/><text:bookmark-end text:name="discount_settings"/></text:h>
      <text:p text:style-name="Text_20_body">The Moodle shop handles a three-tiered discount system. A discount can only be attributed by logged in users based on certain capabilities at system level. </text:p>
      <text:p text:style-name="Text_20_body">The discount is applied to the order total and is triggered by a sales threshold. A customer can benefit from a more or less significant discount according to the level of discount they earn by right, but the trigger threshold remains unique. (You cannot tier up different automatic discounts according to cart amount). </text:p>
      <text:p text:style-name="Text_20_body">To modulate prices according to local quantities with a product, view the settings for a single product. 
Only one discount threshold can be applied at a time (discounts are therefore not cumulative). </text:p>
      <text:list text:style-name="List_20_1" text:continue-numbering="false">
        <text:list-item>
          <text:p text:style-name="List_20_1_Content_First"> <text:span text:style-name="Strong_20_Emphasis">Discount threshold:</text:span> This threshold must be provided in current shop currency. Users must have <text:span text:style-name="Emphasis"><text:span text:style-name="Strong_20_Emphasis">local/shop:discountagreed</text:span></text:span> capability to benefit from it.</text:p>
        </text:list-item>
        <text:list-item>
          <text:p text:style-name="List_20_1_Content"> <text:span text:style-name="Strong_20_Emphasis">Discount rate:</text:span> Is expressed as a % of total order amount.</text:p>
        </text:list-item>
        <text:list-item>
          <text:p text:style-name="List_20_1_Content"> <text:span text:style-name="Strong_20_Emphasis">Second discount rate: </text:span> This rate is applied to logged in users with <text:span text:style-name="Emphasis">local/shop:seconddiscountagreed</text:span>capability. You can, for example, create a site role with this capability and have this role attributed via a badge to identify preferred customers.</text:p>
        </text:list-item>
        <text:list-item>
          <text:p text:style-name="List_20_1_Content_Last"> <text:span text:style-name="Strong_20_Emphasis">Third discount rate:</text:span> Likewise, a third discount rate can be triggered for  <text:span text:style-name="Strong_20_Emphasis"><text:span text:style-name="Emphasis">local/shop:thirddiscountagreed</text:span></text:span>capability.</text:p>
        </text:list-item>
      </text:list>
      <text:p text:style-name="Text_20_body"><draw:frame draw:style-name="mediacenter" draw:name="3" text:anchor-type="paragraph" draw:z-index="3" svg:width="22.489583333333cm" style:rel-width="100%" svg:height="7.6971647742633cm" style:rel-height="scale"><draw:image xlink:href="Pictures/1e3e40029fd0d436da8e5757a85c5a50.png" xlink:type="simple" xlink:show="embed" xlink:actuate="onLoad"/></draw:frame></text:p>
      <text:p text:style-name="Horizontal_20_Line"/>
      <text:h text:style-name="Heading_20_3" text:outline-level="3"><text:bookmark-start text:name="__RefHeading___information_about_vendor_s_identity_5"/><text:bookmark-start text:name="information_about_vendor_s_identity"/>Information about vendor's identity<text:bookmark-end text:name="__RefHeading___information_about_vendor_s_identity_5"/><text:bookmark-end text:name="information_about_vendor_s_identity"/></text:h>
      <text:list text:style-name="List_20_1" text:continue-numbering="false">
        <text:list-item>
          <text:p text:style-name="List_20_1_Content_First"> Vendor name: Vendor name displayed on screens</text:p>
        </text:list-item>
        <text:list-item>
          <text:p text:style-name="List_20_1_Content"> Vendor address: Mailing address displayed </text:p>
        </text:list-item>
        <text:list-item>
          <text:p text:style-name="List_20_1_Content"> Postal code: Postal code displayed </text:p>
        </text:list-item>
        <text:list-item>
          <text:p text:style-name="List_20_1_Content"> Vendor city/town: City/town displayed on screens</text:p>
        </text:list-item>
        <text:list-item>
          <text:p text:style-name="List_20_1_Content"> Vendor country: Country displayed</text:p>
        </text:list-item>
        <text:list-item>
          <text:p text:style-name="List_20_1_Content"> Vendor email: Direct email</text:p>
        </text:list-item>
        <text:list-item>
          <text:p text:style-name="List_20_1_Content"> Email support: Support contacts on screen or on documents</text:p>
        </text:list-item>
        <text:list-item>
          <text:p text:style-name="List_20_1_Content_Last"> Telephone support</text:p>
        </text:list-item>
      </text:list>
      <text:p text:style-name="Text_20_body">Lastly, accounting information is used to display any different data on documents produced (purchase orders, pro forma invoices, invoices, etc.) </text:p>
      <text:list text:style-name="List_20_1" text:continue-numbering="false">
        <text:list-item>
          <text:p text:style-name="List_20_1_Content_First"> Vendor identifier: Register of business names identifier or any other official vendor identifier.</text:p>
        </text:list-item>
        <text:list-item>
          <text:p text:style-name="List_20_1_Content"> Vendor accounts department address: Official address appearing on documents.</text:p>
        </text:list-item>
        <text:list-item>
          <text:p text:style-name="List_20_1_Content"> Accounts department postal code: Postal Code appearing on documents.</text:p>
        </text:list-item>
        <text:list-item>
          <text:p text:style-name="List_20_1_Content"> Accounts department city/town: City/town appearing on documents.</text:p>
        </text:list-item>
        <text:list-item>
          <text:p text:style-name="List_20_1_Content_Last"> Accounts department country: Country appearing on documents.</text:p>
        </text:list-item>
      </text:list>
      <text:p text:style-name="Text_20_body"><draw:frame draw:style-name="mediacenter" draw:name="4" text:anchor-type="paragraph" draw:z-index="4" svg:width="22.489583333333cm" style:rel-width="100%" svg:height="28.912455861582cm" style:rel-height="scale"><draw:image xlink:href="Pictures/30aaa98b2a8b0cd20e3b81d74ce49f8a.png" xlink:type="simple" xlink:show="embed" xlink:actuate="onLoad"/></draw:frame></text:p>
      <text:p text:style-name="Horizontal_20_Line"/>
      <text:h text:style-name="Heading_20_3" text:outline-level="3"><text:bookmark-start text:name="__RefHeading___settings_related_to_payment_plug-ins_6"/><text:bookmark-start text:name="settings_related_to_payment_plug-ins"/>Settings related to payment plug-ins<text:bookmark-end text:name="__RefHeading___settings_related_to_payment_plug-ins_6"/><text:bookmark-end text:name="settings_related_to_payment_plug-ins"/></text:h>
      <text:p text:style-name="Text_20_body">Each installed payment plug-in can add a set of parameters dedicated to this plug-in functioning. Here are some examples. </text:p>
      <text:h text:style-name="Heading_20_4" text:outline-level="4"><text:bookmark-start text:name="__RefHeading___mercanet_configuration_option_7"/><text:bookmark-start text:name="mercanet_configuration_option"/>Mercanet configuration option<text:bookmark-end text:name="__RefHeading___mercanet_configuration_option_7"/><text:bookmark-end text:name="mercanet_configuration_option"/></text:h>
      <text:p text:style-name="Text_20_body">The Mercanet interface is the interface used by BNP and banks in that same group.  </text:p>
      <text:p text:style-name="Text_20_body"><draw:frame draw:style-name="mediacenter" draw:name="5" text:anchor-type="paragraph" draw:z-index="5" svg:width="17.197916666667cm" style:rel-width="100%" svg:height="9.2821632420091cm" style:rel-height="scale"><draw:image xlink:href="Pictures/7bedd27ebfd3e8b51b2d0afa3ba735a9.png" xlink:type="simple" xlink:show="embed" xlink:actuate="onLoad"/></draw:frame></text:p>
      <text:h text:style-name="Heading_20_4" text:outline-level="4"><text:bookmark-start text:name="__RefHeading___ogone_configuration_option_8"/><text:bookmark-start text:name="ogone_configuration_option"/>Ogone configuration option<text:bookmark-end text:name="__RefHeading___ogone_configuration_option_8"/><text:bookmark-end text:name="ogone_configuration_option"/></text:h>
      <text:p text:style-name="Text_20_body">Ogone (now Ingénico), is a multi-bank payment intermediary that can centralise payments received via a unique interface for several different banking systems. </text:p>
      <text:p text:style-name="Text_20_body"><draw:frame draw:style-name="mediacenter" draw:name="6" text:anchor-type="paragraph" draw:z-index="6" svg:width="22.489583333333cm" style:rel-width="100%" svg:height="8.3056243881547cm" style:rel-height="scale"><draw:image xlink:href="Pictures/e5ee575f120ddf22dcf8ab7c04c39928.png" xlink:type="simple" xlink:show="embed" xlink:actuate="onLoad"/></draw:frame></text:p>
      <text:h text:style-name="Heading_20_4" text:outline-level="4"><text:bookmark-start text:name="__RefHeading___paypal_9"/><text:bookmark-start text:name="paypal"/>Paypal<text:bookmark-end text:name="__RefHeading___paypal_9"/><text:bookmark-end text:name="paypal"/></text:h>
      <text:p text:style-name="Text_20_body"><draw:frame draw:style-name="mediacenter" draw:name="7" text:anchor-type="paragraph" draw:z-index="7" svg:width="22.489583333333cm" style:rel-width="100%" svg:height="7.6731055198668cm" style:rel-height="scale"><draw:image xlink:href="Pictures/29a2bd4bb40c2f696b7399d4ad0eb64e.png" xlink:type="simple" xlink:show="embed" xlink:actuate="onLoad"/></draw:frame></text:p>
      <text:h text:style-name="Heading_20_4" text:outline-level="4"><text:bookmark-start text:name="__RefHeading___system_pay_plus_10"/><text:bookmark-start text:name="system_pay_plus"/>System Pay PLUS<text:bookmark-end text:name="__RefHeading___system_pay_plus_10"/><text:bookmark-end text:name="system_pay_plus"/></text:h>
      <text:p text:style-name="Text_20_body">System Pay PLUS, developed by ATOS, is the payment system used by Caisse d'Epargne, the Banques Populaires, and banks in that group. </text:p>
      <text:p text:style-name="Text_20_body"><draw:frame draw:style-name="mediacenter" draw:name="8" text:anchor-type="paragraph" draw:z-index="8" svg:width="22.489583333333cm" style:rel-width="100%" svg:height="16.87793777884cm" style:rel-height="scale"><draw:image xlink:href="Pictures/9c894636a0e91346fa7b121bb9a210b0.png" xlink:type="simple" xlink:show="embed" xlink:actuate="onLoad"/></draw:frame></text:p>
      <text:p text:style-name="Horizontal_20_Line"/>
      <text:h text:style-name="Heading_20_3" text:outline-level="3"><text:bookmark-start text:name="__RefHeading___notifications_11"/><text:bookmark-start text:name="notifications"/>Notifications<text:bookmark-end text:name="__RefHeading___notifications_11"/><text:bookmark-end text:name="notifications"/></text:h>
      <text:list text:style-name="List_20_1" text:continue-numbering="false">
        <text:list-item>
          <text:p text:style-name="LastListParagraph_List_20_1_Content_First"> <text:span text:style-name="Strong_20_Emphasis">Pre sales notifications :</text:span> To enable or disable pre sale e-mail notifications</text:p>
        </text:list-item>
      </text:list>
      <text:p text:style-name="Text_20_body"><draw:frame draw:style-name="mediacenter" draw:name="9" text:anchor-type="paragraph" draw:z-index="9" svg:width="22.489583333333cm" style:rel-width="100%" svg:height="4.8644135802469cm" style:rel-height="scale"><draw:image xlink:href="Pictures/59727c35ebe3657c671cef81d2c820ac.png" xlink:type="simple" xlink:show="embed" xlink:actuate="onLoad"/></draw:frame></text:p>
      <text:p text:style-name="Horizontal_20_Line"/>
      <text:h text:style-name="Heading_20_3" text:outline-level="3"><text:bookmark-start text:name="__RefHeading___reseller_banking_information_12"/><text:bookmark-start text:name="reseller_banking_information"/>Reseller banking information<text:bookmark-end text:name="__RefHeading___reseller_banking_information_12"/><text:bookmark-end text:name="reseller_banking_information"/></text:h>
      <text:h text:style-name="Heading_20_4" text:outline-level="4"><text:bookmark-start text:name="__RefHeading___introduction_13"/><text:bookmark-start text:name="introduction1"/>Introduction<text:bookmark-end text:name="__RefHeading___introduction_13"/><text:bookmark-end text:name="introduction1"/></text:h>
      <text:p text:style-name="Text_20_body">The vendor’s banking information is used for offline payment procedures to provide bank details for interbank transfers or for issuing cheques. This information is found in your bank documentation. </text:p>
      <text:list text:style-name="List_20_1" text:continue-numbering="false">
        <text:list-item>
          <text:p text:style-name="List_20_1_Content_First"> Bank name</text:p>
        </text:list-item>
        <text:list-item>
          <text:p text:style-name="List_20_1_Content"> Bank code</text:p>
        </text:list-item>
        <text:list-item>
          <text:p text:style-name="List_20_1_Content"> Branch code</text:p>
        </text:list-item>
        <text:list-item>
          <text:p text:style-name="List_20_1_Content"> Account code</text:p>
        </text:list-item>
        <text:list-item>
          <text:p text:style-name="List_20_1_Content"> RIB control key</text:p>
        </text:list-item>
        <text:list-item>
          <text:p text:style-name="List_20_1_Content"> IBAN code</text:p>
        </text:list-item>
        <text:list-item>
          <text:p text:style-name="List_20_1_Content"> BIC code</text:p>
        </text:list-item>
        <text:list-item>
          <text:p text:style-name="List_20_1_Content_Last"> Intra-community VAT number</text:p>
        </text:list-item>
      </text:list>
      <text:p text:style-name="Text_20_body"><draw:frame draw:style-name="mediacenter" draw:name="10" text:anchor-type="paragraph" draw:z-index="10" svg:width="17.197916666667cm" style:rel-width="100%" svg:height="17.871889076577cm" style:rel-height="scale"><draw:image xlink:href="Pictures/3b77f300a4b5ac2feff78344316c469e.png" xlink:type="simple" xlink:show="embed" xlink:actuate="onLoad"/></draw:frame></text:p>
      <text:p text:style-name="Horizontal_20_Line"/>
      <text:h text:style-name="Heading_20_3" text:outline-level="3"><text:bookmark-start text:name="__RefHeading___appareance_14"/><text:bookmark-start text:name="appareance"/>Appareance<text:bookmark-end text:name="__RefHeading___appareance_14"/><text:bookmark-end text:name="appareance"/></text:h>
      <text:p text:style-name="Text_20_body"><draw:frame draw:style-name="mediacenter" draw:name="11" text:anchor-type="paragraph" draw:z-index="11" svg:width="22.489583333333cm" style:rel-width="100%" svg:height="17.335720486111cm" style:rel-height="scale"><draw:image xlink:href="Pictures/fb4c814adab4f07f2ab54d2e99e50327.png" xlink:type="simple" xlink:show="embed" xlink:actuate="onLoad"/></draw:frame></text:p>
      <text:p text:style-name="Horizontal_20_Line"/>
      <text:h text:style-name="Heading_20_3" text:outline-level="3"><text:bookmark-start text:name="__RefHeading___experimental_15"/><text:bookmark-start text:name="experimental"/>Experimental<text:bookmark-end text:name="__RefHeading___experimental_15"/><text:bookmark-end text:name="experimental"/></text:h>
      <text:p text:style-name="Text_20_body">These features are enabled but still subject to change. </text:p>
      <text:list text:style-name="List_20_1" text:continue-numbering="false">
        <text:list-item>
          <text:p text:style-name="List_20_1_Content_First"> <text:span text:style-name="Strong_20_Emphasis">Use shipping :</text:span> Default: No: If enabled, delivery charges are handled.</text:p>
        </text:list-item>
        <text:list-item>
          <text:p text:style-name="List_20_1_Content"> <text:span text:style-name="Strong_20_Emphasis">Use sales delegation:</text:span> Default: No: If enabled, users can own products and sell them on their own behalf.</text:p>
        </text:list-item>
        <text:list-item>
          <text:p text:style-name="List_20_1_Content"> <text:span text:style-name="Strong_20_Emphasis">Use master/slave catalogues:</text:span> Default: No. If enabled, master/slave catalogues are handled.</text:p>
        </text:list-item>
        <text:list-item>
          <text:p text:style-name="List_20_1_Content_Last"> <text:span text:style-name="Strong_20_Emphasis">Use renewable products:</text:span> Default: No: If enabled, renewable products are handled.</text:p>
        </text:list-item>
      </text:list>
      <text:p text:style-name="Text_20_body"><draw:frame draw:style-name="mediacenter" draw:name="12" text:anchor-type="paragraph" draw:z-index="12" svg:width="22.489583333333cm" style:rel-width="100%" svg:height="10.580853639488cm" style:rel-height="scale"><draw:image xlink:href="Pictures/a1f0bbf43f0c6076dbff318744762663.png" xlink:type="simple" xlink:show="embed" xlink:actuate="onLoad"/></draw:frame>
</text:p>
      <text:p text:style-name="Horizontal_20_Line"/>
      <text:h text:style-name="Heading_20_3" text:outline-level="3"><text:bookmark-start text:name="__RefHeading___credits_16"/><text:bookmark-start text:name="credits"/>Credits<text:bookmark-end text:name="__RefHeading___credits_16"/><text:bookmark-end text:name="credits"/></text:h>
      <text:list text:style-name="List_20_1" text:continue-numbering="false">
        <text:list-item>
          <text:p text:style-name="List_20_1_Content_First"> Valéry Frémaux (valery@activeprolearn.com) Conception - Developments</text:p>
        </text:list-item>
        <text:list-item>
          <text:p text:style-name="List_20_1_Content_Last"> Florence Labord (florence@activeprolearn.com) Revue Fonctionnelle - Tests</text:p>
        </text:list-item>
      </text:list>
      <text:p text:style-name="Text_20_body"><text:a xlink:type="simple" xlink:href="https://docsen.activeprolearn.com/doku.php?id=local:shop" text:style-name="Internet_20_link" text:visited-style-name="Visited_20_Internet_20_Link">back to local shop composant</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2:05</meta:creation-date>
    <dc:creator>Generated</dc:creator>
    <dc:date>2026-08-24T02::42:05</dc:date>
    <dc:language>en-US</dc:language>
    <meta:editing-cycles>1</meta:editing-cycles>
    <meta:editing-duration>PT0S</meta:editing-duration>
    <dc:title>local:shop:globalconfig</dc:title>
  </office:meta>
</office:document-meta>
</file>