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aplplot"/><text:bookmark-start text:name="__RefHeading___apl_shared_plugins_1"/><text:bookmark-start text:name="apl_shared_plugins"/>APL Shared plugins<text:bookmark-end text:name="__RefHeading___apl_shared_plugins_1"/><text:bookmark-end text:name="apl_shared_plugins"/></text:h>
      <text:h text:style-name="Heading_20_2" text:outline-level="2"><text:bookmark-start text:name="__RefHeading___aplplotadditional_libraries_for_graphing_2"/><text:bookmark-start text:name="aplplotadditional_libraries_for_graphing"/>APLPlot : Additional libraries for graphing<text:bookmark-end text:name="__RefHeading___aplplotadditional_libraries_for_graphing_2"/><text:bookmark-end text:name="aplplotadditional_libraries_for_graph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04:21</meta:creation-date>
    <dc:creator>Generated</dc:creator>
    <dc:date>2026-08-30T05::04:21</dc:date>
    <dc:language>en-US</dc:language>
    <meta:editing-cycles>1</meta:editing-cycles>
    <meta:editing-duration>PT0S</meta:editing-duration>
    <dc:title>local:aplplot</dc:title>
  </office:meta>
</office:document-meta>
</file>