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c517ee5ff456163db24cac66f479d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cal:aplpdf:technique"/><text:bookmark-start text:name="__RefHeading___apl_shared_libraries_1"/><text:bookmark-start text:name="apl_shared_libraries"/>APL Shared libraries<text:bookmark-end text:name="__RefHeading___apl_shared_libraries_1"/><text:bookmark-end text:name="apl_shared_libraries"/></text:h>
      <text:h text:style-name="Heading_20_2" text:outline-level="2"><text:bookmark-start text:name="__RefHeading___aplplottechnical_guide_2"/><text:bookmark-start text:name="aplplottechnical_guide"/>APLPlot : Technical guide<text:bookmark-end text:name="__RefHeading___aplplottechnical_guide_2"/><text:bookmark-end text:name="aplplottechnical_guide"/></text:h>
      <text:h text:style-name="Heading_20_3" text:outline-level="3"><text:bookmark-start text:name="__RefHeading___preliminary_3"/><text:bookmark-start text:name="preliminary"/>Preliminary<text:bookmark-end text:name="__RefHeading___preliminary_3"/><text:bookmark-end text:name="preliminary"/></text:h>
      <text:p text:style-name="Text_20_body">Local APLPlot library is a “living” library, accumulating our own needs of generic ploting facilities for our projects. Thus it is an active library subject to changes, evolution, specially in adding more configuration wrappers to the underlying library it uses. We will very probably work essentially in additive mode, i.e. mostly adding new configuration entries to improve our flexibility, but with sufficuent defaults to preserve previous behaviours.</text:p>
      <text:p text:style-name="Text_20_body">The below settings are “at the moment” settings and will be subject to change.</text:p>
      <text:h text:style-name="Heading_20_3" text:outline-level="3"><text:bookmark-start text:name="__RefHeading___global_settings_4"/><text:bookmark-start text:name="global_settings"/>global settings<text:bookmark-end text:name="__RefHeading___global_settings_4"/><text:bookmark-end text:name="global_settings"/></text:h>
      <text:p text:style-name="Text_20_body"><draw:frame draw:style-name="mediacenter" draw:name="0" text:anchor-type="paragraph" draw:z-index="0" svg:width="21.166666666667cm" style:rel-width="100%" svg:height="7.6754526091587cm" style:rel-height="scale"><draw:image xlink:href="Pictures/2fc517ee5ff456163db24cac66f479d6.png" xlink:type="simple" xlink:show="embed" xlink:actuate="onLoad"/></draw:frame></text:p>
      <text:h text:style-name="Heading_20_4" text:outline-level="4"><text:bookmark-start text:name="__RefHeading___jqplot_simple_donut_colors_5"/><text:bookmark-start text:name="jqplot_simple_donut_colors"/>JQPlot simple donut colors<text:bookmark-end text:name="__RefHeading___jqplot_simple_donut_colors_5"/><text:bookmark-end text:name="jqplot_simple_donut_colors"/></text:h>
      <text:p text:style-name="Text_20_body">for those plugins who needs donuts, this setting let tune the default first colors used by donuts data categories. Give a list of colors that will be applied to first data categories in order. Above this color set, arbitrary colors will be generated.</text:p>
      <text:h text:style-name="Heading_20_4" text:outline-level="4"><text:bookmark-start text:name="__RefHeading___jqplot_graph_shadows_6"/><text:bookmark-start text:name="jqplot_graph_shadows"/>JQPlot graph shadows<text:bookmark-end text:name="__RefHeading___jqplot_graph_shadows_6"/><text:bookmark-end text:name="jqplot_graph_shadows"/></text:h>
      <text:p text:style-name="Text_20_body">Globally enables shadows on grap (JQPlot) objects.</text:p>
      <text:h text:style-name="Heading_20_4" text:outline-level="4"><text:bookmark-start text:name="__RefHeading___google_maps_sku_api_key_7"/><text:bookmark-start text:name="google_maps_sku_api_key"/>Google Maps SKU API Key<text:bookmark-end text:name="__RefHeading___google_maps_sku_api_key_7"/><text:bookmark-end text:name="google_maps_sku_api_key"/></text:h>
      <text:p text:style-name="Text_20_body">This is your client API key to GoogleMaps for those plugins which use googla API (<text:a xlink:type="simple" xlink:href="https://docsen.activeprolearn.com/doku.php?id=blocks:dashboard" text:style-name="Internet_20_link" text:visited-style-name="Visited_20_Internet_20_Link">Dashboard element block</text:a> does, at the moment) </text:p>
      <text:p text:style-name="Text_20_body"><text:a xlink:type="simple" xlink:href="https://docsen.activeprolearn.com/doku.php?id=local:aplplot" text:style-name="Internet_20_link" text:visited-style-name="Visited_20_Internet_20_Link">Back to APLPlot index</text:a> - <text:a xlink:type="simple" xlink:href="https://docsen.activeprolearn.com/doku.php?id=start" text:style-name="Internet_20_link" text:visited-style-name="Visited_20_Internet_20_Link">Back to plugins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0::36:53</meta:creation-date>
    <dc:creator>Generated</dc:creator>
    <dc:date>2026-08-29T00::36:53</dc:date>
    <dc:language>en-US</dc:language>
    <meta:editing-cycles>1</meta:editing-cycles>
    <meta:editing-duration>PT0S</meta:editing-duration>
    <dc:title>local:aplpdf:technique</dc:title>
  </office:meta>
</office:document-meta>
</file>