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aplcore:technicalguide"/><text:bookmark-start text:name="__RefHeading___apl_coreconfiguring_additional_user_documentation_for_apl_plugins_1"/><text:bookmark-start text:name="apl_coreconfiguring_additional_user_documentation_for_apl_plugins"/>APL Core: Configuring additional user documentation for APL plugins<text:bookmark-end text:name="__RefHeading___apl_coreconfiguring_additional_user_documentation_for_apl_plugins_1"/><text:bookmark-end text:name="apl_coreconfiguring_additional_user_documentation_for_apl_plugins"/></text:h>
      <text:p text:style-name="Text_20_body">Some ActiveProLearn plugins provide access to an enriched documentation provided in addition to TMA support. The following parameters allows configuring access to this documentation.</text:p>
      <text:p text:style-name="Text_20_body">Access to the extended documentation requires:</text:p>
      <text:list text:style-name="List_20_1" text:continue-numbering="false">
        <text:list-item>
          <text:p text:style-name="List_20_1_Content_First"> A subscriber identifier provided by APL in addition to your products</text:p>
        </text:list-item>
        <text:list-item>
          <text:p text:style-name="List_20_1_Content"> A public key provided by APL and corresponding to your subscriber ID</text:p>
        </text:list-item>
        <text:list-item>
          <text:p text:style-name="List_20_1_Content_Last"> Adequate documentation routing for APL plugins assumes an addition of code (patch) in the standard moodle code. If this patch is not present, the “standard” documentation of Moodle will still be accessible through the contextual documentation link.</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3::04:48</meta:creation-date>
    <dc:creator>Generated</dc:creator>
    <dc:date>2026-09-13T03::04:48</dc:date>
    <dc:language>en-US</dc:language>
    <meta:editing-cycles>1</meta:editing-cycles>
    <meta:editing-duration>PT0S</meta:editing-duration>
    <dc:title>local:aplcore:technicalguide</dc:title>
  </office:meta>
</office:document-meta>
</file>