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d2298a8b54a711100fee64c205fa8a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ormatpageuse"/><text:bookmark-start text:name="__RefHeading___guide_d_utilisation_1"/><text:bookmark-start text:name="guide_d_utilisation"/>Guide d'utilisation<text:bookmark-end text:name="__RefHeading___guide_d_utilisation_1"/><text:bookmark-end text:name="guide_d_utilisation"/></text:h>
      <text:p text:style-name="Text_20_body">En haut à gauche, vous trouvez le fil d'Ariane qui va vous permettre de situer votre position sur le site. (cf.copie d'écran ci-dessous)
A gauche le sommaire facilite la navigation. Vous avez accès aux différentes pages du cours. 
La zone centrale constitue le contenu de la page de cours sur laquelle vous êtes. 
Nous avons ajouté l'élément de cours <text:a xlink:type="simple" xlink:href="https://docsen.activeprolearn.com/doku.php?id=modcustomlabelssequenceheading" text:style-name="Internet_20_link" text:visited-style-name="Visited_20_Internet_20_Link">Titre de séquence</text:a> “Accueil”. Il est possible d'ajouter différents <text:a xlink:type="simple" xlink:href="https://docsen.activeprolearn.com/doku.php?id=modcustomlabels" text:style-name="Internet_20_link" text:visited-style-name="Visited_20_Internet_20_Link">éléments de cours</text:a>.</text:p>
      <text:p text:style-name="Text_20_body"><draw:frame draw:style-name="media" draw:name="0" text:anchor-type="as-char" draw:z-index="0" svg:width="13.229166666667cm" svg:height="6.0865283613445cm"><draw:image xlink:href="Pictures/3d2298a8b54a711100fee64c205fa8af.png" xlink:type="simple" xlink:show="embed" xlink:actuate="onLoad"/></draw:frame></text:p>
      <text:list text:style-name="List_20_1" text:continue-numbering="false">
        <text:list-item>
          <text:p text:style-name="List_20_1_Content_First"> <text:a xlink:type="simple" xlink:href="https://docsen.activeprolearn.com/doku.php?id=addformatpage" text:style-name="Internet_20_link" text:visited-style-name="Visited_20_Internet_20_Link">Ajouter un cours au format page</text:a></text:p>
        </text:list-item>
        <text:list-item>
          <text:p text:style-name="List_20_1_Content"> <text:a xlink:type="simple" xlink:href="https://docsen.activeprolearn.com/doku.php?id=createpageformatpage" text:style-name="Internet_20_link" text:visited-style-name="Visited_20_Internet_20_Link">Créer une page</text:a></text:p>
        </text:list-item>
        <text:list-item>
          <text:p text:style-name="List_20_1_Content"> <text:a xlink:type="simple" xlink:href="https://docsen.activeprolearn.com/doku.php?id=organisationpagesformatpage" text:style-name="Internet_20_link" text:visited-style-name="Visited_20_Internet_20_Link">Organiser les pages</text:a></text:p>
        </text:list-item>
        <text:list-item>
          <text:p text:style-name="List_20_1_Content_Last"> <text:a xlink:type="simple" xlink:href="https://docsen.activeprolearn.com/doku.php?id=duplicatepagesformatpage" text:style-name="Internet_20_link" text:visited-style-name="Visited_20_Internet_20_Link">Dupliquer les pages</text:a></text:p>
        </text:list-item>
      </text:list>
      <text:p text:style-name="Text_20_body"><text:a xlink:type="simple" xlink:href="#formatpageuse" text:style-name="Local_20_link" text:visited-style-name="Visited_20_Local_20_Link">Revenir au format pag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23::53:53</meta:creation-date>
    <dc:creator>Generated</dc:creator>
    <dc:date>2026-08-30T23::53:53</dc:date>
    <dc:language>en-US</dc:language>
    <meta:editing-cycles>1</meta:editing-cycles>
    <meta:editing-duration>PT0S</meta:editing-duration>
    <dc:title>formatpageuse</dc:title>
  </office:meta>
</office:document-meta>
</file>