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2233ea8a1662f69897f16479ddd16a.jpg"/>
  <manifest:file-entry manifest:media-type="image/jpeg" manifest:full-path="Pictures/65337a916b2dc06012c01569c5f73cc9.jpg"/>
  <manifest:file-entry manifest:media-type="image/jpeg" manifest:full-path="Pictures/58b5fa159c8cd512e03bade988f8aea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format/page/logo-apl.png" xlink:type="simple" xlink:show="embed" xlink:actuate="onLoad"/></draw:frame></text:p>
      <text:h text:style-name="Heading_20_2" text:outline-level="2"><text:bookmark text:name="format:page:pageoperations"/><text:bookmark-start text:name="__RefHeading___manage_pages_1"/><text:bookmark-start text:name="manage_pages"/>Manage pages<text:bookmark-end text:name="__RefHeading___manage_pages_1"/><text:bookmark-end text:name="manage_pages"/></text:h>
      <text:h text:style-name="Heading_20_2" text:outline-level="2"><text:bookmark-start text:name="__RefHeading___course_page_format_2"/><text:bookmark-start text:name="course_page_format"/>Course page format<text:bookmark-end text:name="__RefHeading___course_page_format_2"/><text:bookmark-end text:name="course_page_format"/></text:h>
      <text:h text:style-name="Heading_20_3" text:outline-level="3"><text:bookmark-start text:name="__RefHeading___global_page_management_view_3"/><text:bookmark-start text:name="global_page_management_view"/>Global page management view<text:bookmark-end text:name="__RefHeading___global_page_management_view_3"/><text:bookmark-end text:name="global_page_management_view"/></text:h>
      <text:p text:style-name="Text_20_body"><draw:frame draw:style-name="mediacenter" draw:name="1" text:anchor-type="paragraph" draw:z-index="1" svg:width="10.583333333333cm" svg:height="5.8867135207497cm"><draw:image xlink:href="Pictures/552233ea8a1662f69897f16479ddd16a.jpg" xlink:type="simple" xlink:show="embed" xlink:actuate="onLoad"/></draw:frame></text:p>
      <text:list text:style-name="Numbering_20_1" text:continue-numbering="false">
        <text:list-item>
          <text:p text:style-name="Numbering_20_1_Content_First"> Turn the course in Edit mode</text:p>
        </text:list-item>
        <text:list-item>
          <text:p text:style-name="Numbering_20_1_Content"> Find the “Manage page” entry in <text:span text:style-name="Strong_20_Emphasis">Page Actions</text:span> dropdown</text:p>
        </text:list-item>
        <text:list-item>
          <text:p text:style-name="Numbering_20_1_Content_Last"> Go to the page management screen</text:p>
        </text:list-item>
      </text:list>
      <text:h text:style-name="Heading_20_3" text:outline-level="3"><text:bookmark-start text:name="__RefHeading___quick_edit_of_page_settings_4"/><text:bookmark-start text:name="quick_edit_of_page_settings"/>Quick edit of page settings<text:bookmark-end text:name="__RefHeading___quick_edit_of_page_settings_4"/><text:bookmark-end text:name="quick_edit_of_page_settings"/></text:h>
      <text:p text:style-name="Text_20_body">On course page, in editing mode, you'll find a direct access to page settings as a cog icon.</text:p>
      <text:p text:style-name="Text_20_body"><draw:frame draw:style-name="mediacenter" draw:name="2" text:anchor-type="paragraph" draw:z-index="2" svg:width="10.583333333333cm" svg:height="5.8867135207497cm"><draw:image xlink:href="Pictures/65337a916b2dc06012c01569c5f73cc9.jpg" xlink:type="simple" xlink:show="embed" xlink:actuate="onLoad"/></draw:frame></text:p>
      <text:h text:style-name="Heading_20_3" text:outline-level="3"><text:bookmark-start text:name="__RefHeading___page_controls_5"/><text:bookmark-start text:name="page_controls"/>Page controls<text:bookmark-end text:name="__RefHeading___page_controls_5"/><text:bookmark-end text:name="page_controls"/></text:h>
      <text:p text:style-name="Text_20_body"><draw:frame draw:style-name="mediacenter" draw:name="3" text:anchor-type="paragraph" draw:z-index="3" svg:width="26.458333333333cm" style:rel-width="100%" svg:height="6.5629069010417cm" style:rel-height="scale"><draw:image xlink:href="Pictures/58b5fa159c8cd512e03bade988f8aea7.jpg" xlink:type="simple" xlink:show="embed" xlink:actuate="onLoad"/></draw:frame></text:p>
      <text:h text:style-name="Heading_20_4" text:outline-level="4"><text:bookmark-start text:name="__RefHeading___page_commands_6"/><text:bookmark-start text:name="page_commands"/>Page commands<text:bookmark-end text:name="__RefHeading___page_commands_6"/><text:bookmark-end text:name="page_commands"/></text:h>
      <text:list text:style-name="List_20_1" text:continue-numbering="false">
        <text:list-item>
          <text:p text:style-name="LastListParagraph_List_20_1_Content_First"> Edit the page clicking on pencil icon (1)</text:p>
        </text:list-item>
      </text:list>
      <text:h text:style-name="Heading_20_4" text:outline-level="4"><text:bookmark-start text:name="__RefHeading___displaying_in_menu_7"/><text:bookmark-start text:name="displaying_in_menu"/>displaying in menu<text:bookmark-end text:name="__RefHeading___displaying_in_menu_7"/><text:bookmark-end text:name="displaying_in_menu"/></text:h>
      <text:list text:style-name="List_20_1" text:continue-numbering="false">
        <text:list-item>
          <text:p text:style-name="LastListParagraph_List_20_1_Content_First"> Click on “eye” icon (7) to view or hide the page in the <text:a xlink:type="simple" xlink:href="https://docsen.activeprolearn.com/doku.php?id=blocks:pagetracker" text:style-name="Internet_20_link" text:visited-style-name="Visited_20_Internet_20_Link">Course Summary</text:a> block</text:p>
        </text:list-item>
      </text:list>
      <text:h text:style-name="Heading_20_4" text:outline-level="4"><text:bookmark-start text:name="__RefHeading___setting_as_global_template_8"/><text:bookmark-start text:name="setting_as_global_template"/>Setting as global template<text:bookmark-end text:name="__RefHeading___setting_as_global_template_8"/><text:bookmark-end text:name="setting_as_global_template"/></text:h>
      <text:list text:style-name="List_20_1" text:continue-numbering="false">
        <text:list-item>
          <text:p text:style-name="LastListParagraph_List_20_1_Content_First"> Click (8) to turn the page into a reusable page template to create another one based on this template</text:p>
        </text:list-item>
      </text:list>
      <text:h text:style-name="Heading_20_4" text:outline-level="4"><text:bookmark-start text:name="__RefHeading___audience_of_the_page_9_9"/><text:bookmark-start text:name="audience_of_the_page_9"/>Audience of the page (9)<text:bookmark-end text:name="__RefHeading___audience_of_the_page_9_9"/><text:bookmark-end text:name="audience_of_the_page_9"/></text:h>
      <text:p text:style-name="Text_20_body"><draw:frame draw:style-name="mediacenter" draw:name="4" text:anchor-type="paragraph" draw:z-index="4" svg:width="21.166666666667cm" style:rel-width="100%" svg:height="21.166666666667cm" style:rel-height="scale"><draw:image xlink:href="/var/www/docsen.activeprolearn.com-librarian/data/media/format/page/gerer-les-pages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Public page :</text:span> Visible for all in offline mode. Particularly useful for exhibiting the curriculum of the course and communicating.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his page is published (to participants):</text:span> Page with standard rights and abilities (Students consult, professor editors publish, teacher non-editors tutor etc.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his page is not published:</text:span> hidden page for students, standard rights and abilities for others (editing teacher publishers, non-publisher teacher tutor etc.) Locked by capacity format/page:viewhiddenpage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age protected :</text:span> Page protected in editing, but visible to all in connected mode. (Locked by capacity format/page:editprotectedpages.)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age visible to authors of protected pages)</text:span> : This page is completely hidden. Will only be visible on granted capacity: format/page:editprotectedpages So in general admins</text:p>
        </text:list-item>
      </text:list>
      <text:p text:style-name="Text_20_body"><draw:frame draw:style-name="mediacenter" draw:name="5" text:anchor-type="paragraph" draw:z-index="5" svg:width="21.166666666667cm" style:rel-width="100%" svg:height="21.166666666667cm" style:rel-height="scale"><draw:image xlink:href="/var/www/docsen.activeprolearn.com-librarian/data/media/format/page/table-resolution-dt.png" xlink:type="simple" xlink:show="embed" xlink:actuate="onLoad"/></draw:frame></text:p>
      <text:p text:style-name="Horizontal_20_Line"/>
      <text:h text:style-name="Heading_20_3" text:outline-level="3"><text:bookmark-start text:name="__RefHeading___credits_10"/><text:bookmark-start text:name="credits"/>Credits<text:bookmark-end text:name="__RefHeading___credits_10"/><text:bookmark-end text:name="credits"/></text:h>
      <text:list text:style-name="List_20_1" text:continue-numbering="false">
        <text:list-item>
          <text:p text:style-name="List_20_1_Content_First"> Valéry Frémaux on an original development of MoodleRooms: Development and documentation</text:p>
        </text:list-item>
        <text:list-item>
          <text:p text:style-name="List_20_1_Content_Last"> Florence Labord : Documentation and illustrations</text:p>
        </text:list-item>
      </text:list>
      <text:p text:style-name="Text_20_body"><text:a xlink:type="simple" xlink:href="https://docsen.activeprolearn.com/doku.php?id=format:page:userguide" text:style-name="Internet_20_link" text:visited-style-name="Visited_20_Internet_20_Link">Back to user guide index</text:a> - <text:a xlink:type="simple" xlink:href="https://docsen.activeprolearn.com/doku.php?id=format:page" text:style-name="Internet_20_link" text:visited-style-name="Visited_20_Internet_20_Link">Back to Page format index</text:a> - <text:a xlink:type="simple" xlink:href="https://docsen.activeprolearn.com/doku.php?id=plugins" text:style-name="Internet_20_link" text:visited-style-name="Visited_20_Internet_20_Link">Back to plugin index</text:a> - <text:a xlink:type="simple" xlink:href="https://docsen.activeprolearn.com/doku.php?id=start" text:style-name="Internet_20_link" text:visited-style-name="Visited_20_Internet_20_Link">Back to catalog's 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5::31:29</meta:creation-date>
    <dc:creator>Generated</dc:creator>
    <dc:date>2026-08-11T15::31:29</dc:date>
    <dc:language>en-US</dc:language>
    <meta:editing-cycles>1</meta:editing-cycles>
    <meta:editing-duration>PT0S</meta:editing-duration>
    <dc:title>format:page:pageoperations</dc:title>
  </office:meta>
</office:document-meta>
</file>