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09561f8e6a6c0df646a91a31233290.jpg"/>
  <manifest:file-entry manifest:media-type="image/jpeg" manifest:full-path="Pictures/46f788e20e7db817c6eea82ef0d28eff.jpg"/>
  <manifest:file-entry manifest:media-type="image/jpeg" manifest:full-path="Pictures/02449d5a250669c41c7a6490c3a73c9c.jpg"/>
  <manifest:file-entry manifest:media-type="image/jpeg" manifest:full-path="Pictures/7aa23bf1acb91feb2ef7fce0394c64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mat:page:commentpage"/><text:bookmark-start text:name="__RefHeading___commenting_pages_pro_1"/><text:bookmark-start text:name="commenting_pages_pro"/>Commenting pages (Pro)<text:bookmark-end text:name="__RefHeading___commenting_pages_pro_1"/><text:bookmark-end text:name="commenting_pages_pro"/></text:h>
      <text:h text:style-name="Heading_20_2" text:outline-level="2"><text:bookmark-start text:name="__RefHeading___course_page_format_2"/><text:bookmark-start text:name="course_page_format"/>course page format<text:bookmark-end text:name="__RefHeading___course_page_format_2"/><text:bookmark-end text:name="course_page_format"/></text:h>
      <text:p text:style-name="Text_20_body"><text:span text:style-name="Emphasis">Note1: Commenting page will require a global activation in the Page Format global settings by an administrator.</text:span>
<text:span text:style-name="Emphasis">Note2: Commenting pages is a pro feature that needs an <text:span text:style-name="Strong_20_Emphasis">active <text:a xlink:type="simple" xlink:href="https://docsen.activeprolearn.com/doku.php?id=start:pluginactivation" text:style-name="Internet_20_link" text:visited-style-name="Visited_20_Internet_20_Link">License Key</text:a></text:span>.</text:span></text:p>
      <text:p text:style-name="Text_20_body">Commenting page is a good way to coordinate efforts between remote course designers. The side discussion page is only accessible to editing teachers. </text:p>
      <text:p text:style-name="Text_20_body">If page dicussions are enabled, the corresponding entry will appear in the Page action menu:</text:p>
      <text:p text:style-name="Text_20_body"><draw:frame draw:style-name="mediacenter" draw:name="0" text:anchor-type="paragraph" draw:z-index="0" svg:width="10.583333333333cm" svg:height="4.6313089295618cm"><draw:image xlink:href="Pictures/0b09561f8e6a6c0df646a91a31233290.jpg" xlink:type="simple" xlink:show="embed" xlink:actuate="onLoad"/></draw:frame></text:p>
      <text:p text:style-name="Text_20_body">When clicking on the Discuss link, you will reach the discussion page, which is empty at start;</text:p>
      <text:p text:style-name="Text_20_body"><draw:frame draw:style-name="mediacenter" draw:name="1" text:anchor-type="paragraph" draw:z-index="1" svg:width="21.166666666667cm" style:rel-width="100%" svg:height="5.7775459098498cm" style:rel-height="scale"><draw:image xlink:href="Pictures/46f788e20e7db817c6eea82ef0d28eff.jpg" xlink:type="simple" xlink:show="embed" xlink:actuate="onLoad"/></draw:frame></text:p>
      <text:p text:style-name="Text_20_body">Click on the <text:span text:style-name="Source_20_Text">discuss</text:span> button to access the discussion form:</text:p>
      <text:p text:style-name="Text_20_body"><draw:frame draw:style-name="mediacenter" draw:name="2" text:anchor-type="paragraph" draw:z-index="2" svg:width="21.166666666667cm" style:rel-width="100%" svg:height="10.375106928999cm" style:rel-height="scale"><draw:image xlink:href="Pictures/02449d5a250669c41c7a6490c3a73c9c.jpg" xlink:type="simple" xlink:show="embed" xlink:actuate="onLoad"/></draw:frame></text:p>
      <text:p text:style-name="Text_20_body">enter some text and update, the discusison will keep track of the group's messages</text:p>
      <text:p text:style-name="Text_20_body"><draw:frame draw:style-name="mediacenter" draw:name="3" text:anchor-type="paragraph" draw:z-index="3" svg:width="21.166666666667cm" style:rel-width="100%" svg:height="7.6611336032389cm" style:rel-height="scale"><draw:image xlink:href="Pictures/7aa23bf1acb91feb2ef7fce0394c649d.jpg" xlink:type="simple" xlink:show="embed" xlink:actuate="onLoad"/></draw:frame></text:p>
      <text:p text:style-name="Text_20_body">Note that you may update your message clicking on the <text:span text:style-name="Source_20_Text">Update</text:span> link.</text:p>
      <text:p text:style-name="Text_20_body">Keep in mind that this is a very simple accessory, and hos no complex message managing features as a moodle forum. Discussions will NOT be saved in the course backup.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ery Fremaux dev@activeprolearn.com : Design and coding</text:p>
        </text:list-item>
        <text:list-item>
          <text:p text:style-name="List_20_1_Content_Last"> Florence Labord florence@activeprolearn.com : Documentation &amp; illustrations</text:p>
        </text:list-item>
      </text:list>
      <text:p text:style-name="Text_20_body"><text:a xlink:type="simple" xlink:href="https://docsen.activeprolearn.com/doku.php?id=format:page:userguide" text:style-name="Internet_20_link" text:visited-style-name="Visited_20_Internet_20_Link">Back to User Guide index</text:a> - <text:a xlink:type="simple" xlink:href="https://docsen.activeprolearn.com/doku.php?id=format:page" text:style-name="Internet_20_link" text:visited-style-name="Visited_20_Internet_20_Link">Back to the course page format index</text:a> - <text:a xlink:type="simple" xlink:href="https://docsen.activeprolearn.com/doku.php?id=start" text:style-name="Internet_20_link" text:visited-style-name="Visited_20_Internet_20_Link">Back to catalog's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07:26</meta:creation-date>
    <dc:creator>Generated</dc:creator>
    <dc:date>2026-08-11T12::07:26</dc:date>
    <dc:language>en-US</dc:language>
    <meta:editing-cycles>1</meta:editing-cycles>
    <meta:editing-duration>PT0S</meta:editing-duration>
    <dc:title>format:page:commentpage</dc:title>
  </office:meta>
</office:document-meta>
</file>