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027b92f934fae0d4b8071d3633a010.jpg"/>
  <manifest:file-entry manifest:media-type="image/jpeg" manifest:full-path="Pictures/94cf2d147457b02c0d24775c0857313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format/page/logo-apl.png" xlink:type="simple" xlink:show="embed" xlink:actuate="onLoad"/></draw:frame></text:p>
      <text:h text:style-name="Heading_20_2" text:outline-level="2"><text:bookmark text:name="format:page:administratorguide"/><text:bookmark-start text:name="__RefHeading___administrator_guide_1"/><text:bookmark-start text:name="administrator_guide"/>Administrator Guide<text:bookmark-end text:name="__RefHeading___administrator_guide_1"/><text:bookmark-end text:name="administrator_guide"/></text:h>
      <text:h text:style-name="Heading_20_2" text:outline-level="2"><text:bookmark-start text:name="__RefHeading___format_page_2"/><text:bookmark-start text:name="format_page"/>Format page<text:bookmark-end text:name="__RefHeading___format_page_2"/><text:bookmark-end text:name="format_page"/></text:h>
      <text:h text:style-name="Heading_20_3" text:outline-level="3"><text:bookmark-start text:name="__RefHeading___global_settings_3"/><text:bookmark-start text:name="global_settings"/>Global settings<text:bookmark-end text:name="__RefHeading___global_settings_3"/><text:bookmark-end text:name="global_settings"/></text:h>
      <text:p text:style-name="Text_20_body"><text:span text:style-name="Strong_20_Emphasis">Path :</text:span> <text:span text:style-name="Source_20_Text">Site administration ⇒ plugins ⇒ course formats ⇒ page format</text:span></text:p>
      <text:p text:style-name="Text_20_body"><draw:frame draw:style-name="mediacenter" draw:name="1" text:anchor-type="paragraph" draw:z-index="1" svg:width="26.458333333333cm" style:rel-width="100%" svg:height="18.089883207071cm" style:rel-height="scale"><draw:image xlink:href="Pictures/e3027b92f934fae0d4b8071d3633a010.jp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Browsing images (navgraphics): </text:span> Enable or not alternative images. Simple arrows by default.</text:p>
        </text:list-item>
        <text:list-item>
          <text:p text:style-name="List_20_1_Content"> <text:span text:style-name="Strong_20_Emphasis">Opt for a flat reordering method (flatreordering): </text:span> Enable or not flat reordering rather that JS tree manipulation library.</text:p>
        </text:list-item>
        <text:list-item>
          <text:p text:style-name="List_20_1_Content"> <text:span text:style-name="Strong_20_Emphasis">Alternative images for the page format (pagerendererimages)</text:span>: Some images must care respecting expected names (see list), essentially to customaze the previous/next buttons. Png or JPG expected.</text:p>
          <text:list text:style-name="List_20_1">
            <text:list-item>
              <text:p text:style-name="List_20_1_Content"> next_button</text:p>
            </text:list-item>
            <text:list-item>
              <text:p text:style-name="List_20_1_Content"> next_button_disabled</text:p>
            </text:list-item>
            <text:list-item>
              <text:p text:style-name="List_20_1_Content"> prev_button</text:p>
            </text:list-item>
            <text:list-item>
              <text:p text:style-name="List_20_1_Content_Last"> prev_button_disabled</text:p>
            </text:list-item>
          </text:list>
        </text:list-item>
      </text:list>
      <text:p text:style-name="Text_20_body"><draw:frame draw:style-name="mediacenter" draw:name="2" text:anchor-type="paragraph" draw:z-index="2" svg:width="26.458333333333cm" style:rel-width="100%" svg:height="15.272506619594cm" style:rel-height="scale"><draw:image xlink:href="Pictures/94cf2d147457b02c0d24775c08573133.jpg" xlink:type="simple" xlink:show="embed" xlink:actuate="onLoad"/></draw:frame></text:p>
      <text:p text:style-name="Text_20_body"><text:span text:style-name="Emphasis"> Note: The following settings need an active <text:span text:style-name="Strong_20_Emphasis"><text:a xlink:type="simple" xlink:href="https://docsen.activeprolearn.com/doku.php?id=start:pluginactivation" text:style-name="Internet_20_link" text:visited-style-name="Visited_20_Internet_20_Link">License Key</text:a></text:span> from a distributor to be available.</text:span></text:p>
      <text:list text:style-name="List_20_1" text:continue-numbering="false">
        <text:list-item>
          <text:p text:style-name="List_20_1_Content_First"> <text:span text:style-name="Strong_20_Emphasis">Protecting identification (protectidnumbers):</text:span> If enabled, page idNumbers are non-modifiable. New pages have a non-filled/empty idNumbers. Tis is essentially useful in case of automated course structure creation.</text:p>
        </text:list-item>
        <text:list-item>
          <text:p text:style-name="List_20_1_Content"> <text:span text:style-name="Strong_20_Emphasis">Protecting the administration (protectadminpage): </text:span>If checked, the initial administration page will be created in “protected” mode, forbidding teachers (including editing)  to alter it.</text:p>
        </text:list-item>
        <text:list-item>
          <text:p text:style-name="List_20_1_Content"> <text:span text:style-name="Strong_20_Emphasis">No public pages (nopublicpages)</text:span> :If checked, prohibits unconnected access to public pages. Public pages are readable only by authenticated users (including guest user).</text:p>
        </text:list-item>
        <text:list-item>
          <text:p text:style-name="List_20_1_Content"> <text:span text:style-name="Strong_20_Emphasis">Enable page discussions (default) (enablepagediscussions)</text:span>: Tells the default state of page discussions for any new course.</text:p>
        </text:list-item>
        <text:list-item>
          <text:p text:style-name="List_20_1_Content"> <text:span text:style-name="Strong_20_Emphasis">Re-use course modules elsewhere (reusecoursemodules)</text:span>: If checked, re-using activites and resources on other pages than the original page is possible. Format page core patchs MUST BE installed for this feature to work. Specially the patch in <text:span text:style-name="Source_20_Text">/course/lib.php</text:span> disabling the course consistency check.</text:p>
        </text:list-item>
        <text:list-item>
          <text:p text:style-name="List_20_1_Content_Last"> <text:span text:style-name="Strong_20_Emphasis">No page comments (nocomments):</text:span> If checked, discussion pages are off for the whole site.</text:p>
        </text:list-item>
      </text:list>
      <text:p text:style-name="Horizontal_20_Line"/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on an original development of MoodleRooms: Development and documentation</text:p>
        </text:list-item>
        <text:list-item>
          <text:p text:style-name="List_20_1_Content_Last"> Florence Labord : Documentation and illustrations</text:p>
        </text:list-item>
      </text:list>
      <text:p text:style-name="Text_20_body"><text:a xlink:type="simple" xlink:href="https://docsen.activeprolearn.com/doku.php?id=format:page:userguide" text:style-name="Internet_20_link" text:visited-style-name="Visited_20_Internet_20_Link">Back to user guide index</text:a> - <text:a xlink:type="simple" xlink:href="https://docsen.activeprolearn.com/doku.php?id=format:page" text:style-name="Internet_20_link" text:visited-style-name="Visited_20_Internet_20_Link">Back to Page format index</text:a> - <text:a xlink:type="simple" xlink:href="https://docsen.activeprolearn.com/doku.php?id=plugins" text:style-name="Internet_20_link" text:visited-style-name="Visited_20_Internet_20_Link">Return to plugin index</text:a> - <text:a xlink:type="simple" xlink:href="https://docsen.activeprolearn.com/doku.php?id=start" text:style-name="Internet_20_link" text:visited-style-name="Visited_20_Internet_20_Link">Return to catalo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08:20</meta:creation-date>
    <dc:creator>Generated</dc:creator>
    <dc:date>2026-08-11T12::08:20</dc:date>
    <dc:language>en-US</dc:language>
    <meta:editing-cycles>1</meta:editing-cycles>
    <meta:editing-duration>PT0S</meta:editing-duration>
    <dc:title>format:page:administratorguide</dc:title>
  </office:meta>
</office:document-meta>
</file>