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21a84f275c7d4fe2b6d9097a628177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format:page:addpageformatcourse"/><text:bookmark-start text:name="__RefHeading___ajouter_un_cours_au_format_page_1"/><text:bookmark-start text:name="ajouter_un_cours_au_format_page"/>Ajouter un cours au format Page<text:bookmark-end text:name="__RefHeading___ajouter_un_cours_au_format_page_1"/><text:bookmark-end text:name="ajouter_un_cours_au_format_page"/></text:h>
      <text:p text:style-name="Text_20_body">Sur une page de cours, vous rendre sur <text:span text:style-name="Strong_20_Emphasis">Paramètres du cours</text:span></text:p>
      <text:p text:style-name="Text_20_body">Lorsque vous ajoutez un cours, vous devez sélectionner le <text:span text:style-name="Strong_20_Emphasis">Format Page</text:span>.</text:p>
      <text:p text:style-name="Text_20_body"><draw:frame draw:style-name="media" draw:name="0" text:anchor-type="as-char" draw:z-index="0" svg:width="13.229166666667cm" svg:height="4.4511669799499cm"><draw:image xlink:href="Pictures/921a84f275c7d4fe2b6d9097a628177a.png" xlink:type="simple" xlink:show="embed" xlink:actuate="onLoad"/></draw:frame></text:p>
      <text:p text:style-name="Text_20_body"><text:a xlink:type="simple" xlink:href="https://docsen.activeprolearn.com/doku.php?id=format:page:formatpageuse" text:style-name="Internet_20_link" text:visited-style-name="Visited_20_Internet_20_Link">Revenir au guide d'utilisatio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12::08:20</meta:creation-date>
    <dc:creator>Generated</dc:creator>
    <dc:date>2026-08-11T12::08:20</dc:date>
    <dc:language>en-US</dc:language>
    <meta:editing-cycles>1</meta:editing-cycles>
    <meta:editing-duration>PT0S</meta:editing-duration>
    <dc:title>format:page:addpageformatcourse</dc:title>
  </office:meta>
</office:document-meta>
</file>