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556f120aea61c559045945ca26f1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format/page/logo-apl.png" xlink:type="simple" xlink:show="embed" xlink:actuate="onLoad"/></draw:frame></text:p>
      <text:h text:style-name="Heading_20_2" text:outline-level="2"><text:bookmark text:name="format:page:activityoverride"/><text:bookmark-start text:name="__RefHeading___overriding_a_page_with_a_single_activity_1"/><text:bookmark-start text:name="overriding_a_page_with_a_single_activity"/>Overriding a page with a single activity<text:bookmark-end text:name="__RefHeading___overriding_a_page_with_a_single_activity_1"/><text:bookmark-end text:name="overriding_a_page_with_a_single_activity"/></text:h>
      <text:h text:style-name="Heading_20_3" text:outline-level="3"><text:bookmark-start text:name="__RefHeading___concept_2"/><text:bookmark-start text:name="concept"/>Concept<text:bookmark-end text:name="__RefHeading___concept_2"/><text:bookmark-end text:name="concept"/></text:h>
      <text:p text:style-name="Text_20_body">In some situation where the learning audience has quite low digital skill, you need the learning material and layout to be “as simple as possible”, and NOT ask learners to build a strong “skill of orientation” in a course structure.</text:p>
      <text:p text:style-name="Text_20_body">Overriding a page with a single activity let installing an activity (such a quiz, and assignment or a lesson) in the linear course progression.</text:p>
      <text:p text:style-name="Text_20_body">In some way, the page format course can react like a Scorm package with a simple instructions/activity alternance.</text:p>
      <text:h text:style-name="Heading_20_3" text:outline-level="3"><text:bookmark-start text:name="__RefHeading___setting_up_an_overriden_page_3"/><text:bookmark-start text:name="setting_up_an_overriden_page"/>Setting up an overriden page<text:bookmark-end text:name="__RefHeading___setting_up_an_overriden_page_3"/><text:bookmark-end text:name="setting_up_an_overriden_page"/></text:h>
      <text:p text:style-name="Text_20_body">When in edition mode,</text:p>
      <text:list text:style-name="Numbering_20_1" text:continue-numbering="false">
        <text:list-item>
          <text:p text:style-name="Numbering_20_1_Content_First"> Activate the “Add new Page” wizard,</text:p>
        </text:list-item>
        <text:list-item>
          <text:p text:style-name="Numbering_20_1_Content_Last"> Select second option at step 1</text:p>
        </text:list-item>
      </text:list>
      <text:p text:style-name="Text_20_body">Step 2 will ask you for choosing an activity.</text:p>
      <text:p text:style-name="Text_20_body"><draw:frame draw:style-name="mediacenter" draw:name="1" text:anchor-type="paragraph" draw:z-index="1" svg:width="15.875cm" svg:height="5.8551548886738cm"><draw:image xlink:href="Pictures/34556f120aea61c559045945ca26f14f.png" xlink:type="simple" xlink:show="embed" xlink:actuate="onLoad"/></draw:frame>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sur un développement original de MoodleRooms : Développement et documentation</text:p>
        </text:list-item>
        <text:list-item>
          <text:p text:style-name="List_20_1_Content_Last"> Florence Labord : Documentation et illustrations</text:p>
        </text:list-item>
      </text:list>
      <text:p text:style-name="Text_20_body"><text:a xlink:type="simple" xlink:href="https://docsen.activeprolearn.com/doku.php?id=format:page:userguide" text:style-name="Internet_20_link" text:visited-style-name="Visited_20_Internet_20_Link">Revenir à l'index du guide d'utilisation</text:a> - <text:a xlink:type="simple" xlink:href="https://docsen.activeprolearn.com/doku.php?id=format:page" text:style-name="Internet_20_link" text:visited-style-name="Visited_20_Internet_20_Link">Retour à l'index du format Page</text:a> - <text:a xlink:type="simple" xlink:href="https://docsen.activeprolearn.com/doku.php?id=plugins" text:style-name="Internet_20_link" text:visited-style-name="Visited_20_Internet_20_Link">Revenir à l'index des plugins</text:a> -  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31:02</meta:creation-date>
    <dc:creator>Generated</dc:creator>
    <dc:date>2026-08-29T08::31:02</dc:date>
    <dc:language>en-US</dc:language>
    <meta:editing-cycles>1</meta:editing-cycles>
    <meta:editing-duration>PT0S</meta:editing-duration>
    <dc:title>format:page:activityoverride</dc:title>
  </office:meta>
</office:document-meta>
</file>