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7ab3b7b302f671f2b3c614b4c79f42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reatepageformatpage"/> !! A compléter !!</text:p>
      <text:h text:style-name="Heading_20_2" text:outline-level="2"><text:bookmark-start text:name="__RefHeading___creer_une_page_1"/><text:bookmark-start text:name="creer_une_page"/>Créer une page<text:bookmark-end text:name="__RefHeading___creer_une_page_1"/><text:bookmark-end text:name="creer_une_page"/></text:h>
      <text:p text:style-name="Text_20_body"><draw:frame draw:style-name="media" draw:name="0" text:anchor-type="as-char" draw:z-index="0" svg:width="13.229166666667cm" svg:height="8.4419584954604cm"><draw:image xlink:href="Pictures/87ab3b7b302f671f2b3c614b4c79f425.png" xlink:type="simple" xlink:show="embed" xlink:actuate="onLoad"/></draw:frame></text:p>
      <text:h text:style-name="Heading_20_4" text:outline-level="4"><text:bookmark-start text:name="__RefHeading___choisir_un_modele_de_page_2"/><text:bookmark-start text:name="choisir_un_modele_de_page"/>Choisir un modèle de page<text:bookmark-end text:name="__RefHeading___choisir_un_modele_de_page_2"/><text:bookmark-end text:name="choisir_un_modele_de_page"/></text:h>
      <text:p text:style-name="Text_20_body">1. Le modèle concerne la “page de référence” que vous allez choisir. </text:p>
      <text:p text:style-name="Text_20_body">2. Vous pouvez choisir la page parente.</text:p>
      <text:p text:style-name="Text_20_body">3. C'est le nom de page qui figurera dans l'<text:a xlink:type="simple" xlink:href="https://docsen.activeprolearn.com/doku.php?id=organisationpagesformatpage" text:style-name="Internet_20_link" text:visited-style-name="Visited_20_Internet_20_Link">organisation des pages</text:a>.</text:p>
      <text:p text:style-name="Text_20_body">4. C'est le nom de page qui figurera le menu du cours (grâce au bloc <text:a xlink:type="simple" xlink:href="https://docsen.activeprolearn.com/doku.php?id=blockpagetrackeruse" text:style-name="Internet_20_link" text:visited-style-name="Visited_20_Internet_20_Link">étapes de formation</text:a>).</text:p>
      <text:p text:style-name="Text_20_body">5. C'est l'identifiant de la page. </text:p>
      <text:p text:style-name="Text_20_body">6. La page pourra être visible par :</text:p>
      <text:list text:style-name="List_20_1" text:continue-numbering="false">
        <text:list-item>
          <text:p text:style-name="List_20_1_Content_First"> par les participants</text:p>
        </text:list-item>
        <text:list-item>
          <text:p text:style-name="List_20_1_Content"> par les enseignants </text:p>
        </text:list-item>
        <text:list-item>
          <text:p text:style-name="List_20_1_Content"> aucun des utilisateurs</text:p>
        </text:list-item>
        <text:list-item>
          <text:p text:style-name="List_20_1_Content_Last"> tous les utilisateurs </text:p>
        </text:list-item>
      </text:list>
      <text:p text:style-name="Text_20_body">7. <text:span text:style-name="Strong_20_Emphasis">Ajouter ce modèle</text:span> à tous les modèles.</text:p>
      <text:h text:style-name="Heading_20_4" text:outline-level="4"><text:bookmark-start text:name="__RefHeading___editer_les_reglages_de_page_3"/><text:bookmark-start text:name="editer_les_reglages_de_page"/>Editer les réglages de page<text:bookmark-end text:name="__RefHeading___editer_les_reglages_de_page_3"/><text:bookmark-end text:name="editer_les_reglages_de_page"/></text:h>
      <text:p text:style-name="Text_20_body">8. Nom des pages :</text:p>
      <text:list text:style-name="List_20_1" text:continue-numbering="false">
        <text:list-item>
          <text:p text:style-name="List_20_1_Content_First"> Nom de la page : </text:p>
        </text:list-item>
        <text:list-item>
          <text:p text:style-name="List_20_1_Content_Last"> Nom à indiquer dans le menu du cours :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23::47:00</meta:creation-date>
    <dc:creator>Generated</dc:creator>
    <dc:date>2026-08-31T23::47:00</dc:date>
    <dc:language>en-US</dc:language>
    <meta:editing-cycles>1</meta:editing-cycles>
    <meta:editing-duration>PT0S</meta:editing-duration>
    <dc:title>createpageformatpage</dc:title>
  </office:meta>
</office:document-meta>
</file>