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urse"/><text:bookmark-start text:name="__RefHeading___qu_est-ce_qu_un_cours_sur_moodle_1"/><text:bookmark-start text:name="qu_est-ce_qu_un_cours_sur_moodle"/>Qu'est-ce qu'un cours sur Moodle?<text:bookmark-end text:name="__RefHeading___qu_est-ce_qu_un_cours_sur_moodle_1"/><text:bookmark-end text:name="qu_est-ce_qu_un_cours_sur_moodle"/></text:h>
      <text:p text:style-name="Text_20_body">Un cours sur Moodle est un espace dédié aux apprentissages. Il est généralement orchestré par un enseignant qui peut ajouter et modifier du contenu pédagogique. Un certain nombre d'utilisateurs sont présents dans ce cours. Ces utilisateurs peuvent faire partie de groupes différents dans le même cour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4::03:23</meta:creation-date>
    <dc:creator>Generated</dc:creator>
    <dc:date>2026-09-03T04::03:23</dc:date>
    <dc:language>en-US</dc:language>
    <meta:editing-cycles>1</meta:editing-cycles>
    <meta:editing-duration>PT0S</meta:editing-duration>
    <dc:title>course</dc:title>
  </office:meta>
</office:document-meta>
</file>