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873935df8272f1049987b7103d02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hortes"/><text:bookmark-start text:name="__RefHeading___qu_est-ce_qu_une_cohorte_sur_moodle_1"/><text:bookmark-start text:name="qu_est-ce_qu_une_cohorte_sur_moodle"/>Qu'est-ce qu'une cohorte sur Moodle?<text:bookmark-end text:name="__RefHeading___qu_est-ce_qu_une_cohorte_sur_moodle_1"/><text:bookmark-end text:name="qu_est-ce_qu_une_cohorte_sur_moodle"/></text:h>
      <text:p text:style-name="Text_20_body">Une cohorte permet la création d'un ensemble d'utilisateurs que l'on va pouvoir inscrire à un cours.</text:p>
      <text:p text:style-name="Text_20_body">Dans l'exemple ci-dessous, l'administrateur local a créé deux cohortes manuelles incluant toutes deux 5 utilisateurs. 
<draw:frame draw:style-name="media" draw:name="0" text:anchor-type="as-char" draw:z-index="0" svg:width="67.204166666667cm" style:rel-width="100%" svg:height="8.6254166666667cm" style:rel-height="scale"><draw:image xlink:href="Pictures/ca7873935df8272f1049987b7103d02c.png" xlink:type="simple" xlink:show="embed" xlink:actuate="onLoad"/></draw:frame></text:p>
      <text:p text:style-name="Text_20_body">Ces cohortes peuvent être ajoutées de manière automatique. </text:p>
      <text:p text:style-name="Text_20_body"><text:a xlink:type="simple" xlink:href="https://docsen.activeprolearn.com/doku.php?id=faq" text:style-name="Internet_20_link" text:visited-style-name="Visited_20_Internet_20_Link">Revenir à l'index de la FAQ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21:58</meta:creation-date>
    <dc:creator>Generated</dc:creator>
    <dc:date>2026-08-31T13::21:58</dc:date>
    <dc:language>en-US</dc:language>
    <meta:editing-cycles>1</meta:editing-cycles>
    <meta:editing-duration>PT0S</meta:editing-duration>
    <dc:title>cohortes</dc:title>
  </office:meta>
</office:document-meta>
</file>