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8b35fae08e5a66e2a7f427608f3668c.png"/>
  <manifest:file-entry manifest:media-type="image/png" manifest:full-path="Pictures/6dcfeff2f5ea08c19cd554d0023c90ca.png"/>
  <manifest:file-entry manifest:media-type="image/png" manifest:full-path="Pictures/71e5095a0ef2456e780e8cfc92cbd95e.png"/>
  <manifest:file-entry manifest:media-type="image/png" manifest:full-path="Pictures/48bf86de6f13932a1fab21f259c18ece.png"/>
  <manifest:file-entry manifest:media-type="image/png" manifest:full-path="Pictures/c436dda99b2ebcc7280ee5f71a1c606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usestatssettings"/><text:bookmark-start text:name="__RefHeading___bloc_use_statsconfiguration_generale_1"/><text:bookmark-start text:name="bloc_use_statsconfiguration_generale"/>Bloc Use Stats : Configuration générale<text:bookmark-end text:name="__RefHeading___bloc_use_statsconfiguration_generale_1"/><text:bookmark-end text:name="bloc_use_statsconfiguration_generale"/></text:h>
      <text:p text:style-name="Text_20_body">A partir de la version 2016020600, des nouveaux réglages généraux donnent une plus grande flexibilité au bloc Use Stats : </text:p>
      <text:p text:style-name="Text_20_body"><draw:frame draw:style-name="media" draw:name="0" text:anchor-type="as-char" draw:z-index="0" svg:width="18.838333333333cm" style:rel-width="100%" svg:height="10.556875cm" style:rel-height="scale"><draw:image xlink:href="Pictures/68b35fae08e5a66e2a7f427608f3668c.png" xlink:type="simple" xlink:show="embed" xlink:actuate="onLoad"/></draw:frame></text:p>
      <text:p text:style-name="Text_20_body">1. </text:p>
      <text:p text:style-name="Text_20_body">2. </text:p>
      <text:p text:style-name="Text_20_body">3. </text:p>
      <text:p text:style-name="Text_20_body">4. </text:p>
      <text:p text:style-name="Text_20_body"><draw:frame draw:style-name="media" draw:name="1" text:anchor-type="as-char" draw:z-index="1" svg:width="18.838333333333cm" style:rel-width="100%" svg:height="6.429375cm" style:rel-height="scale"><draw:image xlink:href="Pictures/6dcfeff2f5ea08c19cd554d0023c90ca.png" xlink:type="simple" xlink:show="embed" xlink:actuate="onLoad"/></draw:frame></text:p>
      <text:p text:style-name="Text_20_body">5. </text:p>
      <text:p text:style-name="Text_20_body">6. </text:p>
      <text:p text:style-name="Text_20_body"><draw:frame draw:style-name="media" draw:name="2" text:anchor-type="as-char" draw:z-index="2" svg:width="17.991666666667cm" style:rel-width="100%" svg:height="6.0589583333333cm" style:rel-height="scale"><draw:image xlink:href="Pictures/71e5095a0ef2456e780e8cfc92cbd95e.png" xlink:type="simple" xlink:show="embed" xlink:actuate="onLoad"/></draw:frame></text:p>
      <text:p text:style-name="Text_20_body">7.</text:p>
      <text:p text:style-name="Text_20_body">8.</text:p>
      <text:p text:style-name="Text_20_body"><draw:frame draw:style-name="media" draw:name="3" text:anchor-type="as-char" draw:z-index="3" svg:width="18.044583333333cm" style:rel-width="100%" svg:height="2.936875cm" style:rel-height="scale"><draw:image xlink:href="Pictures/48bf86de6f13932a1fab21f259c18ece.png" xlink:type="simple" xlink:show="embed" xlink:actuate="onLoad"/></draw:frame></text:p>
      <text:p text:style-name="Text_20_body">9.</text:p>
      <text:p text:style-name="Text_20_body"><draw:frame draw:style-name="media" draw:name="4" text:anchor-type="as-char" draw:z-index="4" svg:width="18.071041666667cm" style:rel-width="100%" svg:height="10.662708333333cm" style:rel-height="scale"><draw:image xlink:href="Pictures/c436dda99b2ebcc7280ee5f71a1c6060.png" xlink:type="simple" xlink:show="embed" xlink:actuate="onLoad"/></draw:frame></text:p>
      <text:p text:style-name="Text_20_body">10.</text:p>
      <text:p text:style-name="Text_20_body">11.</text:p>
      <text:p text:style-name="Text_20_body">12.</text:p>
      <text:p text:style-name="Text_20_body">13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9::21:25</meta:creation-date>
    <dc:creator>Generated</dc:creator>
    <dc:date>2026-08-31T19::21:25</dc:date>
    <dc:language>en-US</dc:language>
    <meta:editing-cycles>1</meta:editing-cycles>
    <meta:editing-duration>PT0S</meta:editing-duration>
    <dc:title>blockusestatssettings</dc:title>
  </office:meta>
</office:document-meta>
</file>