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29c96559460148ef673de351a38292f.jpg"/>
  <manifest:file-entry manifest:media-type="image/jpeg" manifest:full-path="Pictures/daf5005a68eceec801370492db22bbf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lockshopuse"/><text:bookmark-start text:name="__RefHeading___placer_le_bloc_dans_un_cours_1"/><text:bookmark-start text:name="placer_le_bloc_dans_un_cours"/>Placer le bloc dans un cours<text:bookmark-end text:name="__RefHeading___placer_le_bloc_dans_un_cours_1"/><text:bookmark-end text:name="placer_le_bloc_dans_un_cours"/></text:h>
      <text:p text:style-name="Text_20_body">Administration du site/Ajouter un bloc/services Commerciaux</text:p>
      <text:p text:style-name="Text_20_body"><draw:frame draw:style-name="media" draw:name="0" text:anchor-type="as-char" draw:z-index="0" svg:width="5.6620833333333cm" style:rel-width="100%" svg:height="4.8683333333333cm" style:rel-height="scale"><draw:image xlink:href="Pictures/929c96559460148ef673de351a38292f.jpg" xlink:type="simple" xlink:show="embed" xlink:actuate="onLoad"/></draw:frame></text:p>
      <text:p text:style-name="Text_20_body">Il est possible  de modifier le nom du bloc, et également de faire pointer ce bloc vers une autre instance de boutique si plusieurs boutiques cohabitent.</text:p>
      <text:p text:style-name="Text_20_body">Passer en mode édition,  puis suivre le lien “Configurer le bloc services commerciaux” accessible en cliquant sur la roue crantée.</text:p>
      <text:h text:style-name="Heading_20_3" text:outline-level="3"><text:bookmark-start text:name="__RefHeading___menus_du_bloc_2"/><text:bookmark-start text:name="menus_du_bloc"/>Menus du bloc<text:bookmark-end text:name="__RefHeading___menus_du_bloc_2"/><text:bookmark-end text:name="menus_du_bloc"/></text:h>
      <text:h text:style-name="Heading_20_5" text:outline-level="5"><text:bookmark-start text:name="__RefHeading___acces_a_la_boutique_3"/><text:bookmark-start text:name="acces_a_la_boutique"/>Accès à la boutique<text:bookmark-end text:name="__RefHeading___acces_a_la_boutique_3"/><text:bookmark-end text:name="acces_a_la_boutique"/></text:h>
      <text:p text:style-name="Text_20_body">Lien vers la boutique, en mode front ou backoffice pour renseigner les différents éléments.</text:p>
      <text:h text:style-name="Heading_20_5" text:outline-level="5"><text:bookmark-start text:name="__RefHeading___administration_des_ventes_4"/><text:bookmark-start text:name="administration_des_ventes"/>Administration des ventes<text:bookmark-end text:name="__RefHeading___administration_des_ventes_4"/><text:bookmark-end text:name="administration_des_ventes"/></text:h>
      <text:p text:style-name="Text_20_body"><text:span text:style-name="Strong_20_Emphasis">Liens vers les différents menus : </text:span></text:p>
      <text:p text:style-name="Text_20_body"><text:span text:style-name="Strong_20_Emphasis">Toutes les boutiques : </text:span>
Les boutiques sont des instances de vente appuyées sur un catalogue et opérant selon certaines modalités.
Ce menu sert dans le cadre de boutiques multiples.</text:p>
      <text:p text:style-name="Text_20_body"><text:span text:style-name="Strong_20_Emphasis">Toutes les factures : </text:span></text:p>
      <text:p text:style-name="Text_20_body"><text:span text:style-name="Strong_20_Emphasis">Tous les achats: </text:span></text:p>
      <text:p text:style-name="Text_20_body"><text:span text:style-name="Strong_20_Emphasis">Tous les clients : </text:span></text:p>
      <text:p text:style-name="Text_20_body"><text:span text:style-name="Strong_20_Emphasis">Gérer les taxes : </text:span>
C'est via ce menu que l'ont va gérer la création des taxes qui seront disponibles ensuite pour les différents produits.
Il suffit d'ajouter une taxe en suivant le lien “Ajouter une taxe” puis de saisir :
- un nom libre de la taxe
- un taux de la taxe (ratio)
- le pays ou s'applique la taxe (choix via liste déroulante)
- la formule de calcul en utilisant des variables</text:p>
      <text:p text:style-name="Text_20_body">Ci-dessous deux exemples : pour une TVA à 20% et pour une exonération de taxe.
Pour modifier une taxe existante, cliquer sur la roue crantée en fin de ligne de la taxe crée.
Pour supprimer une taxe existante, cliquer sur la croix en fin de ligne de la taxe crée.
Lorsque vos produits seront créés, le nombre de produits attachés à une taxe donnée s'afficheront dans la colonne Nombre produits.</text:p>
      <text:p text:style-name="Text_20_body"><draw:frame draw:style-name="mediacenter" draw:name="1" text:anchor-type="paragraph" draw:z-index="1" svg:width="32.252708333333cm" style:rel-width="100%" svg:height="4.8683333333333cm" style:rel-height="scale"><draw:image xlink:href="Pictures/daf5005a68eceec801370492db22bbf6.jpg" xlink:type="simple" xlink:show="embed" xlink:actuate="onLoad"/></draw:frame></text:p>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Développement Valéry Frémaux (valery@activeprolearn.com)</text:p>
        </text:list-item>
        <text:list-item>
          <text:p text:style-name="List_20_1_Content_Last"> Documentation Florence Labord (florence@activeprolearn.com)</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05:18</meta:creation-date>
    <dc:creator>Generated</dc:creator>
    <dc:date>2026-08-31T12::05:18</dc:date>
    <dc:language>en-US</dc:language>
    <meta:editing-cycles>1</meta:editing-cycles>
    <meta:editing-duration>PT0S</meta:editing-duration>
    <dc:title>blockshopuse</dc:title>
  </office:meta>
</office:document-meta>
</file>